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TablePreview2.svm" manifest:media-type=""/>
  <manifest:file-entry manifest:full-path="Pictures/10000000000004340000043EF0D18A18.jpg" manifest:media-type="image/jpeg"/>
  <manifest:file-entry manifest:full-path="Pictures/TablePreview3.svm" manifest:media-type=""/>
  <manifest:file-entry manifest:full-path="Pictures/10000000000003C000000340AE240226.jpg" manifest:media-type="image/jpeg"/>
  <manifest:file-entry manifest:full-path="Pictures/TablePreview1.svm" manifest:media-type=""/>
  <manifest:file-entry manifest:full-path="Pictures/10000001000004220000031A88CA371C.png" manifest:media-type="image/png"/>
  <manifest:file-entry manifest:full-path="Pictures/TablePreview4.svm" manifest:media-type=""/>
  <manifest:file-entry manifest:full-path="Pictures/TablePreview5.svm" manifest:media-type=""/>
  <manifest:file-entry manifest:full-path="Pictures/TablePreview6.svm" manifest:media-type=""/>
  <manifest:file-entry manifest:full-path="Pictures/TablePreview7.svm" manifest:media-type=""/>
  <manifest:file-entry manifest:full-path="Pictures/TablePreview8.svm" manifest:media-type="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Mangal" svg:font-family="Mangal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, 'Times New Roman PSMT'" style:font-family-generic="roman"/>
  </office:font-face-decls>
  <office:automatic-styles>
    <style:style style:name="dp1" style:family="drawing-page">
      <style:drawing-page-properties presentation:transition-speed="fast" presentation:background-visible="true" presentation:background-objects-visible="true" draw:fill="solid" draw:fill-color="#00a933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stroke="none" draw:fill="none" fo:min-height="1.933cm" loext:decorative="false"/>
      <style:paragraph-properties style:writing-mode="lr-tb"/>
    </style:style>
    <style:style style:name="gr4" style:family="graphic" style:parent-style-name="standard">
      <style:graphic-properties draw:stroke="none" draw:fill="none" fo:min-height="1.889cm" loext:decorative="false"/>
      <style:paragraph-properties style:writing-mode="lr-tb"/>
    </style:style>
    <style:style style:name="gr5" style:family="graphic" style:parent-style-name="standard">
      <style:graphic-properties draw:stroke="none" draw:fill="none" fo:min-height="11.385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vertical-align="middle" fo:min-height="10.385cm" loext:decorative="false"/>
      <style:paragraph-properties style:writing-mode="lr-tb"/>
    </style:style>
    <style:style style:name="gr7" style:family="graphic" style:parent-style-name="standard" style:list-style-name="L4">
      <style:graphic-properties draw:stroke="none" draw:fill="none" fo:min-height="11.115cm" loext:decorative="false"/>
      <style:paragraph-properties style:writing-mode="lr-tb"/>
    </style:style>
    <style:style style:name="gr8" style:family="graphic" style:parent-style-name="standard" style:list-style-name="L5">
      <style:graphic-properties draw:stroke="none" draw:fill="none" fo:min-height="11.75cm" loext:decorative="false"/>
      <style:paragraph-properties style:writing-mode="lr-tb"/>
    </style:style>
    <style:style style:name="gr9" style:family="graphic" style:parent-style-name="standard" style:list-style-name="L6">
      <style:graphic-properties draw:stroke="none" draw:fill="none" fo:min-height="11.25cm" loext:decorative="false"/>
      <style:paragraph-properties style:writing-mode="lr-tb"/>
    </style:style>
    <style:style style:name="gr10" style:family="graphic" style:parent-style-name="standard" style:list-style-name="L7">
      <style:graphic-properties draw:stroke="none" draw:fill="none" fo:min-height="11.25cm" loext:decorative="false"/>
      <style:paragraph-properties style:writing-mode="lr-tb"/>
    </style:style>
    <style:style style:name="gr11" style:family="graphic" style:parent-style-name="standard" style:list-style-name="L8">
      <style:graphic-properties draw:stroke="none" draw:fill="none" fo:min-height="11.417cm" loext:decorative="false"/>
      <style:paragraph-properties style:writing-mode="lr-tb"/>
    </style:style>
    <style:style style:name="gr12" style:family="graphic" style:parent-style-name="standard" style:list-style-name="L9">
      <style:graphic-properties draw:stroke="none" draw:fill="none" fo:min-height="11.25cm" loext:decorative="false"/>
      <style:paragraph-properties style:writing-mode="lr-tb"/>
    </style:style>
    <style:style style:name="gr13" style:family="graphic" style:parent-style-name="standard">
      <style:graphic-properties draw:stroke="none" draw:fill="none" fo:min-height="0.869cm" loext:decorative="false"/>
      <style:paragraph-properties style:writing-mode="lr-tb"/>
    </style:style>
    <style:style style:name="gr14" style:family="graphic" style:parent-style-name="standard">
      <style:graphic-properties loext:decorative="false"/>
    </style:style>
    <style:style style:name="gr15" style:family="graphic" style:parent-style-name="standard" style:list-style-name="L1">
      <style:graphic-properties draw:stroke="none" svg:stroke-color="#000000" draw:fill="none" draw:fill-color="#ffffff" draw:auto-grow-height="true" draw:auto-grow-width="false" fo:max-height="0cm" fo:min-height="0.945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true" draw:auto-grow-width="false" fo:max-height="0cm" fo:min-height="0.945cm" loext:decorative="false"/>
      <style:paragraph-properties style:writing-mode="lr-tb"/>
    </style:style>
    <style:style style:name="gr17" style:family="graphic" style:parent-style-name="standard">
      <style:graphic-properties draw:stroke="none" draw:fill="none" fo:min-height="1.423cm" loext:decorative="false"/>
      <style:paragraph-properties style:writing-mode="lr-tb"/>
    </style:style>
    <style:style style:name="gr18" style:family="graphic" style:parent-style-name="standard" style:list-style-name="L3">
      <style:graphic-properties draw:stroke="none" svg:stroke-color="#000000" draw:fill="none" draw:fill-color="#ffffff" draw:textarea-vertical-align="middle" draw:auto-grow-height="true" draw:auto-grow-width="false" fo:max-height="0cm" fo:min-height="9.25cm" loext:decorative="false"/>
      <style:paragraph-properties style:writing-mode="lr-tb"/>
    </style:style>
    <style:style style:name="gr19" style:family="graphic" style:parent-style-name="standard">
      <style:graphic-properties draw:stroke="none" draw:fill="none" fo:min-height="1.424cm" loext:decorative="false"/>
      <style:paragraph-properties style:writing-mode="lr-tb"/>
    </style:style>
    <style:style style:name="gr20" style:family="graphic" style:parent-style-name="standard">
      <style:graphic-properties draw:stroke="none" draw:fill="none" fo:min-height="2.291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11.811cm" fo:padding-top="0cm" fo:padding-bottom="0cm" fo:padding-left="0cm" fo:padding-right="0cm" fo:wrap-option="no-wrap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draw:fill="none" fo:min-height="9.2cm" fo:padding-top="0cm" fo:padding-bottom="0cm" fo:padding-left="0cm" fo:padding-right="0cm" fo:wrap-option="no-wrap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draw:fill="none" fo:min-height="10cm" fo:padding-top="0cm" fo:padding-bottom="0cm" fo:padding-left="0cm" fo:padding-right="0cm" fo:wrap-option="no-wrap" loext:decorative="false"/>
      <style:paragraph-properties style:writing-mode="lr-tb"/>
    </style:style>
    <style:style style:name="gr24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4.777cm" loext:decorative="false"/>
      <style:paragraph-properties style:writing-mode="lr-tb"/>
    </style:style>
    <style:style style:name="gr25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8.297cm" loext:decorative="false"/>
      <style:paragraph-properties style:writing-mode="lr-tb"/>
    </style:style>
    <style:style style:name="gr26" style:family="graphic" style:parent-style-name="standard">
      <style:graphic-properties draw:stroke="none" svg:stroke-color="#000000" draw:fill="none" draw:fill-color="#ffffff" draw:auto-grow-height="true" draw:auto-grow-width="false" fo:max-height="0cm" fo:min-height="11.25cm" loext:decorative="false"/>
      <style:paragraph-properties style:writing-mode="lr-tb"/>
    </style:style>
    <style:style style:name="gr27" style:family="graphic" style:parent-style-name="standard">
      <style:graphic-properties draw:stroke="none" svg:stroke-color="#000000" draw:fill="none" draw:fill-color="#ffffff" draw:auto-grow-height="true" draw:auto-grow-width="false" fo:max-height="0cm" fo:min-height="8.109cm" loext:decorative="false"/>
      <style:paragraph-properties style:writing-mode="lr-tb"/>
    </style:style>
    <style:style style:name="gr28" style:family="graphic" style:parent-style-name="standard">
      <style:graphic-properties draw:stroke="none" svg:stroke-color="#000000" draw:fill="none" draw:fill-color="#ffffff" draw:auto-grow-height="true" draw:auto-grow-width="false" fo:max-height="0cm" fo:min-height="11.053cm" loext:decorative="false"/>
      <style:paragraph-properties style:writing-mode="lr-tb"/>
    </style:style>
    <style:style style:name="gr29" style:family="graphic" style:parent-style-name="standard">
      <style:graphic-properties draw:stroke="none" draw:fill="none" fo:min-height="2.605cm" loext:decorative="false"/>
      <style:paragraph-properties style:writing-mode="lr-tb"/>
    </style:style>
    <style:style style:name="gr30" style:family="graphic" style:parent-style-name="standard">
      <style:graphic-properties draw:stroke="none" svg:stroke-color="#000000" draw:fill="none" draw:fill-color="#ffffff" draw:auto-grow-height="true" draw:auto-grow-width="false" fo:max-height="0cm" fo:min-height="2.389cm" loext:decorative="false"/>
      <style:paragraph-properties style:writing-mode="lr-tb"/>
    </style:style>
    <style:style style:name="gr31" style:family="graphic" style:parent-style-name="standard">
      <style:graphic-properties draw:stroke="none" draw:fill="none" fo:min-height="3.25cm" loext:decorative="false"/>
      <style:paragraph-properties style:writing-mode="lr-tb"/>
    </style:style>
    <style:style style:name="gr32" style:family="graphic" style:parent-style-name="standard">
      <style:graphic-properties draw:stroke="none" svg:stroke-color="#000000" draw:fill="none" draw:fill-color="#ffffff" draw:auto-grow-height="true" draw:auto-grow-width="false" fo:max-height="0cm" fo:min-height="3.333cm" loext:decorative="false"/>
      <style:paragraph-properties style:writing-mode="lr-tb"/>
    </style:style>
    <style:style style:name="gr33" style:family="graphic" style:parent-style-name="standard" style:list-style-name="L1">
      <style:graphic-properties draw:stroke="none" draw:fill="none" fo:min-height="6.834cm" loext:decorative="false"/>
      <style:paragraph-properties style:writing-mode="lr-tb"/>
    </style:style>
    <style:style style:name="gr34" style:family="graphic" style:parent-style-name="standard">
      <style:graphic-properties draw:stroke="none" svg:stroke-color="#000000" draw:fill="none" draw:fill-color="#ffffff" draw:auto-grow-height="true" draw:auto-grow-width="false" fo:max-height="0cm" fo:min-height="4.311cm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draw:fill="none" fo:min-height="6.25cm" loext:decorative="false"/>
      <style:paragraph-properties style:writing-mode="lr-tb"/>
    </style:style>
    <style:style style:name="gr36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10.997cm" loext:decorative="false"/>
      <style:paragraph-properties style:writing-mode="lr-tb"/>
    </style:style>
    <style:style style:name="gr37" style:family="graphic" style:parent-style-name="standard">
      <style:graphic-properties draw:stroke="none" draw:fill="none" fo:min-height="11.329cm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draw:fill="none" fo:min-height="10.751cm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draw:fill="none" fo:min-height="11.073cm" loext:decorative="false"/>
      <style:paragraph-properties style:writing-mode="lr-tb"/>
    </style:style>
    <style:style style:name="gr40" style:family="graphic" style:parent-style-name="standard">
      <style:graphic-properties draw:stroke="none" draw:fill="none" fo:min-height="3.025cm" loext:decorative="false"/>
      <style:paragraph-properties style:writing-mode="lr-tb"/>
    </style:style>
    <style:style style:name="gr41" style:family="graphic" style:parent-style-name="standard">
      <style:graphic-properties draw:stroke="none" draw:fill="none" fo:min-height="2.949cm" loext:decorative="false"/>
      <style:paragraph-properties style:writing-mode="lr-tb"/>
    </style:style>
    <style:style style:name="gr42" style:family="graphic" style:parent-style-name="standard">
      <style:graphic-properties draw:stroke="none" draw:fill="none" fo:min-height="2.977cm" loext:decorative="false"/>
      <style:paragraph-properties style:writing-mode="lr-tb"/>
    </style:style>
    <style:style style:name="gr43" style:family="graphic" style:parent-style-name="standard">
      <style:graphic-properties draw:stroke="none" draw:fill="none" fo:min-height="5.221cm" loext:decorative="false"/>
      <style:paragraph-properties style:writing-mode="lr-tb"/>
    </style:style>
    <style:style style:name="gr44" style:family="graphic" style:parent-style-name="standard" style:list-style-name="L3">
      <style:graphic-properties draw:stroke="none" draw:fill="none" fo:min-height="5.221cm" loext:decorative="false"/>
      <style:paragraph-properties style:writing-mode="lr-tb"/>
    </style:style>
    <style:style style:name="gr45" style:family="graphic" style:parent-style-name="standard">
      <style:graphic-properties draw:stroke="none" draw:fill="none" fo:min-height="10.385cm" loext:decorative="false"/>
      <style:paragraph-properties style:writing-mode="lr-tb"/>
    </style:style>
    <style:style style:name="gr46" style:family="graphic" style:parent-style-name="standard">
      <style:graphic-properties draw:stroke="none" draw:fill="none" fo:min-height="0.945cm" loext:decorative="false"/>
      <style:paragraph-properties style:writing-mode="lr-tb"/>
    </style:style>
    <style:style style:name="gr47" style:family="graphic" style:parent-style-name="standard">
      <style:graphic-properties draw:stroke="none" draw:fill="none" fo:min-height="7.553cm" loext:decorative="false"/>
      <style:paragraph-properties style:writing-mode="lr-tb"/>
    </style:style>
    <style:style style:name="gr48" style:family="graphic" style:parent-style-name="standard">
      <style:graphic-properties draw:stroke="none" draw:fill="none" draw:textarea-vertical-align="middle" fo:min-height="1.737cm" loext:decorative="false"/>
      <style:paragraph-properties style:writing-mode="lr-tb"/>
    </style:style>
    <style:style style:name="gr49" style:family="graphic" style:parent-style-name="standard">
      <style:graphic-properties draw:stroke="none" draw:fill="none" fo:min-height="11.25cm" loext:decorative="false"/>
      <style:paragraph-properties style:writing-mode="lr-tb"/>
    </style:style>
    <style:style style:name="gr50" style:family="graphic" style:parent-style-name="standard">
      <style:graphic-properties draw:stroke="none" draw:fill="none" fo:min-height="1.89cm" loext:decorative="false"/>
      <style:paragraph-properties style:writing-mode="lr-tb"/>
    </style:style>
    <style:style style:name="gr51" style:family="graphic" style:parent-style-name="standard">
      <style:graphic-properties draw:stroke="none" draw:fill="none" draw:textarea-vertical-align="middle" fo:min-height="11.306cm" loext:decorative="false"/>
      <style:paragraph-properties style:writing-mode="lr-tb"/>
    </style:style>
    <style:style style:name="gr52" style:family="graphic" style:parent-style-name="standard">
      <style:graphic-properties draw:stroke="none" draw:fill="none" draw:textarea-vertical-align="middle" fo:min-height="11.176cm" loext:decorative="false"/>
      <style:paragraph-properties style:writing-mode="lr-tb"/>
    </style:style>
    <style:style style:name="gr53" style:family="graphic" style:parent-style-name="standard" style:list-style-name="L3">
      <style:graphic-properties draw:stroke="none" svg:stroke-color="#000000" draw:fill="none" draw:fill-color="#ffffff" draw:auto-grow-height="true" draw:auto-grow-width="false" fo:max-height="0cm" fo:min-height="11.497cm" loext:decorative="false"/>
      <style:paragraph-properties style:writing-mode="lr-tb"/>
    </style:style>
    <style:style style:name="gr54" style:family="graphic" style:parent-style-name="standard">
      <style:graphic-properties draw:stroke="none" draw:fill="none" fo:min-height="6.609cm" loext:decorative="false"/>
      <style:paragraph-properties style:writing-mode="lr-tb"/>
    </style:style>
    <style:style style:name="gr55" style:family="graphic" style:parent-style-name="standard">
      <style:graphic-properties draw:stroke="none" draw:fill="none" fo:min-height="1.25cm" loext:decorative="false"/>
      <style:paragraph-properties style:writing-mode="lr-tb"/>
    </style:style>
    <style:style style:name="gr56" style:family="graphic" style:parent-style-name="standard">
      <style:graphic-properties draw:stroke="none" draw:fill="none" fo:min-height="1.608cm" loext:decorative="false"/>
      <style:paragraph-properties style:writing-mode="lr-tb"/>
    </style:style>
    <style:style style:name="gr5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3.258cm, 0cm)" draw:image-opacity="100%" style:mirror="none" loext:decorative="false"/>
    </style:style>
    <style:style style:name="gr58" style:family="graphic" style:parent-style-name="standard">
      <style:graphic-properties draw:stroke="none" draw:fill="none" fo:min-height="6.665cm" loext:decorative="false"/>
      <style:paragraph-properties style:writing-mode="lr-tb"/>
    </style:style>
    <style:style style:name="gr59" style:family="graphic" style:parent-style-name="standard">
      <style:graphic-properties draw:stroke="none" draw:fill="none" fo:min-height="6.465cm" loext:decorative="false"/>
      <style:paragraph-properties style:writing-mode="lr-tb"/>
    </style:style>
    <style:style style:name="gr60" style:family="graphic" style:parent-style-name="standard">
      <style:graphic-properties draw:stroke="none" draw:fill="none" fo:min-height="5.521cm" loext:decorative="false"/>
      <style:paragraph-properties style:writing-mode="lr-tb"/>
    </style:style>
    <style:style style:name="gr61" style:family="graphic" style:parent-style-name="standard">
      <style:graphic-properties draw:stroke="none" draw:fill="none" fo:min-height="3.333cm" loext:decorative="false"/>
      <style:paragraph-properties style:writing-mode="lr-tb"/>
    </style:style>
    <style:style style:name="gr62" style:family="graphic" style:parent-style-name="standard">
      <style:graphic-properties draw:stroke="none" draw:fill="none" fo:min-height="11.241cm" loext:decorative="false"/>
      <style:paragraph-properties style:writing-mode="lr-tb"/>
    </style:style>
    <style:style style:name="gr63" style:family="graphic" style:parent-style-name="standard">
      <style:graphic-properties draw:stroke="none" draw:fill="none" fo:min-height="10.841cm" loext:decorative="false"/>
      <style:paragraph-properties style:writing-mode="lr-tb"/>
    </style:style>
    <style:style style:name="gr64" style:family="graphic" style:parent-style-name="standard" style:list-style-name="L1">
      <style:graphic-properties draw:stroke="none" draw:fill="none" fo:min-height="12.513cm" fo:padding-top="0cm" fo:padding-bottom="0cm" fo:padding-left="0cm" fo:padding-right="0cm" fo:wrap-option="no-wrap" loext:decorative="false"/>
      <style:paragraph-properties style:writing-mode="lr-tb"/>
    </style:style>
    <style:style style:name="gr65" style:family="graphic" style:parent-style-name="standard" style:list-style-name="L1">
      <style:graphic-properties draw:stroke="none" draw:fill="none" fo:min-height="11.726cm" fo:padding-top="0cm" fo:padding-bottom="0cm" fo:padding-left="0cm" fo:padding-right="0cm" fo:wrap-option="no-wrap" loext:decorative="false"/>
      <style:paragraph-properties style:writing-mode="lr-tb"/>
    </style:style>
    <style:style style:name="gr66" style:family="graphic" style:parent-style-name="standard" style:list-style-name="L1">
      <style:graphic-properties draw:stroke="none" draw:fill="none" fo:min-height="10.726cm" fo:padding-top="0cm" fo:padding-bottom="0cm" fo:padding-left="0cm" fo:padding-right="0cm" fo:wrap-option="no-wrap" loext:decorative="false"/>
      <style:paragraph-properties style:writing-mode="lr-tb"/>
    </style:style>
    <style:style style:name="gr67" style:family="graphic" style:parent-style-name="standard">
      <style:graphic-properties draw:stroke="none" draw:fill="none" fo:min-height="9.441cm" loext:decorative="false"/>
      <style:paragraph-properties style:writing-mode="lr-tb"/>
    </style:style>
    <style:style style:name="gr68" style:family="graphic" style:parent-style-name="standard">
      <style:graphic-properties draw:stroke="none" draw:fill="none" draw:textarea-vertical-align="middle" fo:min-height="11.25cm" loext:decorative="false"/>
      <style:paragraph-properties style:writing-mode="lr-tb"/>
    </style:style>
    <style:style style:name="pr1" style:family="presentation" style:parent-style-name="Predeterminado-title">
      <style:graphic-properties draw:auto-grow-height="true" fo:min-height="7.571cm" loext:decorative="false"/>
      <style:paragraph-properties style:writing-mode="lr-tb"/>
    </style:style>
    <style:style style:name="pr2" style:family="presentation" style:parent-style-name="Predeterminado-subtitle">
      <style:graphic-properties draw:fill-color="#ffffff" draw:auto-grow-height="true" fo:min-height="3.5cm" loext:decorative="false"/>
      <style:paragraph-properties style:writing-mode="lr-tb"/>
    </style:style>
    <style:style style:name="pr3" style:family="presentation" style:parent-style-name="Predeterminado-notes">
      <style:graphic-properties draw:fill-color="#ffffff" draw:auto-grow-height="true" fo:min-height="13.364cm" loext:decorative="false"/>
      <style:paragraph-properties style:writing-mode="lr-tb"/>
    </style:style>
    <style:style style:name="pr4" style:family="presentation" style:parent-style-name="Predeterminado-title">
      <style:graphic-properties draw:auto-grow-height="true" fo:min-height="22.711cm" loext:decorative="false"/>
      <style:paragraph-properties style:writing-mode="lr-tb"/>
    </style:style>
    <style:style style:name="pr5" style:family="presentation" style:parent-style-name="Predeterminado-title">
      <style:graphic-properties draw:textarea-vertical-align="top" draw:auto-grow-height="true" fo:min-height="1.737cm" loext:decorative="false"/>
      <style:paragraph-properties style:writing-mode="lr-tb"/>
    </style:style>
    <style:style style:name="pr6" style:family="presentation" style:parent-style-name="Predeterminado-subtitle">
      <style:graphic-properties draw:fill-color="#ffffff" draw:textarea-horizontal-align="left" draw:auto-grow-height="true" fo:min-height="12.063cm" loext:decorative="false"/>
      <style:paragraph-properties style:writing-mode="lr-tb"/>
    </style:style>
    <style:style style:name="pr7" style:family="presentation" style:parent-style-name="Predeterminado-subtitle">
      <style:graphic-properties draw:fill-color="#ffffff" draw:textarea-vertical-align="middle" draw:auto-grow-height="true" fo:min-height="11.5cm" loext:decorative="false"/>
      <style:paragraph-properties style:writing-mode="lr-tb"/>
    </style:style>
    <style:style style:name="pr8" style:family="presentation" style:parent-style-name="Predeterminado-title">
      <style:graphic-properties fo:min-height="1.889cm" loext:decorative="false"/>
      <style:paragraph-properties style:writing-mode="lr-tb"/>
    </style:style>
    <style:style style:name="pr9" style:family="presentation" style:parent-style-name="Predeterminado-title" style:list-style-name="L3">
      <style:graphic-properties draw:textarea-horizontal-align="center" draw:textarea-vertical-align="top" draw:auto-grow-height="true" fo:min-height="1.872cm" loext:decorative="false"/>
      <style:paragraph-properties style:writing-mode="lr-tb"/>
    </style:style>
    <style:style style:name="pr10" style:family="presentation" style:parent-style-name="Predeterminado-subtitle" style:list-style-name="L3">
      <style:graphic-properties draw:fill-color="#ffffff" draw:textarea-vertical-align="middle" draw:auto-grow-height="true" fo:min-height="11.5cm" loext:decorative="false"/>
      <style:paragraph-properties style:writing-mode="lr-tb"/>
    </style:style>
    <style:style style:name="pr11" style:family="presentation" style:parent-style-name="Predeterminado-subtitle" style:list-style-name="L3">
      <style:graphic-properties draw:fill-color="#ffffff" draw:textarea-vertical-align="middle" draw:auto-grow-height="true" fo:min-height="12.565cm" loext:decorative="false"/>
      <style:paragraph-properties style:writing-mode="lr-tb"/>
    </style:style>
    <style:style style:name="pr12" style:family="presentation" style:parent-style-name="Predeterminado-title" style:list-style-name="L3">
      <style:graphic-properties draw:textarea-horizontal-align="center" draw:textarea-vertical-align="top" draw:auto-grow-height="true" fo:min-height="1.872cm" loext:decorative="false"/>
      <style:paragraph-properties style:writing-mode="lr-tb"/>
    </style:style>
    <style:style style:name="pr1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9" style:family="presentation" style:parent-style-name="Predeterminado-subtitle" style:list-style-name="L3">
      <style:graphic-properties draw:fill-color="#ffffff" draw:textarea-vertical-align="middle" draw:auto-grow-height="false" draw:fit-to-size="false" style:shrink-to-fit="true" fo:min-height="11.5cm" loext:decorative="false"/>
      <style:paragraph-properties style:writing-mode="lr-tb"/>
    </style:style>
    <style:style style:name="pr20" style:family="presentation" style:parent-style-name="Predeterminado-subtitle" style:list-style-name="L3">
      <style:graphic-properties draw:fill-color="#ffffff" draw:textarea-vertical-align="middle" draw:auto-grow-height="false" draw:fit-to-size="false" style:shrink-to-fit="true" fo:min-height="11.5cm" loext:decorative="false"/>
      <style:paragraph-properties style:writing-mode="lr-tb"/>
    </style:style>
    <style:style style:name="pr21" style:family="presentation" style:parent-style-name="Predeterminado-subtitle">
      <style:graphic-properties draw:fill-color="#ffffff" draw:textarea-vertical-align="middle" draw:auto-grow-height="false" draw:fit-to-size="false" style:shrink-to-fit="true" fo:min-height="11.5cm" loext:decorative="false"/>
      <style:paragraph-properties style:writing-mode="lr-tb"/>
    </style:style>
    <style:style style:name="pr2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5" style:family="presentation" style:parent-style-name="Predeterminado-subtitle">
      <style:graphic-properties draw:fill-color="#ffffff" draw:textarea-vertical-align="top" draw:auto-grow-height="false" draw:fit-to-size="false" style:shrink-to-fit="true" fo:min-height="11.5cm" loext:decorative="false"/>
      <style:paragraph-properties style:writing-mode="lr-tb"/>
    </style:style>
    <style:style style:name="pr2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2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3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48" style:family="presentation" style:parent-style-name="Predeterminado-outline1">
      <style:graphic-properties fo:min-height="8.884cm" loext:decorative="false"/>
      <style:paragraph-properties style:writing-mode="lr-tb"/>
    </style:style>
    <style:style style:name="pr49" style:family="presentation" style:parent-style-name="Predeterminado-outline1" style:list-style-name="L3">
      <style:graphic-properties fo:min-height="8.884cm" loext:decorative="false"/>
      <style:paragraph-properties style:writing-mode="lr-tb"/>
    </style:style>
    <style:style style:name="pr50" style:family="presentation" style:parent-style-name="Predeterminado-outline1" style:list-style-name="L12">
      <style:graphic-properties fo:min-height="8.884cm" loext:decorative="false"/>
      <style:paragraph-properties style:writing-mode="lr-tb"/>
    </style:style>
    <style:style style:name="pr51" style:family="presentation" style:parent-style-name="Predeterminado-outline1" style:list-style-name="L3">
      <style:graphic-properties fo:min-height="8.884cm" loext:decorative="false"/>
      <style:paragraph-properties style:writing-mode="lr-tb"/>
    </style:style>
    <style:style style:name="pr5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53" style:family="presentation" style:parent-style-name="Predeterminado-outline1" style:list-style-name="L1">
      <style:graphic-properties fo:min-height="8.884cm" loext:decorative="false"/>
      <style:paragraph-properties style:writing-mode="lr-tb"/>
    </style:style>
    <style:style style:name="pr54" style:family="presentation" style:parent-style-name="Predeterminado-outline1" style:list-style-name="L1">
      <style:graphic-properties fo:min-height="8.884cm" loext:decorative="false"/>
      <style:paragraph-properties style:writing-mode="lr-tb"/>
    </style:style>
    <style:style style:name="pr55" style:family="presentation" style:parent-style-name="Predeterminado-outline1" style:list-style-name="L12">
      <style:graphic-properties fo:min-height="8.884cm" loext:decorative="false"/>
      <style:paragraph-properties style:writing-mode="lr-tb"/>
    </style:style>
    <style:style style:name="pr56" style:family="presentation" style:parent-style-name="Predeterminado-outline1" style:list-style-name="L3">
      <style:graphic-properties fo:min-height="8.884cm" loext:decorative="false"/>
      <style:paragraph-properties style:writing-mode="lr-tb"/>
    </style:style>
    <style:style style:name="pr5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5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5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7" style:family="presentation" style:parent-style-name="Predeterminado-title">
      <style:graphic-properties fo:min-height="9.5cm" loext:decorative="false"/>
      <style:paragraph-properties style:writing-mode="lr-tb"/>
    </style:style>
    <style:style style:name="pr6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6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78" style:family="presentation" style:parent-style-name="Predeterminado-title">
      <style:graphic-properties fo:min-height="11.5cm" loext:decorative="false"/>
      <style:paragraph-properties style:writing-mode="lr-tb"/>
    </style:style>
    <style:style style:name="pr7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88" style:family="presentation" style:parent-style-name="Predeterminado-title" style:list-style-name="L1">
      <style:graphic-properties draw:textarea-vertical-align="top" draw:auto-grow-height="true" fo:min-height="3.151cm" loext:decorative="false"/>
      <style:paragraph-properties style:writing-mode="lr-tb"/>
    </style:style>
    <style:style style:name="pr8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98" style:family="presentation" style:parent-style-name="Predeterminado-outline1" style:list-style-name="L3">
      <style:graphic-properties fo:min-height="8.884cm" loext:decorative="false"/>
      <style:paragraph-properties style:writing-mode="lr-tb"/>
    </style:style>
    <style:style style:name="pr9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0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3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4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5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6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7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8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19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20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21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22" style:family="presentation" style:parent-style-name="Predeterminado-title" style:list-style-name="L1">
      <style:graphic-properties draw:textarea-vertical-align="top" draw:auto-grow-height="true" fo:min-height="1.737cm" loext:decorative="false"/>
      <style:paragraph-properties style:writing-mode="lr-tb"/>
    </style:style>
    <style:style style:name="pr123" style:family="presentation" style:parent-style-name="Predeterminado-title">
      <style:graphic-properties fo:min-height="2.629cm" loext:decorative="false"/>
      <style:paragraph-properties style:writing-mode="lr-tb"/>
    </style:style>
    <style:style style:name="co1" style:family="table-column">
      <style:table-column-properties style:column-width="3.172cm" style:use-optimal-column-width="false"/>
    </style:style>
    <style:style style:name="co2" style:family="table-column">
      <style:table-column-properties style:column-width="4.356cm" style:use-optimal-column-width="false"/>
    </style:style>
    <style:style style:name="co3" style:family="table-column">
      <style:table-column-properties style:column-width="17.51cm" style:use-optimal-column-width="false"/>
    </style:style>
    <style:style style:name="co4" style:family="table-column">
      <style:table-column-properties style:column-width="5.213cm" style:use-optimal-column-width="false"/>
    </style:style>
    <style:style style:name="co5" style:family="table-column">
      <style:table-column-properties style:column-width="5.143cm" style:use-optimal-column-width="false"/>
    </style:style>
    <style:style style:name="co6" style:family="table-column">
      <style:table-column-properties style:column-width="4.853cm" style:use-optimal-column-width="false"/>
    </style:style>
    <style:style style:name="co7" style:family="table-column">
      <style:table-column-properties style:column-width="3.836cm" style:use-optimal-column-width="false"/>
    </style:style>
    <style:style style:name="co8" style:family="table-column">
      <style:table-column-properties style:column-width="4.114cm" style:use-optimal-column-width="false"/>
    </style:style>
    <style:style style:name="co9" style:family="table-column">
      <style:table-column-properties style:column-width="4.341cm" style:use-optimal-column-width="false"/>
    </style:style>
    <style:style style:name="co10" style:family="table-column">
      <style:table-column-properties style:column-width="3.659cm" style:use-optimal-column-width="false"/>
    </style:style>
    <style:style style:name="co11" style:family="table-column">
      <style:table-column-properties style:column-width="5.046cm" style:use-optimal-column-width="false"/>
    </style:style>
    <style:style style:name="co12" style:family="table-column">
      <style:table-column-properties style:column-width="5.365cm" style:use-optimal-column-width="false"/>
    </style:style>
    <style:style style:name="co13" style:family="table-column">
      <style:table-column-properties style:column-width="4.037cm" style:use-optimal-column-width="false"/>
    </style:style>
    <style:style style:name="co14" style:family="table-column">
      <style:table-column-properties style:column-width="4.499cm" style:use-optimal-column-width="false"/>
    </style:style>
    <style:style style:name="co15" style:family="table-column">
      <style:table-column-properties style:column-width="4.394cm" style:use-optimal-column-width="false"/>
    </style:style>
    <style:style style:name="co16" style:family="table-column">
      <style:table-column-properties style:column-width="1.059cm" style:use-optimal-column-width="false"/>
    </style:style>
    <style:style style:name="co17" style:family="table-column">
      <style:table-column-properties style:column-width="11.467cm" style:use-optimal-column-width="false"/>
    </style:style>
    <style:style style:name="co18" style:family="table-column">
      <style:table-column-properties style:column-width="1.085cm" style:use-optimal-column-width="false"/>
    </style:style>
    <style:style style:name="co19" style:family="table-column">
      <style:table-column-properties style:column-width="11.451cm" style:use-optimal-column-width="false"/>
    </style:style>
    <style:style style:name="co20" style:family="table-column">
      <style:table-column-properties style:column-width="1.419cm" style:use-optimal-column-width="false"/>
    </style:style>
    <style:style style:name="co21" style:family="table-column">
      <style:table-column-properties style:column-width="11.107cm" style:use-optimal-column-width="false"/>
    </style:style>
    <style:style style:name="co22" style:family="table-column">
      <style:table-column-properties style:column-width="1.381cm" style:use-optimal-column-width="false"/>
    </style:style>
    <style:style style:name="co23" style:family="table-column">
      <style:table-column-properties style:column-width="11.155cm" style:use-optimal-column-width="false"/>
    </style:style>
    <style:style style:name="ro1" style:family="table-row">
      <style:table-row-properties style:row-height="0.804cm" style:use-optimal-row-height="false"/>
    </style:style>
    <style:style style:name="ro2" style:family="table-row">
      <style:table-row-properties style:row-height="0.962cm" style:use-optimal-row-height="false"/>
    </style:style>
    <style:style style:name="ro3" style:family="table-row">
      <style:table-row-properties style:row-height="0.881cm" style:use-optimal-row-height="false"/>
    </style:style>
    <style:style style:name="ro4" style:family="table-row">
      <style:table-row-properties style:row-height="0.6cm" style:use-optimal-row-height="false"/>
    </style:style>
    <style:style style:name="ro5" style:family="table-row">
      <style:table-row-properties style:row-height="0.837cm" style:use-optimal-row-height="false"/>
    </style:style>
    <style:style style:name="ro6" style:family="table-row">
      <style:table-row-properties style:row-height="0.721cm" style:use-optimal-row-height="false"/>
    </style:style>
    <style:style style:name="ro7" style:family="table-row">
      <style:table-row-properties style:row-height="0.76cm" style:use-optimal-row-height="false"/>
    </style:style>
    <style:style style:name="ro8" style:family="table-row">
      <style:table-row-properties style:row-height="0.843cm" style:use-optimal-row-height="false"/>
    </style:style>
    <style:style style:name="ro9" style:family="table-row">
      <style:table-row-properties style:row-height="0.816cm" style:use-optimal-row-height="false"/>
    </style:style>
    <style:style style:name="ro10" style:family="table-row">
      <style:table-row-properties style:row-height="0.972cm" style:use-optimal-row-height="false"/>
    </style:style>
    <style:style style:name="ro11" style:family="table-row">
      <style:table-row-properties style:row-height="1.412cm" style:use-optimal-row-height="false"/>
    </style:style>
    <style:style style:name="ro12" style:family="table-row">
      <style:table-row-properties style:row-height="1.371cm" style:use-optimal-row-height="false"/>
    </style:style>
    <style:style style:name="ce1" style:family="table-cell">
      <loext:graphic-properties draw:fill="none" loext:fill-use-slide-background="false"/>
      <style:paragraph-properties fo:margin-left="0cm" fo:margin-right="0cm" fo:margin-top="0cm" fo:margin-bottom="0cm" fo:line-height="100%" fo:text-align="left" fo:text-indent="0cm" fo:border="0.03pt solid #ffffff"/>
      <style:text-properties fo:color="#ffffff" loext:opacity="100%" style:font-name="Arial" fo:font-size="16pt" style:font-size-asian="16pt" style:font-size-complex="16pt"/>
    </style:style>
    <style:style style:name="ce2" style:family="table-cell">
      <loext:graphic-properties draw:fill="none" loext:fill-use-slide-background="false"/>
      <style:paragraph-properties fo:text-align="left" fo:border="0.03pt solid #ffffff"/>
      <style:text-properties fo:color="#ffffff" loext:opacity="100%" style:font-name="Arial" fo:font-size="16pt" style:font-size-asian="16pt" style:font-size-complex="16pt"/>
    </style:style>
    <style:style style:name="ce3" style:family="table-cell">
      <loext:graphic-properties draw:fill="none" loext:fill-use-slide-background="false"/>
      <style:paragraph-properties fo:text-align="left" fo:border="0.03pt solid #ffffff"/>
      <style:text-properties fo:color="#000000" loext:opacity="100%" style:font-name="Arial" fo:font-size="16pt" style:font-size-asian="16pt" style:font-size-complex="16pt"/>
    </style:style>
    <style:style style:name="ce4" style:family="table-cell">
      <loext:graphic-properties draw:fill="none" loext:fill-use-slide-background="false"/>
      <style:paragraph-properties fo:border="0.03pt solid #ffffff"/>
      <style:text-properties fo:color="#000000" loext:opacity="100%" style:font-name="Arial" fo:font-size="16pt" style:font-size-asian="16pt" style:font-size-complex="16pt"/>
    </style:style>
    <style:style style:name="ce5" style:family="table-cell">
      <loext:graphic-properties draw:fill="none" loext:fill-use-slide-background="false"/>
      <style:paragraph-properties fo:margin-left="0cm" fo:margin-right="0cm" fo:margin-top="0cm" fo:margin-bottom="0cm" fo:line-height="100%" fo:text-align="left" fo:text-indent="0cm" fo:border="0.03pt solid #ffffff"/>
      <style:text-properties fo:color="#000000" loext:opacity="100%" style:font-name="Arial" fo:font-size="16pt" style:font-size-asian="16pt" style:font-size-complex="16pt"/>
    </style:style>
    <style:style style:name="ce6" style:family="table-cell">
      <loext:graphic-properties draw:fill="none" loext:fill-use-slide-background="false" draw:textarea-horizontal-align="left"/>
      <style:paragraph-properties fo:margin-left="0cm" fo:margin-right="0cm" fo:margin-top="0cm" fo:margin-bottom="0cm" fo:line-height="100%" fo:text-align="left" fo:text-indent="0cm" fo:border="0.03pt solid #ffffff"/>
      <style:text-properties fo:font-variant="normal" fo:text-transform="none" fo:color="#000000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style:font-name-asian="Microsoft YaHei" style:font-size-asian="16pt" style:font-style-asian="normal" style:font-weight-asian="normal" style:font-name-complex="Arial1" style:font-size-complex="16pt" style:font-style-complex="normal" style:font-weight-complex="normal" style:text-emphasize="none" style:font-relief="none" style:text-overline-style="none" style:text-overline-color="font-color"/>
    </style:style>
    <style:style style:name="ce7" style:family="table-cell">
      <loext:graphic-properties draw:fill="solid" draw:fill-color="#00a933"/>
      <style:paragraph-properties fo:border="0.03pt solid #ffffff" style:text-autospace="none"/>
      <style:text-properties style:font-name="Arial" fo:font-size="14pt" fo:font-weight="bold" fo:background-color="#bbe33d" style:font-size-asian="14pt" style:font-weight-asian="bold" style:font-size-complex="14pt" style:font-weight-complex="bold"/>
    </style:style>
    <style:style style:name="ce8" style:family="table-cell">
      <loext:graphic-properties draw:fill="solid" draw:fill-color="#00a933"/>
      <style:paragraph-properties fo:border="0.03pt solid #ffffff" style:text-autospace="none"/>
      <style:text-properties style:font-name="Arial" fo:font-size="14pt" fo:font-weight="bold" fo:background-color="transparent" style:font-size-asian="14pt" style:font-weight-asian="bold" style:font-size-complex="14pt" style:font-weight-complex="bold"/>
    </style:style>
    <style:style style:name="ce9" style:family="table-cell">
      <loext:graphic-properties draw:fill="solid" draw:fill-color="#00a933"/>
      <style:paragraph-properties fo:border="0.03pt solid #ffffff" style:text-autospace="none"/>
      <style:text-properties fo:color="#ffffff" loext:opacity="100%" style:font-name="Arial" fo:font-size="14pt" fo:font-weight="bold" fo:background-color="transparent" style:font-size-asian="14pt" style:font-weight-asian="bold" style:font-size-complex="14pt" style:font-weight-complex="bold"/>
    </style:style>
    <style:style style:name="ce10" style:family="table-cell">
      <loext:graphic-properties draw:fill="solid" draw:fill-color="#00a933"/>
      <style:paragraph-properties fo:border="0.03pt solid #ffffff" style:text-autospace="none"/>
      <style:text-properties style:font-name="Arial" fo:font-size="14pt" fo:font-weight="normal" fo:background-color="transparent" style:font-size-asian="14pt" style:font-weight-asian="normal" style:font-size-complex="14pt" style:font-weight-complex="normal"/>
    </style:style>
    <style:style style:name="ce11" style:family="table-cell">
      <loext:graphic-properties draw:fill="solid" draw:fill-color="#00a933"/>
      <style:paragraph-properties fo:border="0.03pt solid #ffffff"/>
      <style:text-properties style:font-name="Arial" fo:font-size="14pt" style:font-size-asian="14pt" style:font-size-complex="14pt"/>
    </style:style>
    <style:style style:name="ce12" style:family="table-cell">
      <loext:graphic-properties draw:fill="solid" draw:fill-color="#00a933"/>
      <style:paragraph-properties fo:border="0.03pt solid #ffffff" style:text-autospace="none"/>
      <style:text-properties fo:color="#127622" loext:opacity="100%" style:font-name="Arial" fo:font-size="14pt" fo:background-color="transparent" style:font-size-asian="14pt" style:font-size-complex="14pt"/>
    </style:style>
    <style:style style:name="ce13" style:family="table-cell">
      <loext:graphic-properties draw:fill="solid" draw:fill-color="#00a933"/>
      <style:paragraph-properties fo:border-left="0.03pt solid #ffffff" fo:border-right="none" fo:border-top="0.03pt solid #ffffff" fo:border-bottom="0.03pt solid #ffffff" style:text-autospace="none"/>
      <style:text-properties style:font-name="Arial" fo:font-size="12pt" fo:font-weight="bold" style:font-size-asian="12pt" style:font-weight-asian="bold" style:font-size-complex="12pt" style:font-weight-complex="bold"/>
    </style:style>
    <style:style style:name="ce14" style:family="table-cell">
      <loext:graphic-properties draw:fill="solid" draw:fill-color="#00a933"/>
      <style:paragraph-properties fo:margin-left="4.1cm" fo:margin-right="-4.1cm" fo:text-indent="-4.1cm" fo:border="0.03pt solid #ffffff" style:text-autospace="none"/>
      <style:text-properties style:font-name="Arial" fo:font-size="12pt" fo:font-weight="bold" fo:background-color="#ffff00" style:font-size-asian="12pt" style:font-weight-asian="bold" style:font-size-complex="12pt" style:font-weight-complex="bold"/>
    </style:style>
    <style:style style:name="ce15" style:family="table-cell">
      <loext:graphic-properties draw:fill="solid" draw:fill-color="#00a933"/>
      <style:paragraph-properties fo:border="0.03pt solid #ffffff" style:text-autospace="none"/>
      <style:text-properties style:font-name="Arial" fo:font-size="12pt" fo:font-weight="bold" fo:background-color="#ffff00" style:font-size-asian="12pt" style:font-weight-asian="bold" style:font-size-complex="12pt" style:font-weight-complex="bold"/>
    </style:style>
    <style:style style:name="ce16" style:family="table-cell">
      <loext:graphic-properties draw:fill="solid" draw:fill-color="#00a933"/>
      <style:paragraph-properties fo:border="0.03pt solid #ffffff" style:text-autospace="none"/>
      <style:text-properties fo:background-color="transparent"/>
    </style:style>
    <style:style style:name="ce17" style:family="table-cell">
      <loext:graphic-properties draw:fill="solid" draw:fill-color="#00a933"/>
      <style:paragraph-properties fo:border-left="0.03pt solid #ffffff" fo:border-right="0.03pt solid #ffffff" fo:border-top="none" fo:border-bottom="0.03pt solid #ffffff" style:text-autospace="none"/>
      <style:text-properties fo:color="#ffffff" loext:opacity="100%" style:font-name="Arial" fo:background-color="transparent"/>
    </style:style>
    <style:style style:name="ce18" style:family="table-cell">
      <loext:graphic-properties draw:fill="solid" draw:fill-color="#00a933"/>
      <style:paragraph-properties fo:border="0.03pt solid #ffffff" style:text-autospace="none"/>
      <style:text-properties style:font-name="Arial" fo:background-color="transparent"/>
    </style:style>
    <style:style style:name="ce19" style:family="table-cell">
      <loext:graphic-properties draw:fill="solid" draw:fill-color="#00a933"/>
      <style:paragraph-properties fo:border="0.03pt solid #ffffff" style:text-autospace="none"/>
      <style:text-properties fo:color="#000000" loext:opacity="100%" style:font-name="Arial" fo:background-color="transparent"/>
    </style:style>
    <style:style style:name="ce20" style:family="table-cell">
      <loext:graphic-properties draw:fill="solid" draw:fill-color="#00a933"/>
      <style:paragraph-properties fo:border="0.03pt solid #ffffff" style:text-autospace="none"/>
      <style:text-properties fo:color="#000000" loext:opacity="100%" style:font-name="Arial" fo:font-weight="normal" style:font-weight-asian="normal" style:font-weight-complex="normal"/>
    </style:style>
    <style:style style:name="ce21" style:family="table-cell">
      <loext:graphic-properties draw:fill="solid" draw:fill-color="#00a933"/>
      <style:paragraph-properties fo:border="0.03pt solid #ffffff"/>
    </style:style>
    <style:style style:name="ce22" style:family="table-cell">
      <loext:graphic-properties draw:fill="solid" draw:fill-color="#00a933"/>
      <style:paragraph-properties fo:border="0.03pt solid #ffffff" style:text-autospace="none"/>
      <style:text-properties fo:color="#ffffff" loext:opacity="100%" style:font-name="Arial" fo:background-color="transparent"/>
    </style:style>
    <style:style style:name="ce23" style:family="table-cell">
      <loext:graphic-properties draw:fill="solid" draw:fill-color="#00a933"/>
      <style:paragraph-properties fo:border="0.03pt solid #ffffff" style:text-autospace="none"/>
      <style:text-properties fo:color="#ffffff" loext:opacity="100%" style:font-name="Arial"/>
    </style:style>
    <style:style style:name="ce24" style:family="table-cell">
      <loext:graphic-properties draw:fill="solid" draw:fill-color="#00a933"/>
      <style:paragraph-properties fo:border="0.03pt solid #ffffff" style:text-autospace="none"/>
      <style:text-properties fo:color="#127622" loext:opacity="100%" style:font-name="Arial"/>
    </style:style>
    <style:style style:name="ce25" style:family="table-cell">
      <loext:graphic-properties draw:textarea-horizontal-align="left" draw:textarea-vertical-align="top" fo:padding-top="0.13cm" fo:padding-bottom="0.13cm" fo:padding-left="0.25cm" fo:padding-right="0.25cm" fo:wrap-option="no-wrap" style:writing-mode="lr-tb"/>
      <style:paragraph-properties fo:margin-left="0cm" fo:margin-right="0cm" fo:margin-top="0.5cm" fo:margin-bottom="0cm" fo:line-height="100%" fo:text-align="left" fo:text-indent="0cm" style:text-autospace="ideograph-alpha" style:punctuation-wrap="simple" style:line-break="strict" loext:tab-stop-distance="0cm" style:writing-mode-automatic="false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8pt" style:language-asian="zh" style:country-asian="CN" style:font-style-asian="normal" style:font-weight-asian="normal" style:font-name-complex="Arial1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ce26" style:family="table-cell">
      <loext:graphic-properties draw:textarea-horizontal-align="left" draw:textarea-vertical-align="top" fo:padding-top="0.13cm" fo:padding-bottom="0.13cm" fo:padding-left="0.25cm" fo:padding-right="0.25cm" fo:wrap-option="no-wrap" style:writing-mode="lr-tb"/>
      <style:paragraph-properties fo:margin-left="0cm" fo:margin-right="0cm" fo:margin-top="0cm" fo:margin-bottom="0cm" fo:line-height="100%" fo:text-align="left" fo:text-indent="0cm" style:text-autospace="ideograph-alpha" style:punctuation-wrap="simple" style:line-break="strict" loext:tab-stop-distance="0cm" style:writing-mode-automatic="false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8pt" style:language-asian="zh" style:country-asian="CN" style:font-style-asian="normal" style:font-weight-asian="normal" style:font-name-complex="Arial1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P1" style:family="paragraph">
      <style:text-properties fo:color="#ffffff" loext:opacity="100%" style:font-name="Arial" fo:font-size="96pt" style:font-size-asian="88pt" style:font-size-complex="88pt"/>
    </style:style>
    <style:style style:name="P2" style:family="paragraph">
      <loext:graphic-properties draw:fill-color="#ffffff"/>
      <style:text-properties fo:color="#224b12" loext:opacity="100%" style:font-name="Arial" fo:font-size="24pt" style:font-size-asian="24pt" style:font-size-complex="24pt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</style:style>
    <style:style style:name="P5" style:family="paragraph">
      <style:paragraph-properties fo:margin-top="0.42cm" fo:margin-bottom="0.35cm"/>
    </style:style>
    <style:style style:name="P6" style:family="paragraph">
      <style:paragraph-properties fo:text-align="center"/>
    </style:style>
    <style:style style:name="P7" style:family="paragraph">
      <style:paragraph-properties fo:text-align="center"/>
      <style:text-properties style:font-name="Arial"/>
    </style:style>
    <style:style style:name="P8" style:family="paragraph">
      <style:paragraph-properties fo:text-align="left"/>
    </style:style>
    <style:style style:name="P9" style:family="paragraph">
      <style:paragraph-properties fo:text-align="right"/>
    </style:style>
    <style:style style:name="P10" style:family="paragraph">
      <style:paragraph-properties fo:margin-top="0cm" fo:margin-bottom="0cm" fo:line-height="100%" fo:text-align="left"/>
    </style:style>
    <style:style style:name="P11" style:family="paragraph">
      <loext:graphic-properties draw:fill-color="#ffffff"/>
      <style:paragraph-properties fo:text-align="left"/>
      <style:text-properties fo:font-size="32pt"/>
    </style:style>
    <style:style style:name="P12" style:family="paragraph">
      <style:paragraph-properties fo:margin-top="0.5cm" fo:margin-bottom="0cm" fo:text-align="justify"/>
    </style:style>
    <style:style style:name="P13" style:family="paragraph">
      <style:paragraph-properties fo:margin-top="0cm" fo:margin-bottom="0cm" fo:line-height="100%" fo:text-align="justify"/>
    </style:style>
    <style:style style:name="P14" style:family="paragraph">
      <loext:graphic-properties draw:fill-color="#ffffff"/>
      <style:paragraph-properties fo:margin-top="0.5cm" fo:margin-bottom="0cm" fo:text-align="justify"/>
      <style:text-properties fo:font-size="32pt"/>
    </style:style>
    <style:style style:name="P15" style:family="paragraph">
      <style:paragraph-properties fo:margin-left="0cm" fo:margin-right="0cm" fo:margin-top="0.5cm" fo:margin-bottom="0cm" fo:text-align="justify" fo:text-indent="0cm"/>
    </style:style>
    <style:style style:name="P16" style:family="paragraph">
      <loext:graphic-properties draw:fill-color="#ffffff"/>
      <style:paragraph-properties fo:margin-left="0cm" fo:margin-right="0cm" fo:margin-top="0.5cm" fo:margin-bottom="0cm" fo:text-align="justify" fo:text-indent="0cm"/>
      <style:text-properties fo:font-size="32pt"/>
    </style:style>
    <style:style style:name="P17" style:family="paragraph">
      <style:text-properties style:font-name="Arial"/>
    </style:style>
    <style:style style:name="P18" style:family="paragraph">
      <loext:graphic-properties draw:fill="none"/>
      <style:text-properties fo:font-size="24pt" style:font-size-asian="24pt" style:font-size-complex="24pt"/>
    </style:style>
    <style:style style:name="P19" style:family="paragraph">
      <loext:graphic-properties draw:fill="none"/>
      <style:text-properties style:font-name="Arial" fo:font-size="24pt" style:font-size-asian="24pt" style:font-size-complex="24pt"/>
    </style:style>
    <style:style style:name="P20" style:family="paragraph">
      <style:paragraph-properties fo:text-align="left"/>
      <style:text-properties fo:color="#000000" loext:opacity="100%" style:font-name="Arial" fo:font-size="24pt" fo:language="es" fo:country="ES" style:font-size-asian="24pt" style:font-name-complex="Arial" style:font-size-complex="24pt"/>
    </style:style>
    <style:style style:name="P21" style:family="paragraph">
      <loext:graphic-properties draw:fill="none"/>
      <style:text-properties fo:font-size="18pt"/>
    </style:style>
    <style:style style:name="P22" style:family="paragraph">
      <style:paragraph-properties fo:text-align="justify"/>
    </style:style>
    <style:style style:name="P23" style:family="paragraph">
      <style:paragraph-properties fo:margin-top="0.2cm" fo:margin-bottom="0cm" fo:text-align="justify"/>
    </style:style>
    <style:style style:name="P24" style:family="paragraph">
      <style:paragraph-properties fo:margin-left="1cm" fo:margin-right="0cm" fo:margin-top="0.2cm" fo:margin-bottom="0cm" fo:line-height="100%" fo:text-align="justify" fo:text-indent="0cm"/>
    </style:style>
    <style:style style:name="P25" style:family="paragraph">
      <loext:graphic-properties draw:fill="none"/>
      <style:paragraph-properties fo:text-align="justify"/>
      <style:text-properties fo:color="#000000" loext:opacity="100%" style:font-name="Arial" fo:font-size="24pt" style:font-size-asian="24pt" style:font-size-complex="24pt"/>
    </style:style>
    <style:style style:name="P26" style:family="paragraph">
      <style:paragraph-properties fo:margin-left="0cm" fo:margin-right="0cm" fo:margin-top="0.5cm" fo:margin-bottom="0cm" fo:line-height="100%" fo:text-align="justify" fo:text-indent="0cm"/>
    </style:style>
    <style:style style:name="P27" style:family="paragraph">
      <loext:graphic-properties draw:fill="none"/>
      <style:paragraph-properties fo:margin-left="0cm" fo:margin-right="0cm" fo:margin-top="0.5cm" fo:margin-bottom="0cm" fo:line-height="100%" fo:text-align="justify" fo:text-indent="0cm"/>
      <style:text-properties fo:color="#000000" loext:opacity="100%" style:font-name="Arial" fo:font-size="24pt" style:font-size-asian="24pt" style:font-size-complex="24pt"/>
    </style:style>
    <style:style style:name="P28" style:family="paragraph">
      <style:paragraph-properties fo:margin-left="0cm" fo:margin-right="0cm" fo:margin-top="0.42cm" fo:margin-bottom="0.35cm" fo:line-height="100%" fo:text-align="justify" fo:text-indent="0cm"/>
    </style:style>
    <style:style style:name="P29" style:family="paragraph">
      <style:paragraph-properties fo:margin-left="0cm" fo:margin-right="0cm" fo:margin-top="0.42cm" fo:margin-bottom="0.35cm" fo:text-align="center" fo:text-indent="0cm"/>
    </style:style>
    <style:style style:name="P30" style:family="paragraph">
      <style:paragraph-properties fo:margin-left="0cm" fo:margin-right="0cm" fo:margin-top="0.42cm" fo:margin-bottom="0.35cm" fo:text-align="center" fo:text-indent="0cm"/>
      <style:text-properties style:font-name="Arial" fo:font-size="44pt" fo:font-weight="normal" style:font-size-asian="44pt" style:font-weight-asian="normal" style:font-size-complex="44pt" style:font-weight-complex="normal"/>
    </style:style>
    <style:style style:name="P31" style:family="paragraph">
      <style:paragraph-properties fo:margin-left="0cm" fo:margin-right="0cm" fo:margin-top="0.42cm" fo:margin-bottom="0.35cm" fo:text-align="left" fo:text-indent="0cm"/>
    </style:style>
    <style:style style:name="P32" style:family="paragraph">
      <style:paragraph-properties fo:margin-left="0cm" fo:margin-right="0cm" fo:margin-top="0.5cm" fo:margin-bottom="0cm" fo:text-align="left" fo:text-indent="0cm"/>
    </style:style>
    <style:style style:name="P33" style:family="paragraph">
      <loext:graphic-properties draw:fill-color="#ffffff"/>
      <style:paragraph-properties fo:margin-left="0cm" fo:margin-right="0cm" fo:margin-top="0.5cm" fo:margin-bottom="0cm" fo:text-align="left" fo:text-indent="0cm"/>
      <style:text-properties fo:font-size="32pt"/>
    </style:style>
    <style:style style:name="P34" style:family="paragraph">
      <style:paragraph-properties fo:margin-left="0cm" fo:margin-right="0cm" fo:margin-top="0.5cm" fo:margin-bottom="0cm" fo:text-align="center" fo:text-indent="0cm" style:writing-mode="lr-tb"/>
    </style:style>
    <style:style style:name="P35" style:family="paragraph">
      <style:paragraph-properties fo:margin-left="0cm" fo:margin-right="0cm" fo:margin-top="0.5cm" fo:margin-bottom="0cm" fo:text-align="center" fo:text-indent="0cm"/>
      <style:text-properties style:font-name="Arial" fo:font-size="40pt" style:font-size-asian="40pt" style:font-size-complex="40pt"/>
    </style:style>
    <style:style style:name="P36" style:family="paragraph">
      <style:paragraph-properties fo:margin-top="0.3cm" fo:margin-bottom="0cm" fo:text-align="justify"/>
    </style:style>
    <style:style style:name="P37" style:family="paragraph">
      <loext:graphic-properties draw:fill="none"/>
      <style:paragraph-properties fo:margin-top="0.5cm" fo:margin-bottom="0cm" fo:text-align="justify"/>
      <style:text-properties style:font-name="Arial" fo:font-size="18pt"/>
    </style:style>
    <style:style style:name="P38" style:family="paragraph">
      <loext:graphic-properties draw:fill-color="#ffffff"/>
      <style:text-properties fo:font-size="20pt"/>
    </style:style>
    <style:style style:name="P39" style:family="paragraph">
      <style:paragraph-properties fo:margin-top="0.3cm" fo:margin-bottom="0cm" fo:text-align="justify"/>
      <style:text-properties fo:hyphenate="false" loext:hyphenation-no-caps="false"/>
    </style:style>
    <style:style style:name="P40" style:family="paragraph">
      <style:paragraph-properties fo:margin-top="0.5cm" fo:margin-bottom="0cm" fo:text-align="justify"/>
      <style:text-properties fo:hyphenate="false" loext:hyphenation-no-caps="false"/>
    </style:style>
    <style:style style:name="P41" style:family="paragraph">
      <loext:graphic-properties draw:fill="none"/>
      <style:paragraph-properties fo:margin-top="0.3cm" fo:margin-bottom="0cm" fo:text-align="justify"/>
      <style:text-properties style:font-name="Arial" fo:font-size="20pt" style:font-size-asian="20pt" style:font-size-complex="20pt" fo:hyphenate="false" loext:hyphenation-no-caps="false"/>
    </style:style>
    <style:style style:name="P42" style:family="paragraph">
      <loext:graphic-properties draw:fill="none"/>
      <style:paragraph-properties fo:margin-top="0.5cm" fo:margin-bottom="0cm" fo:text-align="justify"/>
      <style:text-properties style:font-name="Arial" fo:font-size="18pt" style:font-size-asian="18pt" style:font-size-complex="18pt" fo:hyphenate="false" loext:hyphenation-no-caps="false"/>
    </style:style>
    <style:style style:name="P43" style:family="paragraph">
      <style:paragraph-properties fo:margin-left="0cm" fo:margin-right="0cm" fo:margin-top="0.5cm" fo:margin-bottom="0cm" fo:text-align="center" fo:text-indent="0cm"/>
    </style:style>
    <style:style style:name="P44" style:family="paragraph">
      <loext:graphic-properties draw:fill-color="#ffffff"/>
      <style:paragraph-properties fo:margin-left="0cm" fo:margin-right="0cm" fo:margin-top="0.5cm" fo:margin-bottom="0cm" fo:text-align="center" fo:text-indent="0cm"/>
      <style:text-properties fo:font-size="22pt" style:font-size-asian="22pt" style:font-size-complex="22pt"/>
    </style:style>
    <style:style style:name="P45" style:family="paragraph">
      <loext:graphic-properties draw:fill-color="#ffffff"/>
      <style:paragraph-properties fo:margin-top="0.5cm" fo:margin-bottom="0cm" fo:text-align="left"/>
      <style:text-properties style:font-name="Arial" fo:font-size="22pt" style:font-size-asian="22pt" style:font-size-complex="22pt"/>
    </style:style>
    <style:style style:name="P46" style:family="paragraph">
      <loext:graphic-properties draw:fill="none"/>
      <style:text-properties fo:font-size="22pt" style:font-size-asian="22pt" style:font-size-complex="22pt"/>
    </style:style>
    <style:style style:name="P47" style:family="paragraph">
      <style:paragraph-properties fo:margin-left="0cm" fo:margin-right="0cm" fo:margin-top="0cm" fo:margin-bottom="0cm" fo:line-height="100%" fo:text-align="left" fo:text-indent="0cm"/>
      <style:text-properties fo:color="#ffffff" loext:opacity="100%" style:font-name="Arial" fo:font-size="16pt" style:font-size-asian="16pt" style:font-size-complex="16pt"/>
    </style:style>
    <style:style style:name="P48" style:family="paragraph">
      <style:paragraph-properties fo:text-align="left"/>
      <style:text-properties fo:color="#ffffff" loext:opacity="100%" style:font-name="Arial" fo:font-size="16pt" style:font-size-asian="16pt" style:font-size-complex="16pt"/>
    </style:style>
    <style:style style:name="P49" style:family="paragraph">
      <style:paragraph-properties fo:text-align="left"/>
      <style:text-properties fo:color="#000000" loext:opacity="100%" style:font-name="Arial" fo:font-size="16pt" style:font-size-asian="16pt" style:font-size-complex="16pt"/>
    </style:style>
    <style:style style:name="P50" style:family="paragraph">
      <style:text-properties fo:color="#000000" loext:opacity="100%" style:font-name="Arial" fo:font-size="16pt" style:font-size-asian="16pt" style:font-size-complex="16pt"/>
    </style:style>
    <style:style style:name="P51" style:family="paragraph">
      <style:paragraph-properties fo:margin-left="0cm" fo:margin-right="0cm" fo:margin-top="0cm" fo:margin-bottom="0cm" fo:line-height="100%" fo:text-align="left" fo:text-indent="0cm"/>
      <style:text-properties fo:color="#000000" loext:opacity="100%" style:font-name="Arial" fo:font-size="16pt" style:font-size-asian="16pt" style:font-size-complex="16pt"/>
    </style:style>
    <style:style style:name="P52" style:family="paragraph">
      <style:paragraph-properties fo:margin-left="0cm" fo:margin-right="0cm" fo:margin-top="0cm" fo:margin-bottom="0cm" fo:line-height="100%" fo:text-align="left" fo:text-indent="0cm" style:writing-mode="lr-tb"/>
      <style:text-properties fo:font-variant="normal" fo:text-transform="none" fo:color="#000000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style:font-name-asian="Microsoft YaHei" style:font-size-asian="16pt" style:font-style-asian="normal" style:font-weight-asian="normal" style:font-name-complex="Arial1" style:font-size-complex="16pt" style:font-style-complex="normal" style:font-weight-complex="normal" style:text-emphasize="none" style:font-relief="none" style:text-overline-style="none" style:text-overline-color="font-color"/>
    </style:style>
    <style:style style:name="P53" style:family="paragraph">
      <style:paragraph-properties fo:margin-left="0cm" fo:margin-right="0cm" fo:text-align="justify" fo:text-indent="0cm"/>
    </style:style>
    <style:style style:name="P54" style:family="paragraph">
      <style:paragraph-properties fo:margin-left="0cm" fo:margin-right="0cm" fo:text-align="center" fo:text-indent="0cm"/>
    </style:style>
    <style:style style:name="P55" style:family="paragraph">
      <style:paragraph-properties fo:margin-left="0cm" fo:margin-right="0cm" fo:text-align="left" fo:text-indent="0cm"/>
    </style:style>
    <style:style style:name="P56" style:family="paragraph">
      <style:paragraph-properties fo:margin-left="0cm" fo:margin-right="0cm" fo:margin-top="0cm" fo:margin-bottom="0cm" fo:line-height="100%" fo:text-align="center" fo:text-indent="0cm"/>
    </style:style>
    <style:style style:name="P57" style:family="paragraph">
      <style:paragraph-properties fo:margin-left="0cm" fo:margin-right="0cm" fo:margin-top="0cm" fo:margin-bottom="0cm" fo:line-height="100%" fo:text-align="left" fo:text-indent="0cm"/>
    </style:style>
    <style:style style:name="P58" style:family="paragraph">
      <loext:graphic-properties draw:fill-color="#ffffff"/>
      <style:paragraph-properties fo:margin-left="0cm" fo:margin-right="0cm" fo:margin-top="0cm" fo:margin-bottom="0cm" fo:line-height="100%" fo:text-align="center" fo:text-indent="0cm"/>
      <style:text-properties fo:font-size="32pt"/>
    </style:style>
    <style:style style:name="P59" style:family="paragraph">
      <style:paragraph-properties fo:line-height="100%" fo:text-align="left"/>
    </style:style>
    <style:style style:name="P60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/>
      <style:text-properties fo:color="#ffffff" loext:opacity="100%" fo:font-size="18pt"/>
    </style:style>
    <style:style style:name="P61" style:family="paragraph">
      <style:paragraph-properties fo:margin-left="0cm" fo:margin-right="0cm" fo:margin-top="0.1cm" fo:margin-bottom="0cm" fo:line-height="100%" fo:text-align="left" fo:text-indent="0cm"/>
    </style:style>
    <style:style style:name="P62" style:family="paragraph">
      <loext:graphic-properties draw:fill-color="#ffffff"/>
      <style:paragraph-properties fo:margin-left="0cm" fo:margin-right="0cm" fo:margin-top="0cm" fo:margin-bottom="0cm" fo:line-height="100%" fo:text-align="left" fo:text-indent="0cm"/>
      <style:text-properties fo:font-size="32pt"/>
    </style:style>
    <style:style style:name="P63" style:family="paragraph">
      <style:paragraph-properties fo:margin-left="0cm" fo:margin-right="0cm" fo:margin-top="0.5cm" fo:margin-bottom="0cm" fo:line-height="100%" fo:text-align="left" fo:text-indent="0cm" loext:tab-stop-distance="0cm">
        <style:tab-stops/>
      </style:paragraph-properties>
    </style:style>
    <style:style style:name="P64" style:family="paragraph">
      <loext:graphic-properties draw:fill-color="#ffffff"/>
      <style:paragraph-properties fo:margin-left="0cm" fo:margin-right="0cm" fo:margin-top="0.5cm" fo:margin-bottom="0cm" fo:line-height="100%" fo:text-align="left" fo:text-indent="0cm" loext:tab-stop-distance="0cm">
        <style:tab-stops/>
      </style:paragraph-properties>
      <style:text-properties fo:font-size="32pt"/>
    </style:style>
    <style:style style:name="P65" style:family="paragraph">
      <style:paragraph-properties fo:margin-left="0cm" fo:margin-right="0cm" fo:margin-top="0.5cm" fo:margin-bottom="0cm" fo:line-height="100%" fo:text-align="left" fo:text-indent="0cm"/>
    </style:style>
    <style:style style:name="P66" style:family="paragraph">
      <loext:graphic-properties draw:fill="none" draw:fill-color="#ffffff"/>
      <style:paragraph-properties fo:margin-left="0cm" fo:margin-right="0cm" fo:margin-top="0.5cm" fo:margin-bottom="0cm" fo:line-height="100%" fo:text-align="left" fo:text-indent="0cm"/>
      <style:text-properties fo:font-size="18pt"/>
    </style:style>
    <style:style style:name="P67" style:family="paragraph">
      <style:paragraph-properties fo:margin-left="0cm" fo:margin-right="0cm" fo:margin-top="0.2cm" fo:margin-bottom="0cm" fo:text-indent="0cm"/>
    </style:style>
    <style:style style:name="P68" style:family="paragraph">
      <style:paragraph-properties fo:margin-left="0cm" fo:margin-right="0cm" fo:margin-top="0.2cm" fo:margin-bottom="0cm" fo:line-height="100%" fo:text-indent="0cm"/>
    </style:style>
    <style:style style:name="P69" style:family="paragraph">
      <loext:graphic-properties draw:fill="none"/>
      <style:paragraph-properties fo:margin-left="0cm" fo:margin-right="0cm" fo:margin-top="0.2cm" fo:margin-bottom="0cm" fo:text-indent="0cm"/>
      <style:text-properties fo:color="#224b12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P70" style:family="paragraph">
      <loext:graphic-properties draw:fill="none"/>
      <style:paragraph-properties fo:margin-left="0cm" fo:margin-right="0cm" fo:text-indent="0cm"/>
      <style:text-properties fo:color="#224b12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P71" style:family="paragraph">
      <style:paragraph-properties fo:margin-left="0cm" fo:margin-right="0cm" fo:margin-top="0cm" fo:margin-bottom="0cm" fo:line-height="100%" fo:text-indent="0cm"/>
    </style:style>
    <style:style style:name="P72" style:family="paragraph">
      <style:paragraph-properties fo:margin-left="0cm" fo:margin-right="0cm" fo:margin-top="0.5cm" fo:margin-bottom="0cm" fo:line-height="100%" fo:text-indent="0cm"/>
    </style:style>
    <style:style style:name="P73" style:family="paragraph">
      <loext:graphic-properties draw:fill="none" draw:fill-color="#ffffff"/>
      <style:paragraph-properties fo:margin-left="0cm" fo:margin-right="0cm" fo:margin-top="0.5cm" fo:margin-bottom="0cm" fo:line-height="100%" fo:text-indent="0cm"/>
      <style:text-properties fo:font-size="20pt" style:font-size-asian="20pt" style:font-size-complex="20pt"/>
    </style:style>
    <style:style style:name="P74" style:family="paragraph">
      <loext:graphic-properties draw:fill="none" draw:fill-color="#ffffff"/>
      <style:paragraph-properties fo:text-align="center"/>
      <style:text-properties fo:font-size="18pt"/>
    </style:style>
    <style:style style:name="P75" style:family="paragraph">
      <loext:graphic-properties draw:fill="none" draw:fill-color="#ffffff"/>
      <style:text-properties fo:color="#ffffff" loext:opacity="100%" style:font-name="Arial" fo:font-size="18pt"/>
    </style:style>
    <style:style style:name="P76" style:family="paragraph">
      <loext:graphic-properties draw:fill="none" draw:fill-color="#ffffff"/>
      <style:paragraph-properties fo:margin-left="0cm" fo:margin-right="0cm" fo:margin-top="0cm" fo:margin-bottom="0cm" fo:line-height="100%" fo:text-indent="0cm"/>
      <style:text-properties style:font-name="Arial" fo:font-size="18pt"/>
    </style:style>
    <style:style style:name="P77" style:family="paragraph">
      <style:paragraph-properties fo:text-align="center"/>
      <style:text-properties style:font-name="Arial" fo:font-size="40pt" style:font-size-asian="40pt" style:font-size-complex="40pt"/>
    </style:style>
    <style:style style:name="P78" style:family="paragraph">
      <loext:graphic-properties draw:fill="none" draw:fill-color="#ffffff"/>
      <style:paragraph-properties fo:margin-left="0cm" fo:margin-right="0cm" fo:margin-top="0.5cm" fo:margin-bottom="0cm" fo:line-height="100%" fo:text-indent="0cm"/>
      <style:text-properties fo:font-size="18pt"/>
    </style:style>
    <style:style style:name="P79" style:family="paragraph">
      <loext:graphic-properties draw:fill="none" draw:fill-color="#ffffff"/>
      <style:paragraph-properties fo:margin-left="0cm" fo:margin-right="0cm" fo:margin-top="0.5cm" fo:margin-bottom="0cm" fo:line-height="100%" fo:text-indent="0cm"/>
      <style:text-properties fo:font-size="24pt" style:font-size-asian="24pt" style:font-size-complex="24pt"/>
    </style:style>
    <style:style style:name="P80" style:family="paragraph">
      <loext:graphic-properties draw:fill="none"/>
      <style:text-properties style:font-name="Arial" fo:font-size="22pt" style:font-size-asian="22pt" style:font-size-complex="22pt"/>
    </style:style>
    <style:style style:name="P81" style:family="paragraph">
      <style:text-properties fo:color="#ffffff" loext:opacity="100%" style:font-name="Arial" fo:font-size="24pt" style:font-size-asian="24pt" style:font-size-complex="24pt"/>
    </style:style>
    <style:style style:name="P82" style:family="paragraph">
      <style:paragraph-properties fo:margin-left="0cm" fo:margin-right="0cm" fo:margin-top="0.5cm" fo:margin-bottom="0cm" fo:text-indent="0cm"/>
    </style:style>
    <style:style style:name="P83" style:family="paragraph">
      <style:paragraph-properties fo:margin-left="0cm" fo:margin-right="0cm" fo:margin-top="0.5cm" fo:margin-bottom="0cm" fo:text-indent="0cm"/>
      <style:text-properties fo:color="#224b12" loext:opacity="100%"/>
    </style:style>
    <style:style style:name="P84" style:family="paragraph">
      <style:paragraph-properties fo:margin-left="0cm" fo:margin-right="0cm" fo:margin-top="0.5cm" fo:margin-bottom="0cm" fo:text-indent="0cm"/>
      <style:text-properties fo:color="#ffffff" loext:opacity="100%"/>
    </style:style>
    <style:style style:name="P85" style:family="paragraph">
      <style:paragraph-properties fo:margin-left="0cm" fo:margin-right="0cm" fo:margin-top="0.2cm" fo:margin-bottom="0cm" fo:line-height="100%" fo:text-indent="0cm"/>
      <style:text-properties fo:color="#ffffff" loext:opacity="100%" style:font-name="Arial" fo:font-size="24pt" style:font-size-asian="24pt" style:font-size-complex="24pt"/>
    </style:style>
    <style:style style:name="P86" style:family="paragraph">
      <style:paragraph-properties fo:margin-left="0cm" fo:margin-right="0cm" fo:margin-top="0.2cm" fo:margin-bottom="0cm" fo:line-height="100%" fo:text-indent="0cm"/>
      <style:text-properties fo:color="#224b12" loext:opacity="100%"/>
    </style:style>
    <style:style style:name="P87" style:family="paragraph">
      <style:paragraph-properties fo:margin-left="0cm" fo:margin-right="0cm" fo:margin-top="0.2cm" fo:margin-bottom="0cm" fo:text-indent="0cm"/>
      <style:text-properties fo:color="#ffffff" loext:opacity="100%"/>
    </style:style>
    <style:style style:name="P88" style:family="paragraph">
      <style:paragraph-properties fo:margin-top="0.2cm" fo:margin-bottom="0cm"/>
    </style:style>
    <style:style style:name="P89" style:family="paragraph">
      <loext:graphic-properties draw:fill="none"/>
      <style:paragraph-properties fo:margin-top="0.2cm" fo:margin-bottom="0cm"/>
      <style:text-properties fo:font-size="18pt"/>
    </style:style>
    <style:style style:name="P90" style:family="paragraph">
      <loext:graphic-properties draw:fill="none"/>
      <style:paragraph-properties fo:margin-left="0cm" fo:margin-right="0cm" fo:margin-top="0.5cm" fo:margin-bottom="0cm" fo:line-height="100%" fo:text-indent="0cm"/>
      <style:text-properties fo:color="#224b12" loext:opacity="100%" fo:font-size="18pt"/>
    </style:style>
    <style:style style:name="P91" style:family="paragraph">
      <style:paragraph-properties fo:margin-left="0cm" fo:margin-right="0cm" fo:margin-top="0.5cm" fo:margin-bottom="0cm" fo:line-height="100%" fo:text-align="center" fo:text-indent="0cm"/>
    </style:style>
    <style:style style:name="P92" style:family="paragraph">
      <loext:graphic-properties draw:fill="none" draw:fill-color="#ffffff"/>
      <style:paragraph-properties fo:margin-left="0cm" fo:margin-right="0cm" fo:margin-top="0.5cm" fo:margin-bottom="0cm" fo:line-height="100%" fo:text-align="center" fo:text-indent="0cm"/>
      <style:text-properties fo:font-size="24pt" style:font-size-asian="24pt" style:font-size-complex="24pt"/>
    </style:style>
    <style:style style:name="P93" style:family="paragraph">
      <loext:graphic-properties draw:fill="none" draw:fill-color="#ffffff"/>
      <style:paragraph-properties fo:margin-left="0cm" fo:margin-right="0cm" fo:margin-top="0.5cm" fo:margin-bottom="0cm" fo:line-height="100%" fo:text-align="left" fo:text-indent="0cm"/>
      <style:text-properties fo:font-size="24pt" style:font-size-asian="24pt" style:font-size-complex="24pt"/>
    </style:style>
    <style:style style:name="P94" style:family="paragraph">
      <loext:graphic-properties draw:fill="none"/>
      <style:text-properties style:font-name="Arial" fo:font-size="18pt"/>
    </style:style>
    <style:style style:name="P95" style:family="paragraph">
      <loext:graphic-properties draw:fill="none"/>
      <style:paragraph-properties fo:margin-left="0cm" fo:margin-right="0cm" fo:margin-top="0cm" fo:margin-bottom="0cm" fo:line-height="100%" fo:text-indent="0cm"/>
      <style:text-properties fo:font-size="18pt"/>
    </style:style>
    <style:style style:name="P96" style:family="paragraph">
      <loext:graphic-properties draw:fill="none"/>
      <style:text-properties fo:color="#ffffff" loext:opacity="100%" fo:font-size="18pt"/>
    </style:style>
    <style:style style:name="P97" style:family="paragraph">
      <loext:graphic-properties draw:fill="none"/>
      <style:paragraph-properties fo:margin-left="0cm" fo:margin-right="0cm" fo:margin-top="0cm" fo:margin-bottom="0cm" fo:line-height="100%" fo:text-indent="0cm"/>
      <style:text-properties fo:font-size="24pt"/>
    </style:style>
    <style:style style:name="P98" style:family="paragraph">
      <loext:graphic-properties draw:fill="none"/>
      <style:paragraph-properties fo:text-align="left"/>
      <style:text-properties fo:font-size="18pt"/>
    </style:style>
    <style:style style:name="P99" style:family="paragraph">
      <loext:graphic-properties draw:fill="none"/>
      <style:paragraph-properties fo:margin-left="0cm" fo:margin-right="0cm" fo:margin-top="0.5cm" fo:margin-bottom="0cm" fo:line-height="100%" fo:text-indent="0cm"/>
      <style:text-properties fo:font-size="18pt"/>
    </style:style>
    <style:style style:name="P100" style:family="paragraph">
      <style:paragraph-properties fo:margin-left="0cm" fo:margin-right="0cm" fo:margin-top="0cm" fo:margin-bottom="0cm" fo:line-height="100%" fo:text-align="center" fo:text-indent="0cm" style:writing-mode="lr-tb"/>
    </style:style>
    <style:style style:name="P101" style:family="paragraph">
      <loext:graphic-properties draw:fill="none"/>
      <style:paragraph-properties fo:margin-left="0cm" fo:margin-right="0cm" fo:margin-top="0cm" fo:margin-bottom="0cm" fo:line-height="100%" fo:text-align="center" fo:text-indent="0cm"/>
      <style:text-properties style:font-name="Arial" fo:font-size="18pt"/>
    </style:style>
    <style:style style:name="P102" style:family="paragraph">
      <style:paragraph-properties fo:margin-top="0.5cm" fo:margin-bottom="0cm" fo:text-align="left"/>
    </style:style>
    <style:style style:name="P103" style:family="paragraph">
      <style:paragraph-properties fo:margin-top="0.5cm" fo:margin-bottom="0cm" fo:text-align="left"/>
      <style:text-properties fo:color="#224b12" loext:opacity="100%"/>
    </style:style>
    <style:style style:name="P104" style:family="paragraph">
      <loext:graphic-properties draw:fill="none"/>
      <style:paragraph-properties fo:margin-left="0cm" fo:margin-right="0cm" fo:margin-top="0cm" fo:margin-bottom="0cm" fo:line-height="100%" fo:text-align="left" fo:text-indent="0cm"/>
      <style:text-properties style:font-name="Arial" fo:font-size="18pt"/>
    </style:style>
    <style:style style:name="P105" style:family="paragraph">
      <style:text-properties fo:color="#224b12" loext:opacity="100%" style:font-name="Arial"/>
    </style:style>
    <style:style style:name="P106" style:family="paragraph">
      <style:text-properties style:font-name="Arial" fo:font-size="24pt" style:font-size-asian="24pt" style:font-size-complex="24pt"/>
    </style:style>
    <style:style style:name="P107" style:family="paragraph">
      <style:text-properties fo:color="#ffffff" loext:opacity="100%" style:font-name="Arial"/>
    </style:style>
    <style:style style:name="P108" style:family="paragraph">
      <style:text-properties fo:color="#224b12" loext:opacity="100%" style:font-name="Arial" fo:background-color="#224b12"/>
    </style:style>
    <style:style style:name="P109" style:family="paragraph">
      <style:text-properties style:font-name="Arial" fo:font-size="24pt"/>
    </style:style>
    <style:style style:name="P110" style:family="paragraph">
      <loext:graphic-properties draw:fill="none"/>
      <style:text-properties fo:color="#224b12" loext:opacity="100%" style:font-name="Arial" fo:font-size="24pt"/>
    </style:style>
    <style:style style:name="P111" style:family="paragraph">
      <style:text-properties style:font-name="Arial" fo:font-size="18pt"/>
    </style:style>
    <style:style style:name="P112" style:family="paragraph">
      <style:paragraph-properties fo:margin-top="0.2cm" fo:margin-bottom="0cm"/>
      <style:text-properties fo:color="#224b12" loext:opacity="100%" style:font-name="Arial" fo:font-size="18pt"/>
    </style:style>
    <style:style style:name="P113" style:family="paragraph">
      <loext:graphic-properties draw:fill="none"/>
      <style:paragraph-properties fo:margin-top="0.2cm" fo:margin-bottom="0cm"/>
      <style:text-properties fo:color="#224b12" loext:opacity="100%" style:font-name="Arial" fo:font-size="18pt" style:font-size-asian="18pt" style:font-size-complex="18pt"/>
    </style:style>
    <style:style style:name="P114" style:family="paragraph">
      <style:paragraph-properties fo:margin-top="0.2cm" fo:margin-bottom="0cm" fo:text-align="center"/>
    </style:style>
    <style:style style:name="P115" style:family="paragraph">
      <loext:graphic-properties draw:fill="none"/>
      <style:paragraph-properties fo:text-align="center"/>
      <style:text-properties style:font-name="Arial" fo:font-size="24pt"/>
    </style:style>
    <style:style style:name="P116" style:family="paragraph">
      <loext:graphic-properties draw:fill="none"/>
      <style:paragraph-properties fo:text-align="center"/>
      <style:text-properties fo:color="#224b12" loext:opacity="100%" style:font-name="Arial" fo:font-size="24pt"/>
    </style:style>
    <style:style style:name="P117" style:family="paragraph">
      <style:paragraph-properties fo:margin-left="0cm" fo:margin-right="0cm" fo:margin-top="0.5cm" fo:margin-bottom="0cm" fo:text-align="justify" fo:text-indent="0cm" style:text-autospace="none"/>
    </style:style>
    <style:style style:name="P118" style:family="paragraph">
      <style:paragraph-properties fo:text-align="justify" style:text-autospace="none"/>
    </style:style>
    <style:style style:name="P119" style:family="paragraph">
      <style:paragraph-properties fo:margin-left="0cm" fo:margin-right="0cm" fo:margin-top="0.5cm" fo:margin-bottom="0cm" fo:text-align="justify" fo:text-indent="0cm" style:text-autospace="none"/>
      <style:text-properties fo:color="#224b12" loext:opacity="100%" style:font-name="Arial"/>
    </style:style>
    <style:style style:name="P120" style:family="paragraph">
      <style:paragraph-properties fo:margin-left="0cm" fo:margin-right="0cm" fo:margin-top="0.5cm" fo:margin-bottom="0cm" fo:text-align="center" fo:text-indent="0cm"/>
      <style:text-properties style:font-name="Arial" fo:font-size="42pt" style:font-size-asian="42pt" style:font-size-complex="42pt"/>
    </style:style>
    <style:style style:name="P121" style:family="paragraph">
      <loext:graphic-properties draw:fill="none"/>
      <style:paragraph-properties fo:text-align="center"/>
      <style:text-properties fo:font-size="20pt" style:font-size-asian="20pt" style:font-size-complex="20pt"/>
    </style:style>
    <style:style style:name="P122" style:family="paragraph">
      <style:paragraph-properties loext:tab-stop-distance="0cm">
        <style:tab-stops/>
      </style:paragraph-properties>
    </style:style>
    <style:style style:name="P123" style:family="paragraph">
      <style:paragraph-properties fo:text-align="left" loext:tab-stop-distance="0cm">
        <style:tab-stops>
          <style:tab-stop style:position="1.599cm"/>
          <style:tab-stop style:position="3.998cm"/>
          <style:tab-stop style:position="12.394cm"/>
          <style:tab-stop style:position="13.805cm"/>
        </style:tab-stops>
      </style:paragraph-properties>
      <style:text-properties fo:color="#000000" loext:opacity="100%" style:font-name="Arial" fo:font-size="18pt" style:font-size-asian="18pt" style:font-size-complex="18pt"/>
    </style:style>
    <style:style style:name="P124" style:family="paragraph">
      <style:paragraph-properties style:text-autospace="none"/>
      <style:text-properties style:font-name="Arial" fo:font-size="14pt" fo:font-weight="bold" fo:background-color="#bbe33d" style:font-size-asian="14pt" style:font-weight-asian="bold" style:font-size-complex="14pt" style:font-weight-complex="bold"/>
    </style:style>
    <style:style style:name="P125" style:family="paragraph">
      <style:paragraph-properties style:text-autospace="none"/>
      <style:text-properties style:font-name="Arial" fo:font-size="14pt" fo:font-weight="bold" fo:background-color="transparent" style:font-size-asian="14pt" style:font-weight-asian="bold" style:font-size-complex="14pt" style:font-weight-complex="bold"/>
    </style:style>
    <style:style style:name="P126" style:family="paragraph">
      <style:paragraph-properties style:text-autospace="none"/>
      <style:text-properties fo:color="#ffffff" loext:opacity="100%" style:font-name="Arial" fo:font-size="14pt" fo:font-weight="bold" fo:background-color="transparent" style:font-size-asian="14pt" style:font-weight-asian="bold" style:font-size-complex="14pt" style:font-weight-complex="bold"/>
    </style:style>
    <style:style style:name="P127" style:family="paragraph">
      <style:paragraph-properties style:text-autospace="none"/>
      <style:text-properties style:font-name="Arial" fo:font-size="14pt" fo:font-weight="normal" fo:background-color="transparent" style:font-size-asian="14pt" style:font-weight-asian="normal" style:font-size-complex="14pt" style:font-weight-complex="normal"/>
    </style:style>
    <style:style style:name="P128" style:family="paragraph">
      <style:paragraph-properties style:text-autospace="none"/>
      <style:text-properties fo:color="#127622" loext:opacity="100%" style:font-name="Arial" fo:font-size="14pt" fo:background-color="transparent" style:font-size-asian="14pt" style:font-size-complex="14pt"/>
    </style:style>
    <style:style style:name="P129" style:family="paragraph">
      <style:paragraph-properties fo:margin-left="4.1cm" fo:margin-right="-4.1cm" fo:text-indent="-4.1cm" style:text-autospace="none"/>
      <style:text-properties style:font-name="Arial" fo:font-size="12pt" fo:font-weight="bold" fo:background-color="#ffff00" style:font-size-asian="12pt" style:font-weight-asian="bold" style:font-size-complex="12pt" style:font-weight-complex="bold"/>
    </style:style>
    <style:style style:name="P130" style:family="paragraph">
      <style:paragraph-properties style:text-autospace="none"/>
      <style:text-properties style:font-name="Arial" fo:font-size="12pt" fo:font-weight="bold" fo:background-color="#ffff00" style:font-size-asian="12pt" style:font-weight-asian="bold" style:font-size-complex="12pt" style:font-weight-complex="bold"/>
    </style:style>
    <style:style style:name="P131" style:family="paragraph">
      <style:paragraph-properties style:text-autospace="none"/>
      <style:text-properties fo:background-color="transparent"/>
    </style:style>
    <style:style style:name="P132" style:family="paragraph">
      <style:paragraph-properties style:text-autospace="none"/>
      <style:text-properties fo:color="#ffffff" loext:opacity="100%" style:font-name="Arial" fo:background-color="transparent"/>
    </style:style>
    <style:style style:name="P133" style:family="paragraph">
      <style:paragraph-properties style:text-autospace="none"/>
      <style:text-properties style:font-name="Arial" fo:background-color="transparent"/>
    </style:style>
    <style:style style:name="P134" style:family="paragraph">
      <style:paragraph-properties style:text-autospace="none"/>
      <style:text-properties fo:color="#000000" loext:opacity="100%" style:font-name="Arial" fo:background-color="transparent"/>
    </style:style>
    <style:style style:name="P135" style:family="paragraph">
      <style:paragraph-properties style:text-autospace="none"/>
      <style:text-properties fo:color="#000000" loext:opacity="100%" style:font-name="Arial" fo:font-weight="normal" style:font-weight-asian="normal" style:font-weight-complex="normal"/>
    </style:style>
    <style:style style:name="P136" style:family="paragraph">
      <style:paragraph-properties style:text-autospace="none"/>
      <style:text-properties fo:color="#ffffff" loext:opacity="100%" style:font-name="Arial"/>
    </style:style>
    <style:style style:name="P137" style:family="paragraph">
      <style:paragraph-properties style:text-autospace="none"/>
      <style:text-properties fo:color="#127622" loext:opacity="100%" style:font-name="Arial"/>
    </style:style>
    <style:style style:name="P138" style:family="paragraph">
      <style:paragraph-properties fo:margin-top="0.5cm" fo:margin-bottom="0cm"/>
    </style:style>
    <style:style style:name="P139" style:family="paragraph">
      <loext:graphic-properties draw:fill="none"/>
      <style:paragraph-properties fo:margin-top="0.5cm" fo:margin-bottom="0cm"/>
      <style:text-properties style:font-name="Arial" fo:font-size="18pt"/>
    </style:style>
    <style:style style:name="P140" style:family="paragraph">
      <loext:graphic-properties draw:fill="none"/>
      <style:paragraph-properties fo:margin-top="0.2cm" fo:margin-bottom="0cm"/>
      <style:text-properties fo:color="#224b12" loext:opacity="100%" style:font-name="Arial" fo:font-size="18pt"/>
    </style:style>
    <style:style style:name="P141" style:family="paragraph">
      <loext:graphic-properties draw:fill="none"/>
      <style:paragraph-properties fo:margin-left="0cm" fo:margin-right="0cm" fo:margin-top="0.2cm" fo:margin-bottom="0cm" fo:text-indent="0cm"/>
      <style:text-properties style:use-window-font-color="true" loext:opacity="0%" style:font-name="Arial" fo:font-size="22pt" style:letter-kerning="true" style:font-name-asian="Microsoft YaHei" style:font-size-asian="22pt" style:font-name-complex="Arial" style:font-size-complex="22pt"/>
    </style:style>
    <style:style style:name="P142" style:family="paragraph">
      <loext:graphic-properties draw:fill="none"/>
      <style:paragraph-properties fo:text-align="center"/>
      <style:text-properties fo:color="#ffffff" loext:opacity="100%" style:font-name="Arial" fo:font-size="18pt" fo:font-weight="bold" style:font-weight-asian="bold" style:font-weight-complex="bold"/>
    </style:style>
    <style:style style:name="P143" style:family="paragraph">
      <style:paragraph-properties fo:margin-left="0cm" fo:margin-right="0cm" fo:margin-top="0.5cm" fo:margin-bottom="0cm" fo:line-height="100%" fo:text-align="left" fo:text-indent="0cm" style:text-autospace="ideograph-alpha" style:punctuation-wrap="simple" style:line-break="strict" loext:tab-stop-distance="0cm" style:writing-mode="lr-tb" style:writing-mode-automatic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fo:background-color="transparent" style:font-name-asian="Microsoft YaHei" style:font-size-asian="18pt" style:language-asian="zh" style:country-asian="CN" style:font-style-asian="normal" style:font-weight-asian="normal" style:font-name-complex="Arial1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P144" style:family="paragraph">
      <style:paragraph-properties fo:margin-left="0cm" fo:margin-right="0cm" fo:text-indent="0cm"/>
    </style:style>
    <style:style style:name="P145" style:family="paragraph">
      <style:paragraph-properties fo:margin-left="0cm" fo:margin-right="0cm" fo:margin-top="0cm" fo:margin-bottom="0cm" fo:line-height="100%" fo:text-align="left" fo:text-indent="0cm" style:text-autospace="ideograph-alpha" style:punctuation-wrap="simple" style:line-break="strict" loext:tab-stop-distance="0cm" style:writing-mode="lr-tb" style:writing-mode-automatic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fo:background-color="transparent" style:font-name-asian="Microsoft YaHei" style:font-size-asian="18pt" style:language-asian="zh" style:country-asian="CN" style:font-style-asian="normal" style:font-weight-asian="normal" style:font-name-complex="Arial1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T1" style:family="text">
      <style:text-properties fo:color="#ffffff" loext:opacity="100%" style:font-name="Arial" fo:font-size="96pt" fo:language="es" fo:country="ES" style:font-size-asian="88pt" style:font-size-complex="88pt"/>
    </style:style>
    <style:style style:name="T2" style:family="text">
      <style:text-properties fo:color="#224b12" loext:opacity="100%" style:font-name="Arial" fo:font-size="24pt" fo:language="es" fo:country="ES" style:font-size-asian="24pt" style:font-size-complex="24pt"/>
    </style:style>
    <style:style style:name="T3" style:family="text">
      <style:text-properties fo:color="#224b12" loext:opacity="100%" style:font-name="Arial" fo:font-size="24pt" style:font-size-asian="24pt" style:font-size-complex="24pt"/>
    </style:style>
    <style:style style:name="T4" style:family="text">
      <style:text-properties fo:color="#ffffff" loext:opacity="100%" style:font-name="Arial" fo:font-size="96pt" fo:language="es" fo:country="ES" fo:font-weight="bold" style:font-size-asian="88pt" style:font-weight-asian="bold" style:font-size-complex="88pt" style:font-weight-complex="bold"/>
    </style:style>
    <style:style style:name="T5" style:family="text">
      <style:text-properties style:font-name="Arial" fo:font-size="44pt" style:letter-kerning="true" style:font-name-asian="Microsoft YaHei" style:font-size-asian="44pt" style:font-name-complex="Arial1" style:font-size-complex="44pt"/>
    </style:style>
    <style:style style:name="T6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32pt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32pt" fo:language="es" fo:country="ES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32pt" fo:language="es" fo:country="ES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20pt" fo:language="es" fo:country="ES" fo:font-style="normal" fo:text-shadow="none" style:text-underline-style="none" fo:font-weight="normal" style:letter-kerning="true" fo:background-color="transparent" style:font-name-asian="Microsoft YaHei" style:font-size-asian="20pt" style:font-style-asian="normal" style:font-weight-asian="normal" style:font-name-complex="Ari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style:font-name="Arial" fo:font-size="20pt" fo:language="es" fo:country="ES" style:font-size-asian="20pt" style:font-name-complex="Arial" style:font-size-complex="20pt"/>
    </style:style>
    <style:style style:name="T11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32pt" fo:language="es" fo:country="ES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fo:color="#c9211e" loext:opacity="100%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1" style:font-size-complex="32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fo:color="#224b12" loext:opacity="100%" style:text-outline="false" style:text-line-through-style="none" style:text-line-through-type="none" style:font-name="Liberation Sans" fo:font-size="20pt" fo:font-style="normal" fo:text-shadow="none" style:text-underline-style="none" fo:font-weight="normal" style:letter-kerning="true" fo:background-color="transparent" style:font-name-asian="Microsoft YaHei" style:font-size-asian="20pt" style:font-style-asian="normal" style:font-weight-asian="normal" style:font-name-complex="Arial1" style:font-size-complex="20pt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fo:color="#224b12" loext:opacity="100%" fo:font-size="20pt" style:font-size-asian="20pt" style:font-size-complex="20pt"/>
    </style:style>
    <style:style style:name="T15" style:family="text">
      <style:text-properties fo:color="#c9211e" loext:opacity="100%" style:font-name="Arial" fo:font-size="32pt" fo:language="es" fo:country="ES" style:letter-kerning="true" style:font-name-asian="Microsoft YaHei" style:font-size-asian="18pt" style:font-name-complex="Arial" style:font-size-complex="18pt"/>
    </style:style>
    <style:style style:name="T16" style:family="text">
      <style:text-properties fo:color="#ffffff" loext:opacity="100%" style:font-name="Arial" fo:font-size="32pt" fo:language="es" fo:country="ES" style:letter-kerning="true" style:font-name-asian="Microsoft YaHei" style:font-size-asian="18pt" style:font-name-complex="Arial" style:font-size-complex="18pt"/>
    </style:style>
    <style:style style:name="T17" style:family="text">
      <style:text-properties fo:color="#224b12" loext:opacity="100%" style:font-name="Arial" fo:font-size="32pt" fo:language="es" fo:country="ES" style:letter-kerning="true" style:font-name-asian="Microsoft YaHei" style:font-size-asian="18pt" style:font-name-complex="Arial" style:font-size-complex="18pt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32pt" fo:language="es" fo:country="ES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32pt" fo:language="es" fo:country="ES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fo:color="#000000" loext:opacity="100%" style:font-name="Arial" fo:font-size="24pt" fo:language="es" fo:country="ES" style:font-size-asian="24pt" style:font-name-complex="Arial" style:font-size-complex="24pt"/>
    </style:style>
    <style:style style:name="T21" style:family="text">
      <style:text-properties fo:color="#000000" loext:opacity="100%" style:font-name="Arial" fo:font-size="24pt" fo:language="es" fo:country="ES" style:font-size-asian="24pt" style:font-size-complex="24pt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1" style:font-size-complex="24pt" style:font-style-complex="normal" style:font-weight-complex="normal" style:text-emphasize="none" style:font-relief="none" style:text-overline-style="none" style:text-overline-color="font-color"/>
    </style:style>
    <style:style style:name="T23" style:family="text">
      <style:text-properties fo:color="#000000" loext:opacity="100%" style:font-name="Arial" fo:font-size="24pt" fo:language="es" fo:country="ES" style:letter-kerning="true" style:font-name-asian="Microsoft YaHei" style:font-size-asian="24pt" style:font-name-complex="Arial" style:font-size-complex="24pt"/>
    </style:style>
    <style:style style:name="T24" style:family="text">
      <style:text-properties fo:color="#ffffff" loext:opacity="100%" style:font-name="Arial" fo:font-size="44pt" fo:font-weight="normal" style:letter-kerning="true" style:font-name-asian="Microsoft YaHei" style:font-size-asian="44pt" style:font-weight-asian="normal" style:font-name-complex="Arial" style:font-size-complex="44pt" style:font-weight-complex="normal"/>
    </style:style>
    <style:style style:name="T25" style:family="text">
      <style:text-properties fo:color="#000000" loext:opacity="100%" style:font-name="Arial" fo:font-size="24pt" fo:font-weight="normal" style:letter-kerning="true" style:font-name-asian="Microsoft YaHei" style:font-size-asian="24pt" style:font-weight-asian="normal" style:font-name-complex="Arial" style:font-size-complex="24pt" style:font-weight-complex="normal"/>
    </style:style>
    <style:style style:name="T26" style:family="text">
      <style:text-properties fo:color="#000000" loext:opacity="100%" style:font-name="Arial" fo:font-size="24pt" style:font-size-asian="24pt" style:font-name-complex="Arial" style:font-size-complex="24pt"/>
    </style:style>
    <style:style style:name="T27" style:family="text">
      <style:text-properties fo:color="#ffffff" loext:opacity="100%" style:font-name="Arial" fo:font-size="36pt" style:font-size-asian="36pt" style:font-size-complex="36pt"/>
    </style:style>
    <style:style style:name="T28" style:family="text">
      <style:text-properties fo:color="#000000" loext:opacity="100%" style:font-name="Arial" fo:font-size="24pt" fo:font-weight="bold" style:font-size-asian="24pt" style:font-weight-asian="bold" style:font-name-complex="Arial" style:font-size-complex="24pt" style:font-weight-complex="bold"/>
    </style:style>
    <style:style style:name="T29" style:family="text">
      <style:text-properties fo:color="#ffffff" loext:opacity="100%" style:font-name="Arial" fo:font-size="24pt" style:font-size-asian="24pt" style:font-name-complex="Arial" style:font-size-complex="24pt"/>
    </style:style>
    <style:style style:name="T30" style:family="text">
      <style:text-properties style:font-name="Arial" fo:font-size="40pt" style:letter-kerning="true" style:font-name-asian="Microsoft YaHei" style:font-size-asian="40pt" style:font-name-complex="Arial1" style:font-size-complex="40pt"/>
    </style:style>
    <style:style style:name="T31" style:family="text">
      <style:text-properties fo:color="#222222" loext:opacity="100%" style:font-name="Arial" fo:font-size="20pt" style:font-size-asian="20pt" style:font-name-complex="Arial" style:font-size-complex="20pt"/>
    </style:style>
    <style:style style:name="T32" style:family="text">
      <style:text-properties fo:color="#222222" loext:opacity="100%" style:font-name="Arial" fo:font-size="20pt" fo:font-weight="bold" style:font-size-asian="20pt" style:font-name-complex="Arial" style:font-size-complex="20pt"/>
    </style:style>
    <style:style style:name="T33" style:family="text">
      <style:text-properties fo:color="#ffffff" loext:opacity="100%" style:font-name="Arial" fo:font-size="20pt" fo:font-style="normal" fo:font-weight="bold" style:font-size-asian="20pt" style:font-style-asian="normal" style:font-name-complex="Arial" style:font-size-complex="20pt" style:font-style-complex="normal"/>
    </style:style>
    <style:style style:name="T34" style:family="text">
      <style:text-properties fo:color="#ffffff" loext:opacity="100%" style:font-name="Arial" fo:font-size="20pt" fo:font-weight="bold" style:font-size-asian="20pt" style:font-name-complex="Arial" style:font-size-complex="20pt"/>
    </style:style>
    <style:style style:name="T35" style:family="text">
      <style:text-properties fo:color="#ffffff" loext:opacity="100%" style:font-name="Arial" fo:font-size="20pt" fo:font-weight="bold" style:font-size-asian="20pt" style:font-weight-asian="bold" style:font-name-complex="Arial" style:font-size-complex="20pt" style:font-weight-complex="bold"/>
    </style:style>
    <style:style style:name="T36" style:family="text">
      <style:text-properties style:font-name="Arial" fo:font-size="20pt" fo:background-color="transparent" style:font-size-asian="20pt" style:font-size-complex="20pt"/>
    </style:style>
    <style:style style:name="T37" style:family="text">
      <style:text-properties fo:color="#ffffff" loext:opacity="100%" style:font-name="Arial" fo:font-size="20pt" fo:font-weight="bold" fo:background-color="transparent" style:font-size-asian="20pt" style:font-name-complex="Arial" style:font-size-complex="20pt"/>
    </style:style>
    <style:style style:name="T38" style:family="text">
      <style:text-properties fo:color="#222222" loext:opacity="100%" style:font-name="Arial" fo:font-size="20pt" fo:font-style="italic" style:font-size-asian="20pt" style:font-name-complex="Arial" style:font-size-complex="20pt"/>
    </style:style>
    <style:style style:name="T39" style:family="text">
      <style:text-properties fo:color="#222222" loext:opacity="100%" style:font-name="Arial" fo:font-size="24pt" style:font-size-asian="24pt" style:font-name-complex="Arial" style:font-size-complex="24pt"/>
    </style:style>
    <style:style style:name="T40" style:family="text">
      <style:text-properties fo:color="#222222" loext:opacity="100%" style:font-name="Arial" fo:font-size="18pt" style:font-size-asian="18pt" style:font-name-complex="Arial" style:font-size-complex="18pt"/>
    </style:style>
    <style:style style:name="T41" style:family="text">
      <style:text-properties fo:color="#222222" loext:opacity="100%" style:font-name="Arial" fo:font-size="18pt" fo:font-weight="bold" style:font-size-asian="18pt" style:font-name-complex="Arial" style:font-size-complex="18pt"/>
    </style:style>
    <style:style style:name="T42" style:family="text">
      <style:text-properties fo:color="#ffffff" loext:opacity="100%" style:font-name="Arial" fo:font-size="18pt" fo:font-weight="bold" style:font-size-asian="18pt" style:font-weight-asian="bold" style:font-name-complex="Arial" style:font-size-complex="18pt" style:font-weight-complex="bold"/>
    </style:style>
    <style:style style:name="T43" style:family="text">
      <style:text-properties fo:color="#222222" loext:opacity="100%" style:font-name="Arial" fo:font-size="18pt" fo:font-style="italic" style:font-size-asian="18pt" style:font-name-complex="Arial" style:font-size-complex="18pt"/>
    </style:style>
    <style:style style:name="T44" style:family="text">
      <style:text-properties fo:color="#ffffff" loext:opacity="100%" style:font-name="Arial" fo:font-size="18pt" fo:font-weight="bold" style:font-size-asian="18pt" style:font-name-complex="Arial" style:font-size-complex="18pt"/>
    </style:style>
    <style:style style:name="T45" style:family="text">
      <style:text-properties fo:color="#222222" loext:opacity="100%" style:font-name="Arial" fo:font-size="18pt" fo:font-weight="bold" style:font-size-asian="18pt" style:font-weight-asian="bold" style:font-name-complex="Arial" style:font-size-complex="18pt" style:font-weight-complex="bold"/>
    </style:style>
    <style:style style:name="T46" style:family="text">
      <style:text-properties fo:color="#ffffff" loext:opacity="100%" style:font-name="Arial" fo:font-size="18pt" style:font-size-asian="18pt" style:font-name-complex="Arial" style:font-size-complex="18pt"/>
    </style:style>
    <style:style style:name="T47" style:family="text">
      <style:text-properties fo:color="#222222" loext:opacity="100%" style:font-name="Arial" fo:font-size="18pt" fo:font-weight="bold" style:font-size-asian="18pt" style:font-name-complex="Arial" style:font-size-complex="18pt" style:font-weight-complex="bold"/>
    </style:style>
    <style:style style:name="T48" style:family="text">
      <style:text-properties style:font-name="Liberation Sans" fo:font-size="44pt" style:letter-kerning="true" style:font-name-asian="Microsoft YaHei" style:font-size-asian="44pt" style:font-name-complex="Arial1" style:font-size-complex="44pt"/>
    </style:style>
    <style:style style:name="T49" style:family="text">
      <style:text-properties fo:color="#ffffff" loext:opacity="100%" style:font-name="Arial" fo:font-size="48pt" fo:language="es" fo:country="ES" style:font-size-asian="48pt" style:font-name-complex="Arial" style:font-size-complex="48pt"/>
    </style:style>
    <style:style style:name="T50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5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2pt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52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2pt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53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2pt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54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2pt" fo:font-style="normal" fo:text-shadow="none" style:text-underline-style="none" fo:font-weight="bold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55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2pt" fo:font-style="normal" fo:text-shadow="none" style:text-underline-style="none" fo:font-weight="bold" style:letter-kerning="true" fo:background-color="transparent" style:font-name-asian="Microsoft YaHei" style:font-size-asian="22pt" style:font-style-asian="normal" style:font-weight-asian="bold" style:font-name-complex="Arial" style:font-size-complex="22pt" style:font-style-complex="normal" style:font-weight-complex="bold" style:text-emphasize="none" style:font-relief="none" style:text-overline-style="none" style:text-overline-color="font-color"/>
    </style:style>
    <style:style style:name="T56" style:family="text">
      <style:text-properties style:font-name="Arial" fo:font-size="22pt" style:font-size-asian="22pt" style:font-size-complex="22pt"/>
    </style:style>
    <style:style style:name="T57" style:family="text">
      <style:text-properties fo:color="#000000" loext:opacity="100%" style:font-name="Arial" fo:font-size="22pt" style:font-size-asian="22pt" style:font-size-complex="22pt"/>
    </style:style>
    <style:style style:name="T58" style:family="text">
      <style:text-properties fo:color="#ffffff" loext:opacity="100%" style:font-name="Arial" fo:font-size="22pt" style:font-size-asian="22pt" style:font-size-complex="22pt"/>
    </style:style>
    <style:style style:name="T59" style:family="text">
      <style:text-properties fo:color="#1c1c1c" loext:opacity="100%" style:font-name="Arial" fo:font-size="22pt" style:font-size-asian="22pt" style:font-size-complex="22pt"/>
    </style:style>
    <style:style style:name="T60" style:family="text">
      <style:text-properties fo:color="#ffffff" loext:opacity="100%" style:font-name="Arial" fo:font-size="16pt" style:font-size-asian="16pt" style:font-size-complex="16pt"/>
    </style:style>
    <style:style style:name="T61" style:family="text">
      <style:text-properties fo:color="#000000" loext:opacity="100%" style:font-name="Arial" fo:font-size="16pt" style:font-size-asian="16pt" style:font-size-complex="16pt"/>
    </style:style>
    <style:style style:name="T6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fo:background-color="transparent" style:font-name-asian="Microsoft YaHei" style:font-size-asian="16pt" style:font-style-asian="normal" style:font-weight-asian="normal" style:font-name-complex="Arial1" style:font-size-complex="16pt" style:font-style-complex="normal" style:font-weight-complex="normal" style:text-emphasize="none" style:font-relief="none" style:text-overline-style="none" style:text-overline-color="font-color"/>
    </style:style>
    <style:style style:name="T6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style:font-name-asian="Microsoft YaHei" style:font-size-asian="16pt" style:font-style-asian="normal" style:font-weight-asian="normal" style:font-name-complex="Arial1" style:font-size-complex="16pt" style:font-style-complex="normal" style:font-weight-complex="normal" style:text-emphasize="none" style:font-relief="none" style:text-overline-style="none" style:text-overline-color="font-color"/>
    </style:style>
    <style:style style:name="T64" style:family="text">
      <style:text-properties fo:color="#000000" loext:opacity="100%" style:font-name="Arial" fo:font-size="16pt" style:letter-kerning="true" style:font-name-asian="Microsoft YaHei" style:font-size-asian="16pt" style:font-name-complex="Arial1" style:font-size-complex="16pt"/>
    </style:style>
    <style:style style:name="T65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16pt" fo:font-style="normal" fo:text-shadow="none" style:text-underline-style="none" fo:font-weight="bold" style:letter-kerning="true" fo:background-color="transparent" style:font-name-asian="Microsoft YaHei" style:font-size-asian="16pt" style:font-style-asian="normal" style:font-weight-asian="normal" style:font-name-complex="Arial" style:font-size-complex="16pt" style:font-style-complex="normal" style:font-weight-complex="normal" style:text-emphasize="none" style:font-relief="none" style:text-overline-style="none" style:text-overline-color="font-color"/>
    </style:style>
    <style:style style:name="T66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16pt" fo:font-style="normal" fo:text-shadow="none" style:text-underline-style="none" fo:font-weight="bold" style:letter-kerning="true" fo:background-color="transparent" style:font-name-asian="Microsoft YaHei" style:font-size-asian="16pt" style:font-style-asian="normal" style:font-weight-asian="bold" style:font-name-complex="Arial" style:font-size-complex="16pt" style:font-style-complex="normal" style:font-weight-complex="bold" style:text-emphasize="none" style:font-relief="none" style:text-overline-style="none" style:text-overline-color="font-color"/>
    </style:style>
    <style:style style:name="T67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fo:background-color="transparent" style:font-name-asian="Microsoft YaHei" style:font-size-asian="16pt" style:font-style-asian="normal" style:font-weight-asian="normal" style:font-name-complex="Arial" style:font-size-complex="16pt" style:font-style-complex="normal" style:font-weight-complex="normal" style:text-emphasize="none" style:font-relief="none" style:text-overline-style="none" style:text-overline-color="font-color"/>
    </style:style>
    <style:style style:name="T68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6pt" fo:font-style="normal" fo:text-shadow="none" style:text-underline-style="none" fo:font-weight="normal" style:letter-kerning="true" fo:background-color="transparent" style:font-name-asian="Microsoft YaHei" style:font-size-asian="16pt" style:font-style-asian="normal" style:font-weight-asian="normal" style:font-name-complex="Arial" style:font-size-complex="16pt" style:font-style-complex="normal" style:font-weight-complex="normal" style:text-emphasize="none" style:font-relief="none" style:text-overline-style="none" style:text-overline-color="font-color"/>
    </style:style>
    <style:style style:name="T69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70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32pt" fo:font-style="normal" fo:text-shadow="none" style:text-underline-style="none" fo:font-weight="normal" style:letter-kerning="true" fo:background-color="transparent" style:font-name-asian="Microsoft YaHei" style:font-size-asian="32pt" style:font-style-asian="normal" style:font-weight-asian="normal" style:font-name-complex="Ari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71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7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7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74" style:family="text">
      <style:text-properties fo:color="#000000" loext:opacity="100%" style:font-name="Arial" fo:font-size="24pt" fo:font-weight="bold" style:font-size-asian="24pt" style:font-name-complex="Arial" style:font-size-complex="24pt"/>
    </style:style>
    <style:style style:name="T75" style:family="text">
      <style:text-properties fo:color="#ff0000" loext:opacity="100%" style:font-name="Arial" fo:font-size="24pt" fo:font-weight="bold" style:font-size-asian="24pt" style:font-name-complex="Arial" style:font-size-complex="24pt"/>
    </style:style>
    <style:style style:name="T76" style:family="text">
      <style:text-properties fo:color="#000000" loext:opacity="100%" style:font-name="Arial" fo:font-size="32pt" style:font-name-complex="Arial"/>
    </style:style>
    <style:style style:name="T77" style:family="text">
      <style:text-properties style:font-name="Arial" fo:font-size="32pt" style:font-name-complex="Arial"/>
    </style:style>
    <style:style style:name="T78" style:family="text">
      <style:text-properties fo:color="#000000" loext:opacity="100%" style:font-name="Arial" fo:font-size="22pt" style:font-size-asian="22pt" style:font-name-complex="Arial" style:font-size-complex="22pt"/>
    </style:style>
    <style:style style:name="T79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2pt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0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2pt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1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2" style:family="text">
      <style:text-properties fo:font-variant="normal" fo:text-transform="none" fo:color="#c9211e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3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4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normal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85" style:family="text">
      <style:text-properties fo:color="#c9211e" loext:opacity="100%" style:font-name="Arial" fo:font-size="22pt" fo:language="es" fo:country="ES" style:font-size-asian="22pt" style:font-name-complex="Arial" style:font-size-complex="22pt"/>
    </style:style>
    <style:style style:name="T86" style:family="text">
      <style:text-properties fo:color="#000000" loext:opacity="100%" style:font-name="Arial" fo:font-size="22pt" fo:language="es" fo:country="ES" style:font-size-asian="22pt" style:font-name-complex="Arial" style:font-size-complex="22pt"/>
    </style:style>
    <style:style style:name="T87" style:family="text">
      <style:text-properties fo:color="#ffffff" loext:opacity="100%" style:font-name="Arial" fo:font-size="22pt" fo:language="es" fo:country="ES" style:font-size-asian="22pt" style:font-name-complex="Arial" style:font-size-complex="22pt"/>
    </style:style>
    <style:style style:name="T88" style:family="text">
      <style:text-properties fo:color="#ffffff" loext:opacity="100%" style:font-name="Arial" fo:font-size="22pt" style:font-size-asian="22pt" style:font-name-complex="Arial" style:font-size-complex="22pt"/>
    </style:style>
    <style:style style:name="T89" style:family="text">
      <style:text-properties fo:color="#c9211e" loext:opacity="100%" style:font-name="Arial" fo:font-size="22pt" style:font-size-asian="22pt" style:font-name-complex="Arial" style:font-size-complex="22pt"/>
    </style:style>
    <style:style style:name="T90" style:family="text">
      <style:text-properties fo:color="#ff0000" loext:opacity="100%" style:font-name="Arial" fo:font-size="22pt" style:font-size-asian="22pt" style:font-name-complex="Arial" style:font-size-complex="22pt"/>
    </style:style>
    <style:style style:name="T91" style:family="text">
      <style:text-properties fo:color="#000000" loext:opacity="100%" style:font-name="Arial" fo:font-size="22pt" fo:font-weight="bold" style:font-size-asian="22pt" style:font-name-complex="Arial" style:font-size-complex="22pt"/>
    </style:style>
    <style:style style:name="T92" style:family="text">
      <style:text-properties fo:color="#224b12" loext:opacity="100%" style:font-name="Arial" fo:font-size="22pt" style:font-size-asian="22pt" style:font-name-complex="Arial" style:font-size-complex="22pt"/>
    </style:style>
    <style:style style:name="T93" style:family="text">
      <style:text-properties fo:color="#ce0000" loext:opacity="100%" style:font-name="Arial" fo:font-size="22pt" style:font-size-asian="22pt" style:font-name-complex="Arial" style:font-size-complex="22pt"/>
    </style:style>
    <style:style style:name="T94" style:family="text">
      <style:text-properties style:font-name="Arial" fo:font-size="22pt" style:font-size-asian="22pt" style:font-name-complex="Arial" style:font-size-complex="22pt"/>
    </style:style>
    <style:style style:name="T95" style:family="text">
      <style:text-properties fo:font-size="32pt"/>
    </style:style>
    <style:style style:name="T96" style:family="text">
      <style:text-properties fo:color="#ffffff" loext:opacity="100%" style:font-name="Arial" fo:font-size="48pt" fo:font-weight="bold" style:font-size-asian="48pt" style:font-name-complex="Arial" style:font-size-complex="48pt"/>
    </style:style>
    <style:style style:name="T97" style:family="text">
      <style:text-properties fo:color="#224b12" loext:opacity="100%" style:font-name="Arial" fo:font-size="48pt" fo:font-weight="bold" style:font-size-asian="48pt" style:font-name-complex="Arial" style:font-size-complex="48pt"/>
    </style:style>
    <style:style style:name="T98" style:family="text">
      <style:text-properties fo:color="#ffffff" loext:opacity="100%" style:font-name="Arial" fo:font-size="24pt" fo:font-weight="bold" style:font-size-asian="24pt" style:font-name-complex="Arial" style:font-size-complex="24pt"/>
    </style:style>
    <style:style style:name="T99" style:family="text">
      <style:text-properties fo:color="#ff0000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00" style:family="text">
      <style:text-properties fo:color="#ffffff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01" style:family="text">
      <style:text-properties fo:color="#ce0000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02" style:family="text">
      <style:text-properties fo:color="#224b12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03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04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05" style:family="text">
      <style:text-properties fo:color="#000000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06" style:family="text">
      <style:text-properties fo:color="#ffffff" loext:opacity="100%" style:font-name="Arial" fo:font-size="48pt" fo:font-weight="normal" style:font-size-asian="48pt" style:font-weight-asian="normal" style:font-name-complex="Arial" style:font-size-complex="48pt" style:font-weight-complex="normal"/>
    </style:style>
    <style:style style:name="T107" style:family="text">
      <style:text-properties fo:color="#ffffff" loext:opacity="100%" style:font-name="Arial" fo:font-size="24pt" fo:language="eo" fo:country="none" fo:font-weight="normal" style:font-size-asian="24pt" style:font-weight-asian="normal" style:font-name-complex="Arial" style:font-size-complex="24pt" style:font-weight-complex="normal"/>
    </style:style>
    <style:style style:name="T108" style:family="text">
      <style:text-properties fo:color="#ff0000" loext:opacity="100%" style:font-name="Arial" fo:font-size="24pt" fo:language="eo" fo:country="none" fo:font-weight="normal" style:font-size-asian="24pt" style:font-weight-asian="normal" style:font-name-complex="Arial" style:font-size-complex="24pt" style:font-weight-complex="normal"/>
    </style:style>
    <style:style style:name="T109" style:family="text">
      <style:text-properties fo:color="#ce0000" loext:opacity="100%" style:font-name="Arial" fo:font-size="24pt" fo:language="es" fo:country="ES" fo:font-weight="normal" style:font-size-asian="24pt" style:font-weight-asian="normal" style:font-name-complex="Arial" style:font-size-complex="24pt" style:font-weight-complex="normal"/>
    </style:style>
    <style:style style:name="T110" style:family="text">
      <style:text-properties fo:color="#224b12" loext:opacity="100%" style:font-name="Arial" fo:font-size="24pt" fo:language="es" fo:country="ES" fo:font-weight="normal" style:font-size-asian="24pt" style:font-weight-asian="normal" style:font-name-complex="Arial" style:font-size-complex="24pt" style:font-weight-complex="normal"/>
    </style:style>
    <style:style style:name="T111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12" style:family="text">
      <style:text-properties fo:color="#ffffff" loext:opacity="100%" style:font-name="Arial" fo:font-size="24pt" fo:language="es" fo:country="ES" fo:font-weight="normal" style:font-size-asian="24pt" style:font-weight-asian="normal" style:font-name-complex="Arial" style:font-size-complex="24pt" style:font-weight-complex="normal"/>
    </style:style>
    <style:style style:name="T113" style:family="text">
      <style:text-properties fo:color="#c9211e" loext:opacity="100%" style:font-name="Arial" fo:font-size="24pt" fo:language="es" fo:country="ES" fo:font-weight="bold" style:font-size-asian="24pt" style:font-weight-asian="normal" style:font-name-complex="Arial" style:font-size-complex="24pt" style:font-weight-complex="bold"/>
    </style:style>
    <style:style style:name="T114" style:family="text">
      <style:text-properties fo:color="#000000" loext:opacity="100%" style:font-name="Arial" fo:font-size="24pt" fo:language="es" fo:country="ES" fo:font-weight="normal" style:font-size-asian="24pt" style:font-weight-asian="normal" style:font-name-complex="Arial" style:font-size-complex="24pt" style:font-weight-complex="normal"/>
    </style:style>
    <style:style style:name="T115" style:family="text">
      <style:text-properties fo:color="#ce0000" loext:opacity="100%" style:font-name="Arial" fo:font-size="24pt" fo:language="es" fo:country="ES" fo:font-weight="bold" style:font-size-asian="24pt" style:font-weight-asian="normal" style:font-name-complex="Arial" style:font-size-complex="24pt" style:font-weight-complex="normal"/>
    </style:style>
    <style:style style:name="T116" style:family="text">
      <style:text-properties style:font-name="Arial" fo:font-size="32pt" fo:language="es" fo:country="ES" style:font-name-complex="Arial"/>
    </style:style>
    <style:style style:name="T117" style:family="text">
      <style:text-properties fo:color="#34ca39" loext:opacity="100%" style:font-name="Arial" fo:font-size="16pt" fo:language="es" fo:country="ES" fo:font-weight="bold" style:font-name-complex="Arial"/>
    </style:style>
    <style:style style:name="T118" style:family="text">
      <style:text-properties fo:color="#c9211e" loext:opacity="100%" style:font-name="Arial" fo:font-size="24pt" fo:language="es" fo:country="ES" style:font-size-asian="24pt" style:font-name-complex="Arial" style:font-size-complex="24pt"/>
    </style:style>
    <style:style style:name="T119" style:family="text">
      <style:text-properties fo:color="#c9211e" loext:opacity="100%" style:font-name="Arial" fo:font-size="24pt" fo:language="es" fo:country="ES" fo:font-weight="normal" style:font-size-asian="24pt" style:font-weight-asian="normal" style:font-name-complex="Arial" style:font-size-complex="24pt" style:font-weight-complex="normal"/>
    </style:style>
    <style:style style:name="T120" style:family="text">
      <style:text-properties fo:color="#c9211e" loext:opacity="100%" style:font-name="Arial" fo:font-size="24pt" fo:font-weight="normal" style:font-size-asian="24pt" style:font-weight-asian="normal" style:font-name-complex="Arial" style:font-size-complex="24pt" style:font-weight-complex="normal"/>
    </style:style>
    <style:style style:name="T121" style:family="text">
      <style:text-properties fo:color="#ffffff" loext:opacity="100%" style:font-name="Arial" fo:font-size="24pt" fo:language="es" fo:country="ES" style:font-size-asian="24pt" style:font-name-complex="Arial" style:font-size-complex="24pt"/>
    </style:style>
    <style:style style:name="T122" style:family="text">
      <style:text-properties fo:color="#224b12" loext:opacity="100%" style:font-name="Arial" fo:font-size="24pt" fo:language="es" fo:country="ES" style:font-size-asian="24pt" style:font-name-complex="Arial" style:font-size-complex="24pt"/>
    </style:style>
    <style:style style:name="T123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24" style:family="text">
      <style:text-properties fo:color="#224b12" loext:opacity="100%" style:font-name="Arial" fo:font-size="22pt" fo:language="es" fo:country="ES" fo:font-weight="bold" fo:background-color="transparent" style:font-size-asian="22pt" style:font-name-complex="Arial" style:font-size-complex="22pt"/>
    </style:style>
    <style:style style:name="T125" style:family="text">
      <style:text-properties fo:color="#224b12" loext:opacity="100%" style:font-name="Arial" fo:font-size="24pt" fo:language="es" fo:country="ES" fo:font-weight="bold" style:font-size-asian="24pt" style:font-name-complex="Arial" style:font-size-complex="24pt"/>
    </style:style>
    <style:style style:name="T126" style:family="text">
      <style:text-properties fo:color="#ffffff" loext:opacity="100%" style:font-name="Arial" fo:font-size="24pt" style:font-size-asian="24pt" style:font-size-complex="24pt"/>
    </style:style>
    <style:style style:name="T127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bold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128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36pt" fo:language="es" fo:country="ES" fo:font-style="normal" fo:text-shadow="none" style:text-underline-style="none" fo:font-weight="bold" style:letter-kerning="true" fo:background-color="transparent" style:font-name-asian="Microsoft YaHei" style:font-size-asian="36pt" style:font-style-asian="normal" style:font-weight-asian="normal" style:font-name-complex="Arial" style:font-size-complex="36pt" style:font-style-complex="normal" style:font-weight-complex="normal" style:text-emphasize="none" style:font-relief="none" style:text-overline-style="none" style:text-overline-color="font-color"/>
    </style:style>
    <style:style style:name="T129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bold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130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31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32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33" style:family="text">
      <style:text-properties fo:color="#ffffff" loext:opacity="100%" style:font-name="Arial" fo:font-size="24pt" fo:language="es" fo:country="ES" fo:font-weight="bold" style:font-size-asian="24pt" style:font-name-complex="Arial" style:font-size-complex="24pt"/>
    </style:style>
    <style:style style:name="T134" style:family="text">
      <style:text-properties fo:font-variant="normal" fo:text-transform="none" fo:color="#c9211e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bold" style:text-emphasize="none" style:font-relief="none" style:text-overline-style="none" style:text-overline-color="font-color"/>
    </style:style>
    <style:style style:name="T135" style:family="text">
      <style:text-properties fo:font-variant="normal" fo:text-transform="none" fo:color="#c9211e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36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bold" style:text-emphasize="none" style:font-relief="none" style:text-overline-style="none" style:text-overline-color="font-color"/>
    </style:style>
    <style:style style:name="T137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2pt" fo:language="es" fo:country="ES" fo:font-style="normal" fo:text-shadow="none" style:text-underline-style="none" fo:font-weight="bold" style:letter-kerning="true" fo:background-color="transparent" style:font-name-asian="Microsoft YaHei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138" style:family="text">
      <style:text-properties fo:color="#ce0000" loext:opacity="100%" style:font-name="Arial" fo:font-size="24pt" fo:language="es" fo:country="ES" fo:font-weight="bold" style:font-size-asian="24pt" style:font-name-complex="Arial" style:font-size-complex="24pt"/>
    </style:style>
    <style:style style:name="T139" style:family="text">
      <style:text-properties fo:color="#000000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T140" style:family="text">
      <style:text-properties fo:color="#224b12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T141" style:family="text">
      <style:text-properties fo:color="#ffffff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T14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8pt" fo:language="es" fo:country="ES" fo:font-style="normal" fo:text-shadow="none" style:text-underline-style="none" fo:font-weight="bold" style:letter-kerning="true" style:font-name-asian="Microsoft YaHei" style:font-size-asian="28pt" style:font-style-asian="normal" style:font-weight-asian="normal" style:font-name-complex="Arial" style:font-size-complex="28pt" style:font-style-complex="normal" style:font-weight-complex="normal" style:text-emphasize="none" style:font-relief="none" style:text-overline-style="none" style:text-overline-color="font-color"/>
    </style:style>
    <style:style style:name="T143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8pt" fo:language="es" fo:country="ES" fo:font-style="normal" fo:text-shadow="none" style:text-underline-style="none" fo:font-weight="bold" style:letter-kerning="true" style:font-name-asian="Microsoft YaHei" style:font-size-asian="28pt" style:font-style-asian="normal" style:font-weight-asian="normal" style:font-name-complex="Arial" style:font-size-complex="28pt" style:font-style-complex="normal" style:font-weight-complex="normal" style:text-emphasize="none" style:font-relief="none" style:text-overline-style="none" style:text-overline-color="font-color"/>
    </style:style>
    <style:style style:name="T144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8pt" fo:language="es" fo:country="ES" fo:font-style="normal" fo:text-shadow="none" style:text-underline-style="none" fo:font-weight="bold" style:letter-kerning="true" style:font-name-asian="Microsoft YaHei" style:font-size-asian="28pt" style:font-style-asian="normal" style:font-weight-asian="normal" style:font-name-complex="Arial" style:font-size-complex="28pt" style:font-style-complex="normal" style:font-weight-complex="normal" style:text-emphasize="none" style:font-relief="none" style:text-overline-style="none" style:text-overline-color="font-color"/>
    </style:style>
    <style:style style:name="T145" style:family="text">
      <style:text-properties fo:color="#c9211e" loext:opacity="100%" style:font-name="Arial" fo:font-size="28pt" fo:language="es" fo:country="ES" fo:font-weight="bold" style:letter-kerning="true" style:font-name-asian="Microsoft YaHei" style:font-size-asian="28pt" style:font-name-complex="Arial" style:font-size-complex="28pt"/>
    </style:style>
    <style:style style:name="T146" style:family="text">
      <style:text-properties fo:color="#000000" loext:opacity="100%" style:font-name="Arial" fo:font-size="28pt" fo:language="es" fo:country="ES" fo:font-weight="bold" style:font-size-asian="28pt" style:font-name-complex="Arial" style:font-size-complex="28pt"/>
    </style:style>
    <style:style style:name="T147" style:family="text">
      <style:text-properties style:font-name="Arial" fo:font-size="24pt" fo:language="es" fo:country="ES" fo:font-weight="bold" style:font-size-asian="24pt" style:font-name-complex="Arial" style:font-size-complex="24pt"/>
    </style:style>
    <style:style style:name="T148" style:family="text">
      <style:text-properties fo:color="#000000" loext:opacity="100%" style:font-name="Arial" fo:font-size="24pt" fo:language="es" fo:country="ES" fo:font-weight="bold" style:font-size-asian="24pt" style:font-name-complex="Arial" style:font-size-complex="24pt"/>
    </style:style>
    <style:style style:name="T149" style:family="text">
      <style:text-properties fo:color="#c9211e" loext:opacity="100%" style:font-name="Arial" fo:font-size="24pt" fo:language="es" fo:country="ES" fo:font-weight="bold" style:font-size-asian="24pt" style:font-name-complex="Arial" style:font-size-complex="24pt"/>
    </style:style>
    <style:style style:name="T150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1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2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language="es" fo:country="ES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4" style:family="text">
      <style:text-properties fo:color="#c9211e" loext:opacity="100%" style:font-name="Arial" fo:font-size="24pt" fo:language="es" fo:country="ES" fo:font-weight="bold" style:font-size-asian="24pt" style:font-name-complex="Arial" style:font-size-complex="24pt" style:font-weight-complex="bold"/>
    </style:style>
    <style:style style:name="T155" style:family="text">
      <style:text-properties fo:color="#ce0000" loext:opacity="100%" style:font-name="Arial" fo:font-size="24pt" style:font-size-asian="24pt" style:font-name-complex="Arial" style:font-size-complex="24pt"/>
    </style:style>
    <style:style style:name="T156" style:family="text">
      <style:text-properties fo:color="#224b12" loext:opacity="100%" style:font-name="Arial" fo:font-size="24pt" style:font-size-asian="24pt" style:font-name-complex="Arial" style:font-size-complex="24pt"/>
    </style:style>
    <style:style style:name="T157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8" style:family="text">
      <style:text-properties fo:font-variant="normal" fo:text-transform="none" fo:color="#c9211e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59" style:family="text">
      <style:text-properties fo:font-variant="normal" fo:text-transform="none" fo:color="#ff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60" style:family="text">
      <style:text-properties fo:font-variant="normal" fo:text-transform="none" fo:color="#ce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61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62" style:family="text">
      <style:text-properties fo:color="#ff0000" loext:opacity="100%" style:font-name="Arial" fo:font-size="24pt" style:font-size-asian="24pt" style:font-name-complex="Arial" style:font-size-complex="24pt"/>
    </style:style>
    <style:style style:name="T163" style:family="text">
      <style:text-properties fo:color="#000000" loext:opacity="100%" style:font-name="Arial" fo:font-size="20pt" style:font-size-asian="20pt" style:font-name-complex="Arial" style:font-size-complex="20pt"/>
    </style:style>
    <style:style style:name="T164" style:family="text">
      <style:text-properties fo:color="#ffffff" loext:opacity="100%" style:font-name="Arial" fo:font-size="20pt" style:font-size-asian="20pt" style:font-name-complex="Arial" style:font-size-complex="20pt"/>
    </style:style>
    <style:style style:name="T165" style:family="text">
      <style:text-properties fo:color="#ff0000" loext:opacity="100%" style:font-name="Arial" fo:font-size="20pt" fo:font-weight="bold" style:font-size-asian="20pt" style:font-weight-asian="bold" style:font-name-complex="Arial" style:font-size-complex="20pt" style:font-weight-complex="bold"/>
    </style:style>
    <style:style style:name="T166" style:family="text">
      <style:text-properties fo:color="#000000" loext:opacity="100%" style:font-name="Arial" fo:font-size="20pt" fo:font-weight="bold" style:font-size-asian="20pt" style:font-weight-asian="bold" style:font-name-complex="Arial" style:font-size-complex="20pt" style:font-weight-complex="bold"/>
    </style:style>
    <style:style style:name="T167" style:family="text">
      <style:text-properties fo:color="#000000" loext:opacity="100%" style:font-name="Arial" fo:font-size="20pt" fo:font-weight="bold" style:font-size-asian="20pt" style:font-name-complex="Arial" style:font-size-complex="20pt"/>
    </style:style>
    <style:style style:name="T168" style:family="text">
      <style:text-properties fo:color="#224b12" loext:opacity="100%" style:font-name="Arial" fo:font-size="20pt" style:font-size-asian="20pt" style:font-name-complex="Arial" style:font-size-complex="20pt"/>
    </style:style>
    <style:style style:name="T169" style:family="text">
      <style:text-properties fo:color="#ce0000" loext:opacity="100%" style:font-name="Arial" fo:font-size="24pt" fo:font-weight="bold" style:font-size-asian="24pt" style:font-name-complex="Arial" style:font-size-complex="24pt"/>
    </style:style>
    <style:style style:name="T170" style:family="text">
      <style:text-properties fo:color="#ffffff" loext:opacity="100%" style:font-name="Arial" fo:font-size="24pt" fo:font-weight="bold" style:font-size-asian="24pt" style:font-weight-asian="bold" style:font-name-complex="Arial" style:font-size-complex="24pt" style:font-weight-complex="bold"/>
    </style:style>
    <style:style style:name="T17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72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style:font-name-asian="Microsoft YaHei" style:font-size-asian="24pt" style:font-style-asian="normal" style:font-weight-asian="bold" style:font-name-complex="Arial" style:font-size-complex="24pt" style:font-style-complex="normal" style:font-weight-complex="bold" style:text-emphasize="none" style:font-relief="none" style:text-overline-style="none" style:text-overline-color="font-color"/>
    </style:style>
    <style:style style:name="T173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7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175" style:family="text">
      <style:text-properties fo:color="#c9211e" loext:opacity="100%" style:font-name="Arial" fo:font-size="24pt" fo:font-weight="bold" style:font-size-asian="24pt" style:font-weight-asian="bold" style:font-name-complex="Arial" style:font-size-complex="24pt" style:font-weight-complex="bold"/>
    </style:style>
    <style:style style:name="T176" style:family="text">
      <style:text-properties fo:color="#ffffff" loext:opacity="100%" style:font-name="Arial" fo:font-size="18pt"/>
    </style:style>
    <style:style style:name="T177" style:family="text">
      <style:text-properties fo:color="#224b12" loext:opacity="100%" style:font-name="Arial" fo:font-size="18pt"/>
    </style:style>
    <style:style style:name="T178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1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9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1" style:font-size-complex="18pt" style:font-style-complex="normal" style:font-weight-complex="normal" style:text-emphasize="none" style:font-relief="none" style:text-overline-style="none" style:text-overline-color="font-color"/>
    </style:style>
    <style:style style:name="T180" style:family="text">
      <style:text-properties fo:color="#ffffff" loext:opacity="100%" fo:font-size="18pt"/>
    </style:style>
    <style:style style:name="T181" style:family="text">
      <style:text-properties style:font-name="Arial" fo:font-size="18pt"/>
    </style:style>
    <style:style style:name="T182" style:family="text">
      <style:text-properties fo:color="#ffffff" loext:opacity="100%" style:font-name="Arial" fo:font-size="18pt" fo:language="eo" fo:country="none"/>
    </style:style>
    <style:style style:name="T183" style:family="text">
      <style:text-properties fo:color="#000000" loext:opacity="100%" style:font-name="Arial" fo:font-size="24pt" style:font-size-asian="24pt" style:font-size-complex="24pt"/>
    </style:style>
    <style:style style:name="T184" style:family="text">
      <style:text-properties style:font-name="Arial" fo:font-size="24pt" style:font-size-asian="24pt" style:font-size-complex="24pt"/>
    </style:style>
    <style:style style:name="T185" style:family="text">
      <style:text-properties fo:color="#ffffff" loext:opacity="100%" style:font-name="Arial" fo:font-size="24pt" fo:background-color="transparent" style:font-size-asian="24pt" style:font-size-complex="24pt"/>
    </style:style>
    <style:style style:name="T186" style:family="text">
      <style:text-properties fo:color="#224b12" loext:opacity="100%" style:font-name="Arial" fo:font-size="24pt" fo:background-color="transparent" style:font-size-asian="24pt" style:font-size-complex="24pt"/>
    </style:style>
    <style:style style:name="T187" style:family="text">
      <style:text-properties fo:color="#ffffff" loext:opacity="100%" style:font-name="Arial" fo:font-size="24pt" fo:background-color="transparent" style:font-size-asian="24pt" style:font-name-complex="Arial" style:font-size-complex="24pt"/>
    </style:style>
    <style:style style:name="T188" style:family="text">
      <style:text-properties fo:color="#224b12" loext:opacity="100%" style:font-name="Arial" fo:font-size="24pt" fo:background-color="transparent" style:font-size-asian="24pt" style:font-name-complex="Arial" style:font-size-complex="24pt"/>
    </style:style>
    <style:style style:name="T189" style:family="text">
      <style:text-properties fo:color="#ffffff" loext:opacity="100%" style:font-name="Arial" fo:font-size="24pt" style:font-size-asian="36pt" style:font-size-complex="36pt"/>
    </style:style>
    <style:style style:name="T190" style:family="text">
      <style:text-properties fo:color="#ffffff" loext:opacity="100%" style:font-name="Arial" fo:font-size="24pt" style:font-size-asian="36pt" style:font-name-complex="Arial" style:font-size-complex="36pt"/>
    </style:style>
    <style:style style:name="T191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36pt" style:font-style-asian="normal" style:font-weight-asian="normal" style:font-name-complex="Arial1" style:font-size-complex="36pt" style:font-style-complex="normal" style:font-weight-complex="normal" style:text-emphasize="none" style:font-relief="none" style:text-overline-style="none" style:text-overline-color="font-color"/>
    </style:style>
    <style:style style:name="T192" style:family="text">
      <style:text-properties fo:color="#224b12" loext:opacity="100%" style:font-name="Arial" fo:font-size="24pt" style:font-size-asian="36pt" style:font-size-complex="36pt"/>
    </style:style>
    <style:style style:name="T193" style:family="text">
      <style:text-properties fo:color="#224b12" loext:opacity="100%" style:font-name="Arial" fo:font-size="24pt" style:font-size-asian="36pt" style:font-name-complex="Arial" style:font-size-complex="36pt"/>
    </style:style>
    <style:style style:name="T194" style:family="text">
      <style:text-properties fo:color="#ffffff" loext:opacity="100%" style:font-name="Arial" fo:font-size="24pt" fo:font-weight="bold" style:font-size-asian="24pt" style:font-name-complex="Arial" style:font-size-complex="24pt" style:font-weight-complex="bold"/>
    </style:style>
    <style:style style:name="T195" style:family="text">
      <style:text-properties fo:color="#ffffff" loext:opacity="100%" style:font-name="Arial" fo:font-size="24pt" fo:font-weight="bold" style:font-size-asian="36pt" style:font-weight-asian="bold" style:font-name-complex="Arial" style:font-size-complex="36pt" style:font-weight-complex="bold"/>
    </style:style>
    <style:style style:name="T196" style:family="text">
      <style:text-properties fo:color="#000000" loext:opacity="100%" style:font-name="Arial" fo:font-size="24pt" fo:font-weight="bold" style:font-size-asian="24pt" style:font-name-complex="Arial" style:font-size-complex="24pt" style:font-weight-complex="bold"/>
    </style:style>
    <style:style style:name="T197" style:family="text">
      <style:text-properties fo:color="#000000" loext:opacity="100%" style:font-name="Arial" fo:font-size="24pt" fo:language="es" fo:country="ES" fo:font-weight="bold" style:font-size-asian="24pt" style:font-name-complex="Arial" style:font-size-complex="24pt" style:font-weight-complex="bold"/>
    </style:style>
    <style:style style:name="T198" style:family="text">
      <style:text-properties fo:color="#ffffff" loext:opacity="100%" style:font-name="Arial" fo:font-size="24pt" fo:language="es" fo:country="ES" fo:font-weight="bold" style:font-size-asian="24pt" style:font-name-complex="Arial" style:font-size-complex="24pt" style:font-weight-complex="bold"/>
    </style:style>
    <style:style style:name="T199" style:family="text">
      <style:text-properties fo:color="#ffffff" loext:opacity="100%" style:font-name="Arial" fo:font-size="36pt" fo:font-weight="bold" style:font-size-asian="36pt" style:font-name-complex="Arial" style:font-size-complex="36pt"/>
    </style:style>
    <style:style style:name="T200" style:family="text">
      <style:text-properties fo:color="#000000" loext:opacity="100%" style:font-name="Arial" fo:font-size="36pt" fo:font-weight="bold" style:font-size-asian="36pt" style:font-name-complex="Arial" style:font-size-complex="36pt"/>
    </style:style>
    <style:style style:name="T201" style:family="text">
      <style:text-properties fo:color="#224b12" loext:opacity="100%" style:font-name="Arial" fo:font-size="36pt" style:font-size-asian="36pt" style:font-name-complex="Arial" style:font-size-complex="36pt"/>
    </style:style>
    <style:style style:name="T202" style:family="text">
      <style:text-properties fo:color="#ce0000" loext:opacity="100%" style:font-name="Arial" fo:font-size="24pt" fo:language="es" fo:country="ES" style:font-size-asian="24pt" style:font-name-complex="Arial" style:font-size-complex="24pt"/>
    </style:style>
    <style:style style:name="T203" style:family="text">
      <style:text-properties fo:color="#224b12" loext:opacity="100%" style:font-name="Arial" fo:font-size="24pt" fo:font-weight="bold" style:font-size-asian="24pt" style:font-name-complex="Arial" style:font-size-complex="24pt"/>
    </style:style>
    <style:style style:name="T204" style:family="text">
      <style:text-properties fo:color="#000000" loext:opacity="100%" style:font-name="Arial" fo:font-size="32pt" style:font-size-asian="32pt" style:font-name-complex="Arial" style:font-size-complex="32pt"/>
    </style:style>
    <style:style style:name="T205" style:family="text">
      <style:text-properties fo:color="#ffffff" loext:opacity="100%" style:font-name="Arial" fo:font-size="32pt" style:font-size-asian="32pt" style:font-name-complex="Arial" style:font-size-complex="32pt"/>
    </style:style>
    <style:style style:name="T206" style:family="text">
      <style:text-properties fo:color="#ffffff" loext:opacity="100%" style:font-name="Arial" fo:font-size="32pt" fo:language="es" fo:country="ES" style:font-size-asian="32pt" style:font-name-complex="Arial" style:font-size-complex="32pt"/>
    </style:style>
    <style:style style:name="T207" style:family="text">
      <style:text-properties style:font-name="Arial" fo:font-size="24pt" style:font-size-asian="24pt" style:font-name-complex="Arial" style:font-size-complex="24pt"/>
    </style:style>
    <style:style style:name="T208" style:family="text">
      <style:text-properties fo:color="#333333" loext:opacity="100%" style:font-name="Arial" fo:font-size="24pt" fo:language="es" fo:country="ES" style:font-size-asian="24pt" style:font-name-complex="Arial" style:font-size-complex="24pt"/>
    </style:style>
    <style:style style:name="T209" style:family="text">
      <style:text-properties fo:color="#333333" loext:opacity="100%" style:font-name="Arial" fo:font-size="24pt" style:font-size-asian="24pt" style:font-name-complex="Arial" style:font-size-complex="24pt"/>
    </style:style>
    <style:style style:name="T210" style:family="text">
      <style:text-properties fo:color="#ffffff" loext:opacity="100%" style:font-name="Arial" fo:font-size="24pt" fo:font-style="normal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T211" style:family="text">
      <style:text-properties fo:color="#333333" loext:opacity="100%" style:font-name="Arial" fo:font-size="24pt" fo:font-style="italic" style:font-size-asian="24pt" style:font-name-complex="Arial" style:font-size-complex="24pt" style:font-style-complex="italic"/>
    </style:style>
    <style:style style:name="T212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213" style:family="text">
      <style:text-properties fo:color="#ffffff" loext:opacity="100%" style:font-name="Arial" fo:font-size="24pt" style:font-size-asian="24pt" style:font-name-complex="Arial" style:font-size-complex="24pt" style:font-weight-complex="bold"/>
    </style:style>
    <style:style style:name="T214" style:family="text">
      <style:text-properties fo:color="#000000" loext:opacity="100%" style:font-name="Arial" fo:font-size="24pt" style:font-size-asian="24pt" style:font-name-complex="Arial" style:font-size-complex="24pt" style:font-weight-complex="bold"/>
    </style:style>
    <style:style style:name="T215" style:family="text">
      <style:text-properties fo:color="#ffffff" loext:opacity="100%" style:font-name="Arial" fo:font-size="24pt" style:font-size-asian="24pt" style:font-name-complex="Arial" style:font-size-complex="24pt" style:font-style-complex="italic"/>
    </style:style>
    <style:style style:name="T216" style:family="text">
      <style:text-properties fo:color="#224b12" loext:opacity="100%" style:font-name="Arial" fo:font-size="24pt" style:font-size-asian="24pt" style:font-name-complex="Arial" style:font-size-complex="24pt" style:font-style-complex="italic"/>
    </style:style>
    <style:style style:name="T217" style:family="text">
      <style:text-properties fo:color="#ffffff" loext:opacity="100%" style:font-name="Arial" fo:font-size="24pt" fo:background-color="transparent" style:font-size-asian="24pt" style:font-name-complex="Arial" style:font-size-complex="24pt" style:font-style-complex="italic"/>
    </style:style>
    <style:style style:name="T218" style:family="text">
      <style:text-properties fo:color="#333333" loext:opacity="100%" style:font-name="Arial" fo:font-size="24pt" style:font-size-asian="24pt" style:font-name-complex="Arial" style:font-size-complex="24pt" style:font-style-complex="italic"/>
    </style:style>
    <style:style style:name="T219" style:family="text">
      <style:text-properties fo:color="#ffffff" loext:opacity="100%" style:font-name="Arial" fo:font-size="24pt" fo:font-weight="bold" style:font-size-asian="24pt" style:font-size-complex="24pt" style:font-weight-complex="bold"/>
    </style:style>
    <style:style style:name="T220" style:family="text">
      <style:text-properties fo:color="#ffffff" loext:opacity="100%" style:font-name="Arial" fo:font-size="24pt" fo:font-weight="bold" fo:background-color="transparent" style:font-size-asian="24pt" style:font-name-complex="Arial" style:font-size-complex="24pt"/>
    </style:style>
    <style:style style:name="T221" style:family="text">
      <style:text-properties fo:color="#c9211e" loext:opacity="100%" style:font-name="Arial" fo:font-size="24pt" fo:font-weight="bold" style:font-size-asian="24pt" style:font-name-complex="Arial" style:font-size-complex="24pt"/>
    </style:style>
    <style:style style:name="T222" style:family="text">
      <style:text-properties style:font-name="Arial" fo:font-size="40pt" style:font-size-asian="40pt" style:font-size-complex="40pt"/>
    </style:style>
    <style:style style:name="T223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24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25" style:family="text">
      <style:text-properties fo:color="#c9211e" loext:opacity="100%" style:font-name="Arial" fo:font-size="24pt" style:font-size-asian="24pt" style:font-name-complex="Arial" style:font-size-complex="24pt"/>
    </style:style>
    <style:style style:name="T226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font-style="normal" fo:text-shadow="none" style:text-underline-style="none" fo:font-weight="normal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27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24pt" fo:font-style="normal" fo:text-shadow="none" style:text-underline-style="none" style:letter-kerning="true" fo:background-color="transparent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28" style:family="text">
      <style:text-properties fo:color="#224b12" loext:opacity="100%" style:font-name="Arial" fo:font-size="18pt" style:font-size-asian="18pt" style:font-name-complex="Arial" style:font-size-complex="18pt"/>
    </style:style>
    <style:style style:name="T229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font-style="normal" fo:text-shadow="none" style:text-underline-style="none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0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18pt" fo:font-style="normal" fo:text-shadow="none" style:text-underline-style="none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1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font-style="normal" fo:text-shadow="none" style:text-underline-style="none" fo:font-weight="bold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2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font-style="normal" fo:text-shadow="none" style:text-underline-style="none" fo:font-weight="normal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3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18pt" fo:font-style="normal" fo:text-shadow="none" style:text-underline-style="none" fo:font-weight="normal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4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language="es" fo:country="ES" fo:font-style="normal" fo:text-shadow="none" style:text-underline-style="none" fo:font-weight="normal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5" style:family="text">
      <style:text-properties fo:color="#ffffff" loext:opacity="100%" style:font-name="Arial" fo:font-size="18pt" fo:language="es" fo:country="ES" fo:font-weight="bold" style:font-size-asian="18pt" style:font-name-complex="Arial" style:font-size-complex="18pt"/>
    </style:style>
    <style:style style:name="T236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18pt" fo:language="es" fo:country="ES" fo:font-style="normal" fo:text-shadow="none" style:text-underline-style="none" fo:font-weight="bold" style:letter-kerning="true" fo:background-color="transparent" style:font-name-asian="Microsoft YaHei" style:font-size-asian="18pt" style:font-style-asian="normal" style:font-weight-asian="normal" style:font-name-complex="Ari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237" style:family="text">
      <style:text-properties style:font-name="Arial" fo:font-size="18pt" style:font-size-asian="24pt" style:font-name-complex="Arial" style:font-size-complex="24pt"/>
    </style:style>
    <style:style style:name="T238" style:family="text">
      <style:text-properties fo:color="#ffffff" loext:opacity="100%" style:font-name="Arial" fo:font-size="18pt" fo:language="es" fo:country="ES" style:font-size-asian="18pt" style:font-name-complex="Arial" style:font-size-complex="18pt"/>
    </style:style>
    <style:style style:name="T239" style:family="text">
      <style:text-properties fo:color="#ffffff" loext:opacity="100%" style:font-name="Arial" fo:font-size="18pt" fo:font-weight="normal" style:font-size-asian="18pt" style:font-weight-asian="normal" style:font-name-complex="Arial" style:font-size-complex="18pt" style:font-weight-complex="normal"/>
    </style:style>
    <style:style style:name="T240" style:family="text">
      <style:text-properties fo:color="#224b12" loext:opacity="100%" style:font-name="Arial" fo:font-size="18pt" fo:language="es" fo:country="ES" style:font-size-asian="18pt" style:font-name-complex="Arial" style:font-size-complex="18pt"/>
    </style:style>
    <style:style style:name="T241" style:family="text">
      <style:text-properties fo:color="#000000" loext:opacity="100%" style:font-name="Arial" fo:font-size="40pt" style:letter-kerning="true" style:font-name-asian="Microsoft YaHei" style:font-size-asian="40pt" style:font-name-complex="Arial1" style:font-size-complex="40pt"/>
    </style:style>
    <style:style style:name="T242" style:family="text">
      <style:text-properties fo:color="#ff0000" loext:opacity="100%" style:font-name="Arial" fo:font-size="24pt" fo:font-weight="bold" style:font-size-asian="24pt" style:font-weight-asian="bold" style:font-name-complex="Arial" style:font-size-complex="24pt" style:font-weight-complex="bold"/>
    </style:style>
    <style:style style:name="T243" style:family="text">
      <style:text-properties fo:color="#000069" loext:opacity="100%" style:font-name="Arial" fo:font-size="24pt" fo:font-weight="bold" style:font-size-asian="24pt" style:font-name-complex="Arial" style:font-size-complex="24pt"/>
    </style:style>
    <style:style style:name="T244" style:family="text">
      <style:text-properties style:font-name="Arial" fo:font-size="42pt" style:letter-kerning="true" style:font-name-asian="Microsoft YaHei" style:font-size-asian="42pt" style:font-name-complex="Arial1" style:font-size-complex="42pt"/>
    </style:style>
    <style:style style:name="T245" style:family="text">
      <style:text-properties fo:color="#000000" loext:opacity="100%" style:font-name="Arial" fo:font-size="18pt" fo:font-weight="bold" style:font-size-asian="18pt" style:font-weight-asian="bold" style:font-name-complex="Arial" style:font-size-complex="18pt" style:font-weight-complex="bold"/>
    </style:style>
    <style:style style:name="T246" style:family="text">
      <style:text-properties fo:color="#000000" loext:opacity="100%" style:font-name="Arial" fo:font-size="18pt" fo:font-weight="bold" style:font-size-asian="18pt" style:font-weight-asian="bold" style:font-size-complex="18pt" style:font-weight-complex="bold"/>
    </style:style>
    <style:style style:name="T247" style:family="text">
      <style:text-properties fo:color="#ffffff" loext:opacity="100%" style:font-name="Arial" fo:font-size="18pt" style:font-size-asian="18pt" style:font-size-complex="18pt"/>
    </style:style>
    <style:style style:name="T248" style:family="text">
      <style:text-properties fo:color="#000000" loext:opacity="100%" style:font-name="Arial" fo:font-size="18pt" style:font-size-asian="18pt" style:font-size-complex="18pt"/>
    </style:style>
    <style:style style:name="T249" style:family="text">
      <style:text-properties style:font-name="Arial" fo:font-size="14pt" fo:font-weight="bold" fo:background-color="#bbe33d" style:font-size-asian="14pt" style:font-weight-asian="bold" style:font-size-complex="14pt" style:font-weight-complex="bold"/>
    </style:style>
    <style:style style:name="T250" style:family="text">
      <style:text-properties style:font-name="Arial" fo:font-size="14pt" fo:font-weight="bold" fo:background-color="transparent" style:font-size-asian="14pt" style:font-weight-asian="bold" style:font-size-complex="14pt" style:font-weight-complex="bold"/>
    </style:style>
    <style:style style:name="T251" style:family="text">
      <style:text-properties fo:color="#ffffff" loext:opacity="100%" style:font-name="Arial" fo:font-size="14pt" fo:font-weight="bold" fo:background-color="transparent" style:font-size-asian="14pt" style:font-weight-asian="bold" style:font-size-complex="14pt" style:font-weight-complex="bold"/>
    </style:style>
    <style:style style:name="T252" style:family="text">
      <style:text-properties style:font-name="Arial" fo:font-size="14pt" fo:font-weight="normal" fo:background-color="transparent" style:font-size-asian="14pt" style:font-weight-asian="normal" style:font-size-complex="14pt" style:font-weight-complex="normal"/>
    </style:style>
    <style:style style:name="T253" style:family="text">
      <style:text-properties fo:color="#127622" loext:opacity="100%" style:font-name="Arial" fo:font-size="14pt" fo:background-color="transparent" style:font-size-asian="14pt" style:font-size-complex="14pt"/>
    </style:style>
    <style:style style:name="T254" style:family="text">
      <style:text-properties style:font-name="Arial" fo:font-size="12pt" fo:font-weight="bold" fo:background-color="#ffff00" style:font-size-asian="12pt" style:font-weight-asian="bold" style:font-size-complex="12pt" style:font-weight-complex="bold"/>
    </style:style>
    <style:style style:name="T255" style:family="text">
      <style:text-properties fo:color="#000000" loext:opacity="100%" style:font-name="Arial" fo:font-size="14pt" fo:background-color="transparent" style:font-size-asian="14pt" style:font-size-complex="14pt"/>
    </style:style>
    <style:style style:name="T256" style:family="text">
      <style:text-properties fo:color="#000000" loext:opacity="100%" style:font-name="Arial" fo:font-size="14pt" fo:font-weight="normal" style:font-size-asian="14pt" style:font-weight-asian="normal" style:font-size-complex="14pt" style:font-weight-complex="normal"/>
    </style:style>
    <style:style style:name="T257" style:family="text">
      <style:text-properties fo:color="#ffffff" loext:opacity="100%" style:font-name="Arial" fo:font-size="14pt" fo:font-weight="bold" style:font-size-asian="14pt" style:font-weight-asian="bold" style:font-size-complex="14pt" style:font-weight-complex="bold"/>
    </style:style>
    <style:style style:name="T258" style:family="text">
      <style:text-properties fo:color="#127622" loext:opacity="100%" style:font-name="Arial" fo:font-size="14pt" style:font-size-asian="14pt" style:font-size-complex="14pt"/>
    </style:style>
    <style:style style:name="T259" style:family="text">
      <style:text-properties fo:color="#127622" loext:opacity="100%" style:font-name="Arial" fo:font-size="14pt" style:letter-kerning="true" style:font-name-asian="Microsoft YaHei" style:font-size-asian="14pt" style:font-name-complex="Arial1" style:font-size-complex="14pt"/>
    </style:style>
    <style:style style:name="T260" style:family="text">
      <style:text-properties fo:font-variant="normal" fo:text-transform="none" fo:color="#127622" loext:opacity="100%" style:text-outline="false" style:text-line-through-style="none" style:text-line-through-type="none" style:font-name="Arial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Arial1" style:font-size-complex="14pt" style:font-style-complex="normal" style:font-weight-complex="normal" style:text-emphasize="none" style:font-relief="none" style:text-overline-style="none" style:text-overline-color="font-color"/>
    </style:style>
    <style:style style:name="T261" style:family="text">
      <style:text-properties style:use-window-font-color="true" loext:opacity="0%" style:font-name="Arial" fo:font-size="14pt" fo:font-weight="bold" style:letter-kerning="true" fo:background-color="transparent" style:font-name-asian="Microsoft YaHei" style:font-size-asian="14pt" style:font-weight-asian="bold" style:font-name-complex="Arial1" style:font-size-complex="14pt" style:font-weight-complex="bold"/>
    </style:style>
    <style:style style:name="T262" style:family="text">
      <style:text-properties fo:color="#000000" loext:opacity="100%" style:font-name="Arial" fo:font-size="24pt" fo:font-style="normal" style:font-size-asian="24pt" style:font-style-asian="normal" style:font-name-complex="Arial" style:font-size-complex="24pt" style:font-style-complex="normal"/>
    </style:style>
    <style:style style:name="T263" style:family="text">
      <style:text-properties fo:color="#ffffff" loext:opacity="100%" style:font-name="Arial" fo:font-size="24pt" fo:language="es" fo:country="ES" fo:font-style="normal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T264" style:family="text">
      <style:text-properties fo:font-variant="normal" fo:text-transform="none" fo:color="#ffffff" loext:opacity="100%" style:text-outline="false" style:text-line-through-style="none" style:text-line-through-type="none" style:font-name="Arial" fo:font-size="24pt" fo:font-style="normal" fo:text-shadow="none" style:text-underline-style="none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65" style:family="text">
      <style:text-properties fo:font-variant="normal" fo:text-transform="none" fo:color="#224b12" loext:opacity="100%" style:text-outline="false" style:text-line-through-style="none" style:text-line-through-type="none" style:font-name="Arial" fo:font-size="24pt" fo:font-style="normal" fo:text-shadow="none" style:text-underline-style="none" fo:font-weight="bold" style:letter-kerning="true" style:font-name-asian="Microsoft YaHei" style:font-size-asian="24pt" style:font-style-asian="normal" style:font-weight-asian="normal" style:font-name-complex="Arial" style:font-size-complex="24pt" style:font-style-complex="normal" style:font-weight-complex="normal" style:text-emphasize="none" style:font-relief="none" style:text-overline-style="none" style:text-overline-color="font-color"/>
    </style:style>
    <style:style style:name="T266" style:family="text">
      <style:text-properties fo:color="#000000" loext:opacity="100%" style:font-name="Arial" fo:font-size="20pt" fo:font-weight="normal" style:letter-kerning="true" style:font-name-asian="Microsoft YaHei" style:font-size-asian="20pt" style:font-weight-asian="normal" style:font-name-complex="Arial" style:font-size-complex="20pt" style:font-weight-complex="normal"/>
    </style:style>
    <style:style style:name="T267" style:family="text">
      <style:text-properties style:use-window-font-color="true" loext:opacity="0%" style:font-name="Arial" fo:font-size="20pt" style:letter-kerning="true" style:font-name-asian="Microsoft YaHei" style:font-size-asian="20pt" style:font-name-complex="Arial" style:font-size-complex="20pt"/>
    </style:style>
    <style:style style:name="T268" style:family="text">
      <style:text-properties fo:color="#000000" loext:opacity="100%" style:font-name="Arial" fo:font-size="20pt" style:letter-kerning="true" style:font-name-asian="Microsoft YaHei" style:font-size-asian="20pt" style:font-name-complex="Arial" style:font-size-complex="20pt"/>
    </style:style>
    <style:style style:name="T269" style:family="text">
      <style:text-properties style:font-name="Arial" fo:font-size="20pt" style:letter-kerning="true" style:font-name-asian="Microsoft YaHei" style:font-size-asian="20pt" style:font-name-complex="Arial" style:font-size-complex="20pt"/>
    </style:style>
    <style:style style:name="T270" style:family="text">
      <style:text-properties fo:color="#ffffff" loext:opacity="100%" style:font-name="Arial" fo:font-size="20pt" style:letter-kerning="true" style:font-name-asian="Microsoft YaHei" style:font-size-asian="20pt" style:font-name-complex="Arial" style:font-size-complex="20pt"/>
    </style:style>
    <style:style style:name="T271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20pt" fo:font-style="normal" fo:text-shadow="none" style:text-underline-style="none" fo:font-weight="normal" style:letter-kerning="true" style:font-name-asian="Microsoft YaHei" style:font-size-asian="20pt" style:font-style-asian="normal" style:font-weight-asian="normal" style:font-name-complex="Ari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272" style:family="text">
      <style:text-properties style:font-name="Arial" fo:font-size="22pt" style:letter-kerning="true" style:font-name-asian="Microsoft YaHei" style:font-size-asian="22pt" style:font-name-complex="Arial" style:font-size-complex="22pt"/>
    </style:style>
    <style:style style:name="T273" style:family="text">
      <style:text-properties fo:color="#ffffff" loext:opacity="100%" style:font-name="Arial" fo:font-size="96pt" fo:font-weight="bold" style:font-size-asian="96pt" style:font-weight-asian="bold" style:font-size-complex="96pt" style:font-weight-complex="bold"/>
    </style:style>
    <style:style style:name="T274" style:family="text">
      <style:text-properties fo:color="#ffffff" loext:opacity="100%" style:font-name="Arial" fo:font-size="60pt" fo:font-weight="bold" style:font-size-asian="60pt" style:font-weight-asian="bold" style:font-size-complex="60pt" style:font-weight-complex="bold"/>
    </style:style>
    <style:style style:name="T275" style:family="text">
      <style:text-properties fo:font-size="14pt" style:font-size-asian="14pt" style:font-size-complex="14pt"/>
    </style:style>
    <style:style style:name="T27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4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277" style:family="text">
      <style:text-properties style:font-name="Liberation Sans" fo:font-size="14pt" style:letter-kerning="true" style:font-name-asian="Microsoft YaHei" style:font-size-asian="14pt" style:font-name-complex="Arial1" style:font-size-complex="14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•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•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•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•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•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•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•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•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•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•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suffix="." style:num-format="1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5">
      <text:list-level-style-number text:level="1" style:num-suffix="." style:num-format="1" text:start-value="3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6">
      <text:list-level-style-number text:level="1" style:num-suffix="." style:num-format="1" text:start-value="5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7">
      <text:list-level-style-number text:level="1" style:num-suffix="." style:num-format="1" text:start-value="7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8">
      <text:list-level-style-number text:level="1" style:num-suffix="." style:num-format="1" text:start-value="12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9">
      <text:list-level-style-number text:level="1" style:num-suffix="." style:num-format="1" text:start-value="15">
        <style:list-level-properties text:min-label-width="0.6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0.6cm" text:min-label-width="0.6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1.2cm" text:min-label-width="0.6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1.8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2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3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3.6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4.8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5.4cm" text:min-label-width="0.6cm"/>
        <style:text-properties style:use-window-font-color="true" fo:font-size="100%"/>
      </text:list-level-style-number>
    </text:list-style>
    <text:list-style style:name="L10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number text:level="1" style:num-suffix=")" style:num-format="1">
        <style:list-level-properties text:space-before="0.3cm" text:min-label-width="0.9cm"/>
        <style:text-properties style:use-window-font-color="true" fo:font-size="100%"/>
      </text:list-level-style-number>
      <text:list-level-style-number text:level="2" style:num-suffix=")" style:num-format="1">
        <style:list-level-properties text:space-before="1.5cm" text:min-label-width="0.9cm"/>
        <style:text-properties style:use-window-font-color="true" fo:font-size="100%"/>
      </text:list-level-style-number>
      <text:list-level-style-number text:level="3" style:num-suffix=")" style:num-format="1">
        <style:list-level-properties text:space-before="2.8cm" text:min-label-width="0.8cm"/>
        <style:text-properties style:use-window-font-color="true" fo:font-size="100%"/>
      </text:list-level-style-number>
      <text:list-level-style-number text:level="4" style:num-suffix=")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5" style:num-suffix=")" style:num-format="1">
        <style:list-level-properties text:space-before="5.4cm" text:min-label-width="0.6cm"/>
        <style:text-properties style:use-window-font-color="true" fo:font-size="100%"/>
      </text:list-level-style-number>
      <text:list-level-style-number text:level="6" style:num-suffix=")" style:num-format="1">
        <style:list-level-properties text:space-before="6.6cm" text:min-label-width="0.6cm"/>
        <style:text-properties style:use-window-font-color="true" fo:font-size="100%"/>
      </text:list-level-style-number>
      <text:list-level-style-number text:level="7" style:num-suffix=")" style:num-format="1">
        <style:list-level-properties text:space-before="7.8cm" text:min-label-width="0.6cm"/>
        <style:text-properties style:use-window-font-color="true" fo:font-size="100%"/>
      </text:list-level-style-number>
      <text:list-level-style-number text:level="8" style:num-suffix=")" style:num-format="1">
        <style:list-level-properties text:space-before="9cm" text:min-label-width="0.6cm"/>
        <style:text-properties style:use-window-font-color="true" fo:font-size="100%"/>
      </text:list-level-style-number>
      <text:list-level-style-number text:level="9" style:num-suffix=")" style:num-format="1">
        <style:list-level-properties text:space-before="10.2cm" text:min-label-width="0.6cm"/>
        <style:text-properties style:use-window-font-color="true" fo:font-size="100%"/>
      </text:list-level-style-number>
      <text:list-level-style-number text:level="10" style:num-suffix=")" style:num-format="1">
        <style:list-level-properties text:space-before="11.4cm" text:min-label-width="0.6cm"/>
        <style:text-properties style:use-window-font-color="true" fo:font-size="100%"/>
      </text:list-level-style-number>
    </text:list-style>
  </office:automatic-styles>
  <office:body>
    <office:presentation>
      <draw:page draw:name="page1" draw:style-name="dp1" draw:master-page-name="Predeterminado" presentation:presentation-page-layout-name="AL1T0">
        <office:forms form:automatic-focus="false" form:apply-design-mode="false"/>
        <draw:frame presentation:style-name="pr1" draw:text-style-name="P1" draw:layer="layout" svg:width="25.099cm" svg:height="7.571cm" svg:x="1.401cm" svg:y="2.965cm" presentation:class="title" presentation:user-transformed="true">
          <draw:text-box>
            <text:p><text:span text:style-name="T1">Esperanto</text:span><text:span text:style-name="T1"><text:line-break/></text:span><text:span text:style-name="T1">desde cero</text:span></text:p>
          </draw:text-box>
        </draw:frame>
        <draw:frame presentation:style-name="pr2" draw:text-style-name="P2" draw:layer="layout" svg:width="25.199cm" svg:height="3.5cm" svg:x="1.3cm" svg:y="10.948cm" presentation:class="subtitle" presentation:user-transformed="true">
          <draw:text-box>
            <text:p><text:span text:style-name="T2">Un</text:span><text:span text:style-name="T3"> </text:span><text:span text:style-name="T2">curso</text:span><text:span text:style-name="T3"> de Eduardo Alonso </text:span></text:p>
            <text:p><text:span text:style-name="T3">para</text:span></text:p>
            <text:p><text:span text:style-name="T3">Grupo Esperanto Valencia</text:span></text:p>
          </draw:text-box>
        </draw:frame>
        <draw:frame draw:style-name="gr1" draw:text-style-name="P3" draw:layer="layout" svg:width="4.95cm" svg:height="5cm" svg:x="23.0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Predeterminado" presentation:presentation-page-layout-name="AL1T0">
        <office:forms form:automatic-focus="false" form:apply-design-mode="false"/>
        <draw:frame presentation:style-name="pr4" draw:text-style-name="P1" draw:layer="layout" svg:width="25.099cm" svg:height="22.711cm" svg:x="1.401cm" svg:y="-4.603cm" presentation:class="title" presentation:user-transformed="true">
          <draw:text-box>
            <text:p text:style-name="P5"><text:span text:style-name="T4"><text:line-break/></text:span><text:span text:style-name="T4"><text:line-break/></text:span><text:span text:style-name="T4">Saluton </text:span><text:span text:style-name="T4"><text:line-break/></text:span><text:span text:style-name="T4">kaj </text:span><text:span text:style-name="T4"><text:line-break/></text:span><text:span text:style-name="T4">bonvenon</text:span><text:span text:style-name="T4"><text:line-break/></text:span><text:span text:style-name="T4"/></text:p>
          </draw:text-box>
        </draw:frame>
        <draw:frame draw:style-name="gr1" draw:text-style-name="P3" draw:layer="layout" svg:width="4.95cm" svg:height="5cm" svg:x="23.0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esentación</text:span></text:p>
          </draw:text-box>
        </draw:frame>
        <draw:frame presentation:style-name="pr6" draw:text-style-name="P11" draw:layer="layout" svg:width="18.1cm" svg:height="12.063cm" svg:x="1.4cm" svg:y="2.437cm" presentation:class="subtitle" presentation:user-transformed="true">
          <draw:text-box>
            <text:p text:style-name="P8"><text:span text:style-name="T6">- </text:span><text:span text:style-name="T7">Saluton. Mi estas …</text:span><text:span text:style-name="T8"> </text:span><text:span text:style-name="T9">Eduardo Alonso</text:span></text:p>
            <text:p text:style-name="P9"><text:span text:style-name="T9">de </text:span><text:span text:style-name="T10">Grupo Esperanto Valencia</text:span></text:p>
            <text:p text:style-name="P8"><text:span text:style-name="T11">- Hola. Soy ...</text:span><text:span text:style-name="T12"> <text:s text:c="13"/></text:span><text:span text:style-name="T13">Eduardo Alonso</text:span></text:p>
            <text:p text:style-name="P8"><text:span text:style-name="T14"><text:s text:c="35"/>de Grupo Esperanto Valencia</text:span></text:p>
            <text:p text:style-name="P10"><text:span text:style-name="T15"/></text:p>
            <text:p text:style-name="P10"><text:span text:style-name="T16">- Kiu vi estas?</text:span><text:span text:style-name="T16"><text:tab/></text:span></text:p>
            <text:p text:style-name="P10"><text:span text:style-name="T15"><text:tab/></text:span></text:p>
            <text:p text:style-name="P10"><text:span text:style-name="T17">- ¿Quien eres?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" draw:text-style-name="P3" draw:layer="layout" svg:width="9.23cm" svg:height="8cm" svg:x="18.37cm" svg:y="7.4cm">
          <draw:image xlink:href="Pictures/10000000000003C000000340AE240226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¿Qué es el Esperanto?</text:span></text:p>
          </draw:text-box>
        </draw:frame>
        <draw:frame presentation:style-name="pr7" draw:text-style-name="P14" draw:layer="layout" svg:width="25.199cm" svg:height="11.5cm" svg:x="1.4cm" svg:y="3cm" presentation:class="subtitle" presentation:user-transformed="true">
          <draw:text-box>
            <text:list text:style-name="L1">
              <text:list-header>
                <text:p text:style-name="P12"><text:span text:style-name="T18">El Esperanto es:</text:span></text:p>
              </text:list-header>
              <text:list-item>
                <text:p text:style-name="P12"><text:span text:style-name="T19">El idioma internacional, planificado y desarrollado para hacer posible la comunicación entre personas de todos los pueblos de la tierra, por encima de las diferentes culturas.</text:span></text:p>
              </text:list-item>
              <text:list-item>
                <text:p text:style-name="P12"><text:span text:style-name="T19">Es neutral, no hay privilegios para los hablantes de un idioma nacional concreto.</text:span></text:p>
              </text:list-item>
            </text:list>
            <text:p text:style-name="P13"><text:span text:style-name="T15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¿Qué es el Esperanto?</text:span></text:p>
          </draw:text-box>
        </draw:frame>
        <draw:frame presentation:style-name="pr7" draw:text-style-name="P16" draw:layer="layout" svg:width="25.199cm" svg:height="11.5cm" svg:x="1.4cm" svg:y="3cm" presentation:class="subtitle" presentation:user-transformed="true">
          <draw:text-box>
            <text:list text:style-name="L1">
              <text:list-item>
                <text:p text:style-name="P15"><text:span text:style-name="T19">No pertenece a ningún país en concreto, sino al mundo entero. </text:span></text:p>
              </text:list-item>
              <text:list-item>
                <text:p text:style-name="P15"><text:span text:style-name="T19">No quiere sustituir a ningún idioma, sino ser el idioma auxiliar que permita llegar a todas las culturas, sirviendo de complemento a las lenguas nacionales.</text:span></text:p>
              </text:list-item>
            </text:list>
            <text:p text:style-name="P13"><text:span text:style-name="T15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¿Por qué aprender Esperanto?</text:span></text:p>
          </draw:text-box>
        </draw:frame>
        <draw:frame presentation:style-name="pr7" draw:text-style-name="P16" draw:layer="layout" svg:width="25.199cm" svg:height="11.5cm" svg:x="1.401cm" svg:y="3.03cm" presentation:class="subtitle" presentation:user-transformed="true">
          <draw:text-box>
            <text:p/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" draw:text-style-name="P18" draw:layer="layout" svg:width="25.199cm" svg:height="2.183cm" svg:x="1.4cm" svg:y="5.717cm">
          <draw:text-box>
            <text:list text:style-name="L1">
              <text:list-item>
                <text:p><text:span text:style-name="T20"><text:s/>La gramática es sencilla y lógica.</text:span></text:p>
              </text:list-item>
            </text:list>
            <text:p><text:span text:style-name="T20"><text:s text:c="4"/>(Sólo 16 reglas gramaticales sin excepciones).</text:span></text:p>
          </draw:text-box>
        </draw:frame>
        <draw:frame draw:style-name="gr4" draw:text-style-name="P19" draw:layer="layout" svg:width="25.198cm" svg:height="2.139cm" svg:x="1.401cm" svg:y="3cm">
          <draw:text-box>
            <text:list text:style-name="L1">
              <text:list-item>
                <text:p><text:span text:style-name="T20"><text:s/>Es muy fácil, el idioma más fácil del mundo. </text:span></text:p>
              </text:list-item>
            </text:list>
            <text:p><text:span text:style-name="T20"><text:s text:c="4"/>(Se calcula que es hasta 10 veces más fácil que el inglés).</text:span></text:p>
          </draw:text-box>
        </draw:frame>
        <draw:frame presentation:style-name="pr8" draw:text-style-name="P20" draw:layer="layout" svg:width="25cm" svg:height="1.889cm" svg:x="1.5cm" svg:y="8.563cm" presentation:class="title" presentation:user-transformed="true">
          <draw:text-box>
            <text:list text:style-name="L1">
              <text:list-item>
                <text:p text:style-name="P8"><text:span text:style-name="T20"><text:s/>Posee la conjugación verbal más sencilla de todas.</text:span><text:span text:style-name="T20"><text:line-break/></text:span><text:span text:style-name="T20"> <text:s/>(Los tiempos verbales no cambian según persona o número).</text:span></text:p>
              </text:list-item>
            </text:list>
          </draw:text-box>
        </draw:frame>
        <draw:frame draw:style-name="gr4" draw:text-style-name="P21" draw:layer="layout" svg:width="13.163cm" svg:height="2.139cm" svg:x="1.337cm" svg:y="11.02cm">
          <draw:text-box>
            <text:list text:style-name="L1">
              <text:list-item>
                <text:p><text:span text:style-name="T20"><text:s/>No hay verbos irregulares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¿Por qué aprender Esperanto?</text:span></text:p>
          </draw:text-box>
        </draw:frame>
        <draw:frame presentation:style-name="pr7" draw:text-style-name="P16" draw:layer="layout" svg:width="25.199cm" svg:height="11.5cm" svg:x="1.401cm" svg:y="3cm" presentation:class="subtitle" presentation:user-transformed="true">
          <draw:text-box>
            <text:p/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" draw:text-style-name="P25" draw:layer="layout" svg:width="25.199cm" svg:height="11.635cm" svg:x="1.4cm" svg:y="3.03cm">
          <draw:text-box>
            <text:list text:style-name="L1">
              <text:list-item>
                <text:p text:style-name="P22"><text:span text:style-name="T21">El vocabulario se extrajo a partir de muchos idiomas, entre ellos el latín, italiano, francés, alemán, inglés, ruso, polaco, griego, hebreo y japonés.</text:span></text:p>
              </text:list-item>
              <text:list-item>
                <text:p text:style-name="P23"><text:span text:style-name="T21">Por ejemplo:</text:span></text:p>
              </text:list-item>
            </text:list>
            <text:list text:style-name="L2">
              <text:list-item>
                <text:p text:style-name="P24"><text:span text:style-name="T22">los días de la semana están tomados del francés (dimanĉo, lundo, mardo,...), </text:span></text:p>
              </text:list-item>
              <text:list-item>
                <text:p text:style-name="P24"><text:span text:style-name="T22">muchos nombres de partes del cuerpo del latín y del griego (hepato, okulo, brako, koro, reno,...), </text:span></text:p>
              </text:list-item>
              <text:list-item>
                <text:p text:style-name="P24"><text:span text:style-name="T22">las unidades de tiempo del alemán (jaro, monato, tago,...),</text:span></text:p>
              </text:list-item>
              <text:list-item>
                <text:p text:style-name="P24"><text:span text:style-name="T22">los nombres de animales y vegetales principalmente de los nombres científicos (del latín)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¿Por qué aprender Esperanto?</text:span></text:p>
          </draw:text-box>
        </draw:frame>
        <draw:frame presentation:style-name="pr7" draw:text-style-name="P16" draw:layer="layout" svg:width="25.199cm" svg:height="11.5cm" svg:x="1.401cm" svg:y="3cm" presentation:class="subtitle" presentation:user-transformed="true">
          <draw:text-box>
            <text:p/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" draw:text-style-name="P27" draw:layer="layout" svg:width="25.199cm" svg:height="10.635cm" svg:x="1.4cm" svg:y="3.03cm">
          <draw:text-box>
            <text:list text:style-name="L1">
              <text:list-item>
                <text:p text:style-name="P26"><text:span text:style-name="T21">El alfabeto es fonético. Es decir, a cada letra un solo sonido.</text:span></text:p>
              </text:list-item>
              <text:list-item>
                <text:p text:style-name="P26"><text:span text:style-name="T21">Todas las palabras son llanas. El acento tónico recae siempre sobre la penúltima sílaba.</text:span></text:p>
              </text:list-item>
              <text:list-item>
                <text:p text:style-name="P26"><text:span text:style-name="T21">No hay acento gráfico.</text:span></text:p>
              </text:list-item>
              <text:list-item>
                <text:p text:style-name="P26"><text:span text:style-name="T21">La estructura es extremadamente regular. Con terminaciones exactamente iguales para las palabras del mismo tipo. Por ejemplo: los nombres acaban en ‘-o’, <text:s/>los adjetivos en ‘-a’ , etc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¿Por qué aprender Esperanto?</text:span></text:p>
          </draw:text-box>
        </draw:frame>
        <draw:frame presentation:style-name="pr7" draw:text-style-name="P16" draw:layer="layout" svg:width="25.199cm" svg:height="11.5cm" svg:x="1.401cm" svg:y="3cm" presentation:class="subtitle" presentation:user-transformed="true">
          <draw:text-box>
            <text:p/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" draw:text-style-name="P27" draw:layer="layout" svg:width="25.199cm" svg:height="11.635cm" svg:x="1.4cm" svg:y="3.03cm">
          <draw:text-box>
            <text:list text:style-name="L1">
              <text:list-item>
                <text:p text:style-name="P26"><text:span text:style-name="T21">Las palabras se construyen combinando raíces, prefijos y sufijos. Existen 10 prefijos y 32 sufijos. Esto permite expresar muchos conceptos habiendo aprendido unas pocas palabras (entre 500 y 1200).</text:span></text:p>
              </text:list-item>
              <text:list-item>
                <text:p text:style-name="P26"><text:span text:style-name="T21">En otros idiomas necesitas aprender 2000 palabras para alcanzar un conocimiento básico (80%). En esperanto solo se necesita memorizar 467 morfemas para entender el 95% del esperanto.</text:span></text:p>
              </text:list-item>
              <text:list-item>
                <text:p text:style-name="P26"><text:span text:style-name="T21">Hablado por más de 2 millones de personas en todo el mundo (más de 120 países, principalmente en Europa Central, Europa del Este, Brasil, China y Asia del Este)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3.599cm" svg:height="1.737cm" svg:x="1.401cm" svg:y="0.628cm" presentation:class="title" presentation:user-transformed="true">
          <draw:text-box>
            <text:p text:style-name="P6"><text:span text:style-name="T5"><text:s/>¿Por qué aprender Esperanto?</text:span></text:p>
          </draw:text-box>
        </draw:frame>
        <draw:frame presentation:style-name="pr7" draw:text-style-name="P16" draw:layer="layout" svg:width="25.199cm" svg:height="11.5cm" svg:x="1.401cm" svg:y="3cm" presentation:class="subtitle" presentation:user-transformed="true">
          <draw:text-box>
            <text:list text:style-name="L1">
              <text:list-item>
                <text:p text:style-name="P15"><text:span text:style-name="T23">Cultura propia: Literatura, poesía, teatro, música, películas, periódicos, revistas y emisoras de radio. Se calcula que el número de libros editados en esperanto es superior a los 30.000 y se publican periódicamente más de 100 revistas.</text:span></text:p>
              </text:list-item>
              <text:list-item>
                <text:p text:style-name="P28"><text:span text:style-name="T23">Internet: <text:s/>Traductor de Google, Facebook, Wikipedia (385.980 <text:s text:c="4"/>artículos en esperanto), Duolingo. Desde 2013 todos los teléfonos con Android tienen el teclado de esperanto preinstalado.</text:span></text:p>
              </text:list-item>
              <text:list-item>
                <text:p text:style-name="P26"><text:span text:style-name="T23">Más facilidad para aprender otros idiomas: Tiene muchas palabras fáciles de reconocer similares a inglés, francés, español, italiano y alemán.</text:span></text:p>
              </text:list-item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Predeterminado" presentation:presentation-page-layout-name="AL1T0">
        <office:forms form:automatic-focus="false" form:apply-design-mode="false"/>
        <draw:frame presentation:style-name="pr9" draw:text-style-name="P30" draw:layer="layout" svg:width="22.599cm" svg:height="1.872cm" svg:x="1.401cm" svg:y="0.628cm" presentation:class="title" presentation:user-transformed="true">
          <draw:text-box>
            <text:list text:style-name="L3">
              <text:list-header>
                <text:p text:style-name="P29"><text:span text:style-name="T24">Pasporta Servo</text:span></text:p>
              </text:list-header>
            </text:list>
          </draw:text-box>
        </draw:frame>
        <draw:frame presentation:style-name="pr10" draw:text-style-name="P33" draw:layer="layout" svg:width="25.199cm" svg:height="11.5cm" svg:x="1.401cm" svg:y="3cm" presentation:class="subtitle" presentation:user-transformed="true">
          <draw:text-box>
            <text:list text:style-name="L3">
              <text:list-item>
                <text:p text:style-name="P31"><text:span text:style-name="T25">Servicio de alojamiento internacional en Esperanto.</text:span></text:p>
              </text:list-item>
              <text:list-item>
                <text:p text:style-name="P31"><text:span text:style-name="T26">Alojamiento gratis ofrecido por 2.450 hospedadores, en 1782 ciudades diferentes, de 121 países. </text:span></text:p>
              </text:list-item>
              <text:list-item>
                <text:p text:style-name="P31"><text:span text:style-name="T26">Algunos hablantes de Esperanto usan esta red para viajar a menor costo. </text:span></text:p>
              </text:list-item>
              <text:list-item>
                <text:p text:style-name="P31"><text:span text:style-name="T26">Otros lo usan para conocer gente interesante, de todo el mundo, alojándolos en su hogar. </text:span></text:p>
                <text:p text:style-name="P32"><text:span text:style-name="T27"/></text:p>
              </text:list-item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Predeterminado" presentation:presentation-page-layout-name="AL1T0">
        <office:forms form:automatic-focus="false" form:apply-design-mode="false"/>
        <draw:frame presentation:style-name="pr11" draw:text-style-name="P33" draw:layer="layout" svg:width="25.199cm" svg:height="12.565cm" svg:x="1.401cm" svg:y="2.468cm" presentation:class="subtitle" presentation:user-transformed="true">
          <draw:text-box>
            <text:list text:style-name="L3">
              <text:list-header>
                <text:p text:style-name="P31"><text:span text:style-name="T28"/></text:p>
              </text:list-header>
              <text:list-item>
                <text:p text:style-name="P31"><text:span text:style-name="T26">Los anfitriones indican las condiciones, por ejemplo, sobre la prohibición de fumar, el número de huéspedes o las pernoctaciones, y pueden comentar sobre sus intereses, preferencias, accesibilidad, etc.</text:span></text:p>
              </text:list-item>
              <text:list-item>
                <text:p text:style-name="P31"><text:span text:style-name="T26">Para ello, tanto los huéspedes como los anfitriones solo necesitan saber Esperanto. </text:span></text:p>
              </text:list-item>
              <text:list-item>
                <text:p text:style-name="P31"><text:span text:style-name="T26">A menudo, los anfitriones ayudan a los huéspedes con el transporte, a familiarizarse con el lugar, etc.</text:span></text:p>
              </text:list-item>
              <text:list-item>
                <text:p text:style-name="P32"><text:span text:style-name="T26"><text:s/></text:span><text:span text:style-name="T29"><text:a xlink:href="http://www.pasportaservo.org/" xlink:type="simple">www.pasportaservo.org</text:a></text:span></text:p>
                <text:p text:style-name="P31"><text:span text:style-name="T26"/></text:p>
              </text:list-item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" draw:text-style-name="P30" draw:layer="layout" svg:width="22.599cm" svg:height="1.872cm" svg:x="1.402cm" svg:y="0.628cm" presentation:class="title" presentation:user-transformed="true">
          <draw:text-box>
            <text:list text:style-name="L3">
              <text:list-header>
                <text:p text:style-name="P29"><text:span text:style-name="T24">Pasporta Servo</text:span></text:p>
              </text:list-header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Predeterminado" presentation:presentation-page-layout-name="AL1T0">
        <office:forms form:automatic-focus="false" form:apply-design-mode="false"/>
        <draw:frame presentation:style-name="pr1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7" draw:text-style-name="P37" draw:layer="layout" svg:width="25.21cm" svg:height="11.365cm" svg:x="1.389cm" svg:y="4cm">
          <draw:text-box>
            <text:list text:style-name="L4">
              <text:list-item>
                <text:p text:style-name="P12"><text:span text:style-name="T31"><text:s text:c="3"/>El Esperanto solo posee el </text:span><text:span text:style-name="T32">artículo determinado </text:span><text:span text:style-name="T33">la</text:span><text:span text:style-name="T31">, igual para todos los géneros, números y casos. Carece de artículo indeterminado.</text:span></text:p>
                <text:p text:style-name="P12"><text:span text:style-name="T31"/></text:p>
              </text:list-item>
              <text:list-item>
                <text:p text:style-name="P12"><text:span text:style-name="T31"><text:s text:c="3"/>El </text:span><text:span text:style-name="T32">nombre sustantivo</text:span><text:span text:style-name="T31"> termina en </text:span><text:span text:style-name="T34">-o</text:span><text:span text:style-name="T31">. Para formar el plural se añade una </text:span><text:span text:style-name="T35">-j</text:span><text:span text:style-name="T31"> al singular. </text:span></text:p>
                <text:p text:style-name="P12"><text:span text:style-name="T31">La lengua solo tiene dos casos: nominativo y acusativo. El último se forma añadiendo una </text:span><text:span text:style-name="T35">-</text:span><text:span text:style-name="T34">n</text:span><text:span text:style-name="T31"> al nominativo. </text:span></text:p>
                <text:p text:style-name="P12"><text:span text:style-name="T31">Los demás casos se forman con preposiciones: el </text:span><text:span text:style-name="T36"><text:a xlink:href="https://es.wikipedia.org/wiki/Caso_genitivo" xlink:type="simple">genitivo</text:a></text:span><text:span text:style-name="T31"><text:s/>con </text:span><text:span text:style-name="T37">de</text:span><text:span text:style-name="T31"> </text:span><text:span text:style-name="T38">(de)</text:span><text:span text:style-name="T31">, el </text:span><text:span text:style-name="T36"><text:a xlink:href="https://es.wikipedia.org/wiki/Dativo" xlink:type="simple">dativo</text:a></text:span><text:span text:style-name="T31"><text:s/>con </text:span><text:span text:style-name="T34">al</text:span><text:span text:style-name="T31"> </text:span><text:span text:style-name="T38">(a)</text:span><text:span text:style-name="T31">, el </text:span><text:span text:style-name="T36"><text:a xlink:href="https://es.wikipedia.org/wiki/Ablativo_(gramática)" xlink:type="simple">ablativo</text:a></text:span><text:span text:style-name="T31"><text:s/>con </text:span><text:span text:style-name="T34">per</text:span><text:span text:style-name="T31"> </text:span><text:span text:style-name="T38">(por)</text:span><text:span text:style-name="T31"> o con otras preposiciones, según el sentido.</text:span></text:p>
                <text:p text:style-name="P36"><text:span text:style-name="T39"/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Predeterminado" presentation:presentation-page-layout-name="AL1T0">
        <office:forms form:automatic-focus="false" form:apply-design-mode="false"/>
        <draw:frame presentation:style-name="pr1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8" draw:text-style-name="P41" draw:layer="layout" svg:width="25.21cm" svg:height="12cm" svg:x="1.389cm" svg:y="3cm">
          <draw:text-box>
            <text:list text:style-name="L5">
              <text:list-item>
                <text:p text:style-name="P39"><text:span text:style-name="T40"><text:s text:c="2"/>El </text:span><text:span text:style-name="T41">adjetivo</text:span><text:span text:style-name="T40"> termina en </text:span><text:span text:style-name="T42">-a</text:span><text:span text:style-name="T40">. Sus casos y números se forman como en los sustantivos. </text:span></text:p>
                <text:p text:style-name="P39"><text:span text:style-name="T40">El grado comparativo se forma, adjetivo con la palabra </text:span><text:span text:style-name="T42">pli</text:span><text:span text:style-name="T40"> </text:span><text:span text:style-name="T43">(más)</text:span><text:span text:style-name="T40"> y el superlativo con la palabra </text:span><text:span text:style-name="T44">plej</text:span><text:span text:style-name="T40"> </text:span><text:span text:style-name="T43">(el más)</text:span><text:span text:style-name="T40">. </text:span></text:p>
                <text:p text:style-name="P39"><text:span text:style-name="T40">El «que» del comparativo se traduce por </text:span><text:span text:style-name="T44">ol</text:span><text:span text:style-name="T40">, y el «de» del superlativo por </text:span><text:span text:style-name="T44">el</text:span><text:span text:style-name="T40">.</text:span></text:p>
              </text:list-item>
              <text:list-item>
                <text:p text:style-name="P40"><text:span text:style-name="T40"><text:s text:c="2"/>El </text:span><text:span text:style-name="T45">verbo</text:span><text:span text:style-name="T40"> es invariable en las personas y en los números. El presente termina en </text:span><text:span text:style-name="T42">-as</text:span><text:span text:style-name="T40">, el pasado en </text:span><text:span text:style-name="T42">-is</text:span><text:span text:style-name="T40">, el futuro en </text:span><text:span text:style-name="T42">-os</text:span><text:span text:style-name="T40">, el condicional en </text:span><text:span text:style-name="T42">-us</text:span><text:span text:style-name="T40">, el imperativo en </text:span><text:span text:style-name="T42">-u</text:span><text:span text:style-name="T40"> y el infinitivo en </text:span><text:span text:style-name="T42">-i</text:span><text:span text:style-name="T40">. </text:span></text:p>
                <text:p text:style-name="P40"><text:span text:style-name="T40">Los participios activos, <text:s/>en </text:span><text:span text:style-name="T42">-ant</text:span><text:span text:style-name="T40"> el presente, <text:s/>en </text:span><text:span text:style-name="T42">-int</text:span><text:span text:style-name="T40"> el pasado <text:s/>y <text:s/>en <text:s/></text:span><text:span text:style-name="T42">-ont</text:span><text:span text:style-name="T45"> </text:span><text:span text:style-name="T40">el futuro. <text:s/></text:span></text:p>
                <text:p text:style-name="P40"><text:span text:style-name="T40">Los participios pasivos, en </text:span><text:span text:style-name="T42">-at</text:span><text:span text:style-name="T45"> </text:span><text:span text:style-name="T40">el presente, en</text:span><text:span text:style-name="T45"> </text:span><text:span text:style-name="T42">-it</text:span><text:span text:style-name="T40"> el pasado y en </text:span><text:span text:style-name="T42">-ot</text:span><text:span text:style-name="T40"> el futuro. </text:span></text:p>
                <text:p text:style-name="P40"><text:span text:style-name="T40">La voz pasiva se forma con el verbo </text:span><text:span text:style-name="T42">esti</text:span><text:span text:style-name="T40"> (ser) y el participio pasivo del verbo</text:span><text:span text:style-name="T31"> que se conjuga. El «de» o el «por» del ablativo agente se traducen por </text:span><text:span text:style-name="T35">de</text:span><text:span text:style-name="T31">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Predeterminado" presentation:presentation-page-layout-name="AL1T0">
        <office:forms form:automatic-focus="false" form:apply-design-mode="false"/>
        <draw:frame presentation:style-name="pr1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9" draw:text-style-name="P42" draw:layer="layout" svg:width="25.21cm" svg:height="11.5cm" svg:x="1.389cm" svg:y="3cm">
          <draw:text-box>
            <text:list text:style-name="L6">
              <text:list-item>
                <text:p text:style-name="P40"><text:span text:style-name="T40"><text:s text:c="2"/>Los </text:span><text:span text:style-name="T41">pronombres personales</text:span><text:span text:style-name="T40"> son: </text:span><text:span text:style-name="T44">mi</text:span><text:span text:style-name="T40"> </text:span><text:span text:style-name="T43">(yo)</text:span><text:span text:style-name="T40">, </text:span><text:span text:style-name="T44">vi</text:span><text:span text:style-name="T40"> </text:span><text:span text:style-name="T43">(tú, Ud, Uds, vosotros, vosotras)</text:span><text:span text:style-name="T40">, </text:span><text:span text:style-name="T44">li</text:span><text:span text:style-name="T40"> </text:span><text:span text:style-name="T43">(él)</text:span><text:span text:style-name="T40">, </text:span><text:span text:style-name="T44">ŝi</text:span><text:span text:style-name="T40"> </text:span><text:span text:style-name="T43">(ella)</text:span><text:span text:style-name="T40">, </text:span><text:span text:style-name="T44">ĝi</text:span><text:span text:style-name="T40"> </text:span><text:span text:style-name="T43">(él, ella, ello, para animales o cosas)</text:span><text:span text:style-name="T40">, </text:span><text:span text:style-name="T44">si</text:span><text:span text:style-name="T40"> </text:span><text:span text:style-name="T43">(se, si, reflexivo)</text:span><text:span text:style-name="T40">, </text:span><text:span text:style-name="T44">ni</text:span><text:span text:style-name="T40"> </text:span><text:span text:style-name="T43">(nosotros, nosotras)</text:span><text:span text:style-name="T40">, </text:span><text:span text:style-name="T44">ili</text:span><text:span text:style-name="T46"> </text:span><text:span text:style-name="T43">(ellos, ellas)</text:span><text:span text:style-name="T40">, </text:span><text:span text:style-name="T44">oni</text:span><text:span text:style-name="T46"> </text:span><text:span text:style-name="T43">(se, uno)</text:span><text:span text:style-name="T40">. </text:span></text:p>
                <text:p text:style-name="P40"><text:span text:style-name="T40">Añadiéndoles la terminación </text:span><text:span text:style-name="T42">-a</text:span><text:span text:style-name="T40"> del adjetivo se forman los adjetivos o pronombres </text:span><text:span text:style-name="T41">posesivos</text:span><text:span text:style-name="T40">. Los pronombres se declinan como sustantivos.</text:span></text:p>
              </text:list-item>
              <text:list-item>
                <text:p text:style-name="P40"><text:span text:style-name="T40"><text:s text:c="2"/>Los adjetivos </text:span><text:span text:style-name="T41">numerales cardinales</text:span><text:span text:style-name="T40"> son invariables: </text:span><text:span text:style-name="T44">unu</text:span><text:span text:style-name="T40"> (1), </text:span><text:span text:style-name="T44">du</text:span><text:span text:style-name="T40"> (2), </text:span><text:span text:style-name="T44">tri</text:span><text:span text:style-name="T40"> (3), </text:span><text:span text:style-name="T44">kvar</text:span><text:span text:style-name="T40"> (4), </text:span><text:span text:style-name="T44">kvin</text:span><text:span text:style-name="T40"> (5), </text:span><text:span text:style-name="T44">ses</text:span><text:span text:style-name="T40"> (6), </text:span><text:span text:style-name="T44">sep</text:span><text:span text:style-name="T40"> (7), </text:span><text:span text:style-name="T44">ok</text:span><text:span text:style-name="T40"> (8), </text:span><text:span text:style-name="T44">naŭ</text:span><text:span text:style-name="T40"> (9), </text:span><text:span text:style-name="T44">dek</text:span><text:span text:style-name="T40"> (10), </text:span><text:span text:style-name="T44">cent</text:span><text:span text:style-name="T40"> (100), </text:span><text:span text:style-name="T44">mil</text:span><text:span text:style-name="T40"> (1000). </text:span></text:p>
                <text:p text:style-name="P40"><text:span text:style-name="T40">Las decenas y centenas se forman por la simple reunión de los mencionados numerales. </text:span></text:p>
                <text:p text:style-name="P40"><text:span text:style-name="T40">A los adjetivos numerales cardinales se añade: la terminación </text:span><text:span text:style-name="T42">-a</text:span><text:span text:style-name="T40"> del adjetivo, para formar los </text:span><text:span text:style-name="T43">numerales ordinales</text:span><text:span text:style-name="T40">; </text:span><text:span text:style-name="T42">-</text:span><text:span text:style-name="T44">obl</text:span><text:span text:style-name="T46"> </text:span><text:span text:style-name="T40">para los </text:span><text:span text:style-name="T43">múltiplos</text:span><text:span text:style-name="T40">; </text:span><text:span text:style-name="T42">-</text:span><text:span text:style-name="T44">on</text:span><text:span text:style-name="T40"> para los </text:span><text:span text:style-name="T43">fraccionarios</text:span><text:span text:style-name="T40">; </text:span><text:span text:style-name="T42">-</text:span><text:span text:style-name="T44">op</text:span><text:span text:style-name="T40"> para los </text:span><text:span text:style-name="T43">colectivos</text:span><text:span text:style-name="T40">. </text:span><text:span text:style-name="T44">Po</text:span><text:span text:style-name="T40"> antes de los cardinales forma los </text:span><text:span text:style-name="T43">distributivos</text:span><text:span text:style-name="T40">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Predeterminado" presentation:presentation-page-layout-name="AL1T0">
        <office:forms form:automatic-focus="false" form:apply-design-mode="false"/>
        <draw:frame presentation:style-name="pr1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0" draw:text-style-name="P42" draw:layer="layout" svg:width="25.21cm" svg:height="11.5cm" svg:x="1.389cm" svg:y="3cm">
          <draw:text-box>
            <text:list text:style-name="L7">
              <text:list-item>
                <text:p text:style-name="P40"><text:span text:style-name="T40"><text:s text:c="2"/>El </text:span><text:span text:style-name="T41">adverbio</text:span><text:span text:style-name="T40"> termina en </text:span><text:span text:style-name="T42">-</text:span><text:span text:style-name="T44">e</text:span><text:span text:style-name="T40">. Sus grados de comparación se forman como los del adjetivo.</text:span></text:p>
              </text:list-item>
              <text:list-item>
                <text:p text:style-name="P40"><text:span text:style-name="T40"><text:s text:c="2"/>Todas las </text:span><text:span text:style-name="T41">preposiciones</text:span><text:span text:style-name="T40"> rigen, por sí mismas, el </text:span><text:span text:style-name="T41">nominativo</text:span><text:span text:style-name="T40">.</text:span></text:p>
              </text:list-item>
              <text:list-item>
                <text:p text:style-name="P40"><text:span text:style-name="T40"><text:s text:c="2"/>Toda palabra se </text:span><text:span text:style-name="T47">pronuncia</text:span><text:span text:style-name="T40"> del mismo modo como se escribe.</text:span></text:p>
              </text:list-item>
              <text:list-item>
                <text:p text:style-name="P40"><text:span text:style-name="T40"><text:s/>El </text:span><text:span text:style-name="T47">acento</text:span><text:span text:style-name="T40"> tónico cae siempre sobre la penúltima sílaba.</text:span></text:p>
              </text:list-item>
              <text:list-item>
                <text:p text:style-name="P40"><text:span text:style-name="T40"><text:s/>Las palabras </text:span><text:span text:style-name="T47">compuestas</text:span><text:span text:style-name="T40"> se forman por la simple reunión de los elementos que las forman. </text:span></text:p>
                <text:p text:style-name="P40"><text:span text:style-name="T40">En ellas la palabra fundamental va siempre al final. </text:span></text:p>
                <text:p text:style-name="P40"><text:span text:style-name="T40">Los afijos y terminaciones se consideran como palabras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Predeterminado" presentation:presentation-page-layout-name="AL1T0">
        <office:forms form:automatic-focus="false" form:apply-design-mode="false"/>
        <draw:frame presentation:style-name="pr1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1" draw:text-style-name="P42" draw:layer="layout" svg:width="25.21cm" svg:height="11.667cm" svg:x="1.389cm" svg:y="3cm">
          <draw:text-box>
            <text:list text:style-name="L8">
              <text:list-item>
                <text:p text:style-name="P40"><text:span text:style-name="T40"><text:s/>Si en la frase ya hay una palabra </text:span><text:span text:style-name="T47">negativa</text:span><text:span text:style-name="T40"> se suprime el adverbio </text:span><text:span text:style-name="T44">ne</text:span><text:span text:style-name="T40"> </text:span><text:span text:style-name="T43">(no)</text:span><text:span text:style-name="T40">.</text:span></text:p>
              </text:list-item>
              <text:list-item>
                <text:p text:style-name="P40"><text:span text:style-name="T40"><text:s/>La palabra que indica el </text:span><text:span text:style-name="T45">lugar</text:span><text:span text:style-name="T40"> a donde se va, lleva la terminación del acusativo.</text:span></text:p>
              </text:list-item>
              <text:list-item>
                <text:p text:style-name="P40"><text:span text:style-name="T40"><text:s/>Toda </text:span><text:span text:style-name="T45">preposición</text:span><text:span text:style-name="T40"> tiene, en esperanto, un sentido invariable y bien determinado, que fija su empleo. </text:span></text:p>
                <text:p text:style-name="P40"><text:span text:style-name="T40">No obstante, cuando el sentido que queremos expresar no indica con toda claridad qué preposición debemos emplear, usaremos la preposición </text:span><text:span text:style-name="T42">je</text:span><text:span text:style-name="T40">, que no tiene significado propio. </text:span></text:p>
                <text:p text:style-name="P40"><text:span text:style-name="T40">Esta regla no daña a la claridad, pues en tales casos, todas las lenguas emplean cualquier preposición, sin más norma que la costumbre. </text:span></text:p>
                <text:p text:style-name="P40"><text:span text:style-name="T40">En vez de </text:span><text:span text:style-name="T42">je</text:span><text:span text:style-name="T40"> se puede emplear también el acusativo, si no crea ambigüedad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Predeterminado" presentation:presentation-page-layout-name="AL1T0">
        <office:forms form:automatic-focus="false" form:apply-design-mode="false"/>
        <draw:frame presentation:style-name="pr18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16 reglas del Esperan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2" draw:text-style-name="P42" draw:layer="layout" svg:width="25.21cm" svg:height="11.5cm" svg:x="1.389cm" svg:y="3cm">
          <draw:text-box>
            <text:list text:style-name="L9">
              <text:list-item>
                <text:p text:style-name="P40"><text:span text:style-name="T40"><text:s/>Las palabras «</text:span><text:span text:style-name="T45">extranjeras</text:span><text:span text:style-name="T40">», o sea las que la mayoría de las lenguas han sacado de un mismo origen, no sufren alteración al pasar al Esperanto, pero adoptan su ortografía y sus terminaciones. </text:span></text:p>
                <text:p text:style-name="P40"><text:span text:style-name="T40">Sin embargo, de las distintas palabras derivadas de una misma raíz, es preferible emplear inalterada solamente la palabra fundamental, y formar las demás según las reglas del esperanto.</text:span></text:p>
              </text:list-item>
            </text:list>
            <text:list text:style-name="L8">
              <text:list-item>
                <text:p text:style-name="P40"><text:span text:style-name="T40"><text:s/>Las terminaciones </text:span><text:span text:style-name="T42">-a</text:span><text:span text:style-name="T40"> del artículo y </text:span><text:span text:style-name="T42">-o</text:span><text:span text:style-name="T40"> del sustantivo en singular pueden suprimirse, sustituyéndolas con un apóstrofo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Predeterminado" presentation:presentation-page-layout-name="AL1T0">
        <office:forms form:automatic-focus="false" form:apply-design-mode="false"/>
        <draw:frame presentation:style-name="pr5" draw:text-style-name="P6" draw:layer="layout" svg:width="25.099cm" svg:height="1.737cm" svg:x="1.401cm" svg:y="0.628cm" presentation:class="title" presentation:user-transformed="true">
          <draw:text-box>
            <text:p text:style-name="P6"><text:span text:style-name="T48">El </text:span><text:span text:style-name="T5">alfabeto</text:span></text:p>
          </draw:text-box>
        </draw:frame>
        <draw:frame presentation:style-name="pr19" draw:text-style-name="P16" draw:layer="layout" svg:width="25.199cm" svg:height="11.5cm" svg:x="1.401cm" svg:y="3cm" presentation:class="subtitle" presentation:user-transformed="true">
          <draw:text-box>
            <text:list text:style-name="L3">
              <text:list-header>
                <text:p text:style-name="P15"><text:span text:style-name="T49">A B C Ĉ D E F G Ĝ H Ĥ I J Ĵ</text:span></text:p>
                <text:p text:style-name="P15"><text:span text:style-name="T49">K L M N O P R S Ŝ T U Ŭ V Z</text:span></text:p>
              </text:list-header>
              <text:list-item>
                <text:p text:style-name="P32"><text:span text:style-name="T20">28 letras. Como el español menos Ñ, Q, W, X, Y, añadiendo Ĉ, Ĝ, Ĥ, Ĵ, Ŝ, Ŭ.</text:span></text:p>
              </text:list-item>
              <text:list-item>
                <text:p text:style-name="P32"><text:span text:style-name="T20">No hay letras dobles ni mudas.</text:span></text:p>
              </text:list-item>
              <text:list-item>
                <text:p text:style-name="P32"><text:span text:style-name="T20">Las letras "J" y "Ŭ" se consideran semivocales y sirven para formar diptongos.</text:span></text:p>
              </text:list-item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9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onunciación</text:span></text:p>
          </draw:text-box>
        </draw:frame>
        <draw:frame presentation:style-name="pr20" draw:text-style-name="P44" draw:layer="layout" svg:width="25.199cm" svg:height="11.5cm" svg:x="1.401cm" svg:y="3cm" presentation:class="subtitle" presentation:user-transformed="true">
          <draw:text-box>
            <text:list text:style-name="L3">
              <text:list-item>
                <text:p text:style-name="P43"><text:span text:style-name="T50">Muy fácil. Todas la</text:span><text:span text:style-name="T51">s letras se pronuncia</text:span><text:span text:style-name="T50">n</text:span><text:span text:style-name="T51"> siempre de la misma manera. </text:span></text:p>
              </text:list-item>
              <text:list-item>
                <text:p text:style-name="P32"><text:span text:style-name="T50">Como en español no hay vocales abiertas ni cerradas, ni largas, ni cortas.</text:span></text:p>
              </text:list-item>
              <text:list-item>
                <text:p text:style-name="P32"><text:span text:style-name="T50">Todas las palabras son llanas. El acento tónico recae siempre sobre la penúltima sílaba. </text:span></text:p>
              </text:list-item>
              <text:list-item>
                <text:p text:style-name="P32"><text:span text:style-name="T50">Para saber de cuantas sílabas se compone una palabra basta con contar sus vocales. </text:span></text:p>
              </text:list-item>
              <text:list-item>
                <text:p text:style-name="P32"><text:span text:style-name="T50">Cada vocal forma una sílaba. </text:span></text:p>
              </text:list-item>
              <text:list-item>
                <text:p text:style-name="P32"><text:span text:style-name="T50">No hay acento gráfico.</text:span></text:p>
              </text:list-item>
              <text:list-item>
                <text:p text:style-name="P32"><text:span text:style-name="T51">Ejemplos:</text:span><text:span text:style-name="T52"> </text:span><text:span text:style-name="T53">v</text:span><text:span text:style-name="T54">o</text:span><text:span text:style-name="T53">jo, kant</text:span><text:span text:style-name="T54">a</text:span><text:span text:style-name="T53">do, </text:span><text:span text:style-name="T54">a</text:span><text:span text:style-name="T53">pud, histor</text:span><text:span text:style-name="T54">i</text:span><text:span text:style-name="T53">o, </text:span><text:span text:style-name="T54">a</text:span><text:span text:style-name="T55">ŭ</text:span><text:span text:style-name="T53">di, il</text:span><text:span text:style-name="T54">i</text:span><text:span text:style-name="T53">a,</text:span></text:p>
              </text:list-item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0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onunciación</text:span></text:p>
          </draw:text-box>
        </draw:frame>
        <draw:frame presentation:style-name="pr21" draw:text-style-name="P45" draw:layer="layout" svg:width="25.199cm" svg:height="11.5cm" svg:x="1.401cm" svg:y="3cm" presentation:class="subtitle" presentation:user-transformed="true">
          <draw:text-box>
            <text:list text:style-name="L1">
              <text:list-item>
                <text:p text:style-name="P8"><text:span text:style-name="T56"><text:s/></text:span><text:span text:style-name="T57">Letras con el mismo sonido que en español:</text:span></text:p>
                <text:p text:style-name="P8"><text:span text:style-name="T57"/></text:p>
              </text:list-item>
            </text:list>
            <text:p text:style-name="P8"><text:span text:style-name="T57"><text:tab/></text:span><text:span text:style-name="T57"><text:tab/></text:span><text:span text:style-name="T57">Esperanto:</text:span><text:span text:style-name="T56"><text:tab/></text:span><text:span text:style-name="T56"><text:tab/></text:span></text:p>
            <text:p text:style-name="P8"><text:span text:style-name="T58"/></text:p>
            <text:p text:style-name="P8"><text:span text:style-name="T58"><text:s text:c="11"/>A</text:span><text:span text:style-name="T58"><text:tab/></text:span><text:span text:style-name="T58">B</text:span><text:span text:style-name="T58"><text:tab/></text:span><text:span text:style-name="T58">D</text:span><text:span text:style-name="T58"><text:tab/></text:span><text:span text:style-name="T58">E</text:span><text:span text:style-name="T58"><text:tab/></text:span><text:span text:style-name="T58">F</text:span><text:span text:style-name="T58"><text:tab/></text:span><text:span text:style-name="T58">I</text:span><text:span text:style-name="T58"><text:tab/></text:span><text:span text:style-name="T58">K</text:span><text:span text:style-name="T58"><text:tab/></text:span><text:span text:style-name="T58">L</text:span><text:span text:style-name="T58"><text:tab/></text:span><text:span text:style-name="T58">M</text:span><text:span text:style-name="T58"><text:tab/></text:span><text:span text:style-name="T58">N</text:span><text:span text:style-name="T58"><text:tab/></text:span><text:span text:style-name="T58">O</text:span><text:span text:style-name="T58"><text:tab/></text:span><text:span text:style-name="T58">P</text:span><text:span text:style-name="T58"><text:tab/></text:span><text:span text:style-name="T58">S</text:span><text:span text:style-name="T58"><text:tab/></text:span><text:span text:style-name="T58">T</text:span><text:span text:style-name="T58"><text:tab/></text:span><text:span text:style-name="T58">U</text:span><text:span text:style-name="T58"><text:tab/></text:span><text:span text:style-name="T58">V</text:span><text:span text:style-name="T58"><text:tab/></text:span><text:span text:style-name="T58">Z</text:span></text:p>
            <text:p text:style-name="P8"><text:span text:style-name="T56"/></text:p>
            <text:p text:style-name="P8"><text:span text:style-name="T56"><text:tab/></text:span><text:span text:style-name="T56"><text:tab/></text:span><text:span text:style-name="T57">suena como:</text:span><text:span text:style-name="T57"><text:tab/></text:span></text:p>
            <text:p text:style-name="P8"><text:span text:style-name="T56"/></text:p>
            <text:p text:style-name="P8"><text:span text:style-name="T56"><text:s text:c="11"/></text:span><text:span text:style-name="T59">a</text:span><text:span text:style-name="T59"><text:tab/></text:span><text:span text:style-name="T59">b</text:span><text:span text:style-name="T59"><text:tab/></text:span><text:span text:style-name="T59">d</text:span><text:span text:style-name="T59"><text:tab/></text:span><text:span text:style-name="T59">e</text:span><text:span text:style-name="T59"><text:tab/></text:span><text:span text:style-name="T59">f</text:span><text:span text:style-name="T59"><text:tab/></text:span><text:span text:style-name="T59">i</text:span><text:span text:style-name="T59"><text:tab/></text:span><text:span text:style-name="T59">k</text:span><text:span text:style-name="T59"><text:tab/></text:span><text:span text:style-name="T59">l</text:span><text:span text:style-name="T59"><text:tab/></text:span><text:span text:style-name="T59">m</text:span><text:span text:style-name="T59"><text:tab/></text:span><text:span text:style-name="T59">n</text:span><text:span text:style-name="T59"><text:tab/></text:span><text:span text:style-name="T59">o</text:span><text:span text:style-name="T59"><text:tab/></text:span><text:span text:style-name="T59">p</text:span><text:span text:style-name="T59"><text:tab/></text:span><text:span text:style-name="T59">s</text:span><text:span text:style-name="T59"><text:tab/></text:span><text:span text:style-name="T59">t</text:span><text:span text:style-name="T59"><text:tab/></text:span><text:span text:style-name="T59">u</text:span><text:span text:style-name="T59"><text:tab/></text:span><text:span text:style-name="T59">v</text:span><text:span text:style-name="T59"><text:tab/></text:span><text:span text:style-name="T59">z</text:span></text:p>
            <text:list text:continue-numbering="true" text:style-name="L1">
              <text:list-header>
                <text:p text:style-name="P8"><text:span text:style-name="T56"/></text:p>
              </text:list-header>
            </text:list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Predeterminado" presentation:presentation-page-layout-name="AL1T0">
        <office:forms form:automatic-focus="false" form:apply-design-mode="false"/>
        <draw:frame presentation:style-name="pr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onunci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3" draw:text-style-name="P46" draw:layer="layout" svg:width="24.358cm" svg:height="1.119cm" svg:x="1cm" svg:y="2.365cm">
          <draw:text-box>
            <text:list text:style-name="L1">
              <text:list-item>
                <text:p><text:span text:style-name="T56"><text:s/>Letras con un sonido distinto en Esperanto:</text:span></text:p>
              </text:list-item>
            </text:list>
          </draw:text-box>
        </draw:frame>
        <draw:frame draw:style-name="gr14" draw:layer="layout" svg:width="25.037cm" svg:height="11.395cm" svg:x="1.35cm" svg:y="3.565cm">
          <table:table table:template-name="default" table:use-first-row-styles="true" table:use-banding-rows-styles="true">
            <table:table-column table:style-name="co1"/>
            <table:table-column table:style-name="co2"/>
            <table:table-column table:style-name="co3"/>
            <table:table-row table:style-name="ro1" table:default-cell-style-name="ce2">
              <table:table-cell table:style-name="ce1">
                <text:p text:style-name="P47"><text:span text:style-name="T60">Esperanto</text:span></text:p>
              </table:table-cell>
              <table:table-cell>
                <text:list text:style-name="L11">
                  <text:list-header>
                    <text:p text:style-name="P48"><text:span text:style-name="T60">Suena como</text:span></text:p>
                  </text:list-header>
                </text:list>
              </table:table-cell>
              <table:table-cell>
                <text:p text:style-name="P48"><text:span text:style-name="T60">Notas</text:span></text:p>
              </table:table-cell>
            </table:table-row>
            <table:table-row table:style-name="ro2">
              <table:table-cell table:style-name="ce2">
                <text:p text:style-name="P48"><text:span text:style-name="T60">C</text:span><text:span text:style-name="T60"><text:tab/></text:span></text:p>
              </table:table-cell>
              <table:table-cell table:style-name="ce3">
                <text:list text:continue-numbering="true" text:style-name="L11">
                  <text:list-header>
                    <text:p text:style-name="P49"><text:span text:style-name="T61">ts</text:span></text:p>
                  </text:list-header>
                </text:list>
              </table:table-cell>
              <table:table-cell table:style-name="ce4">
                <text:p text:style-name="P50"><text:span text:style-name="T61">como en pizza</text:span></text:p>
              </table:table-cell>
            </table:table-row>
            <table:table-row table:style-name="ro2">
              <table:table-cell table:style-name="ce2">
                <text:p text:style-name="P48"><text:span text:style-name="T60">Ĉ</text:span></text:p>
              </table:table-cell>
              <table:table-cell table:style-name="ce3">
                <text:list text:continue-numbering="true" text:style-name="L11">
                  <text:list-header>
                    <text:p text:style-name="P49"><text:span text:style-name="T61">ch</text:span><text:span text:style-name="T61"><text:tab/></text:span></text:p>
                  </text:list-header>
                </text:list>
              </table:table-cell>
              <table:table-cell table:style-name="ce4">
                <text:p text:style-name="P50"><text:span text:style-name="T61">como en chocolate</text:span></text:p>
              </table:table-cell>
            </table:table-row>
            <table:table-row table:style-name="ro3" table:default-cell-style-name="ce3">
              <table:table-cell table:style-name="ce2">
                <text:p text:style-name="P48"><text:span text:style-name="T60">G</text:span><text:span text:style-name="T60"><text:tab/>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g</text:span></text:p>
                  </text:list-header>
                </text:list>
              </table:table-cell>
              <table:table-cell>
                <text:p text:style-name="P49"><text:span text:style-name="T62">siempre suave, como 'g' en 'gato' o 'gu' en 'guerra</text:span><text:span text:style-name="T61">'</text:span></text:p>
              </table:table-cell>
            </table:table-row>
            <table:table-row table:style-name="ro2" table:default-cell-style-name="ce3">
              <table:table-cell table:style-name="ce2">
                <text:p text:style-name="P48"><text:span text:style-name="T60">Ĝ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dy</text:span></text:p>
                  </text:list-header>
                </text:list>
              </table:table-cell>
              <table:table-cell>
                <text:p text:style-name="P49"><text:span text:style-name="T62">como el conjunto 'dy' en 'adyacente</text:span><text:span text:style-name="T61">'</text:span></text:p>
              </table:table-cell>
            </table:table-row>
            <table:table-row table:style-name="ro2" table:default-cell-style-name="ce3">
              <table:table-cell table:style-name="ce2">
                <text:p text:style-name="P48"><text:span text:style-name="T60">H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j</text:span></text:p>
                  </text:list-header>
                </text:list>
              </table:table-cell>
              <table:table-cell>
                <text:p text:style-name="P49"><text:span text:style-name="T62">como una jota suave ('he</text:span><text:span text:style-name="T61">' en inglés)</text:span></text:p>
              </table:table-cell>
            </table:table-row>
            <table:table-row table:style-name="ro2">
              <table:table-cell table:style-name="ce2">
                <text:p text:style-name="P48"><text:span text:style-name="T60">Ĥ</text:span></text:p>
              </table:table-cell>
              <table:table-cell table:style-name="ce5">
                <text:list text:continue-numbering="true" text:style-name="L11">
                  <text:list-header>
                    <text:p text:style-name="P51"><text:span text:style-name="T61">j</text:span></text:p>
                  </text:list-header>
                </text:list>
              </table:table-cell>
              <table:table-cell table:style-name="ce6">
                <text:p text:style-name="P52"><text:span text:style-name="T62">como una 'j</text:span><text:span text:style-name="T63">' dura</text:span></text:p>
              </table:table-cell>
            </table:table-row>
            <table:table-row table:style-name="ro2" table:default-cell-style-name="ce3">
              <table:table-cell table:style-name="ce2">
                <text:p text:style-name="P48"><text:span text:style-name="T60">J</text:span><text:span text:style-name="T60"><text:tab/>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y</text:span></text:p>
                  </text:list-header>
                </text:list>
              </table:table-cell>
              <table:table-cell>
                <text:p text:style-name="P49"><text:span text:style-name="T62">como la 'y</text:span><text:span text:style-name="T61">' final en 'soy'</text:span></text:p>
              </table:table-cell>
            </table:table-row>
            <table:table-row table:style-name="ro2" table:default-cell-style-name="ce3">
              <table:table-cell table:style-name="ce2">
                <text:p text:style-name="P48"><text:span text:style-name="T60">Ĵ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ll</text:span></text:p>
                  </text:list-header>
                </text:list>
              </table:table-cell>
              <table:table-cell>
                <text:p text:style-name="P49"><text:span text:style-name="T62">como la 'll'</text:span><text:span text:style-name="T61"> en 'llave'</text:span></text:p>
              </table:table-cell>
            </table:table-row>
            <table:table-row table:style-name="ro2" table:default-cell-style-name="ce3">
              <table:table-cell table:style-name="ce1">
                <text:p text:style-name="P47"><text:span text:style-name="T60">R</text:span></text:p>
              </table:table-cell>
              <table:table-cell>
                <text:list text:continue-numbering="true" text:style-name="L11">
                  <text:list-header>
                    <text:p text:style-name="P49"><text:span text:style-name="T61">r</text:span></text:p>
                  </text:list-header>
                </text:list>
              </table:table-cell>
              <table:table-cell>
                <text:p text:style-name="P49"><text:span text:style-name="T61">siempre suave, como 'cara' 'era'</text:span></text:p>
              </table:table-cell>
            </table:table-row>
            <table:table-row table:style-name="ro2">
              <table:table-cell table:style-name="ce2">
                <text:p text:style-name="P48"><text:span text:style-name="T60">Ŝ</text:span><text:span text:style-name="T60"><text:tab/></text:span><text:span text:style-name="T60"><text:tab/></text:span></text:p>
              </table:table-cell>
              <table:table-cell table:style-name="ce3">
                <text:list text:continue-numbering="true" text:style-name="L11">
                  <text:list-header>
                    <text:p text:style-name="P49"><text:span text:style-name="T61">sh</text:span></text:p>
                  </text:list-header>
                </text:list>
              </table:table-cell>
              <table:table-cell table:style-name="ce4">
                <text:p text:style-name="P50"><text:span text:style-name="T61">como para pedir silencio</text:span></text:p>
              </table:table-cell>
            </table:table-row>
            <table:table-row table:style-name="ro2">
              <table:table-cell table:style-name="ce2">
                <text:p text:style-name="P48"><text:span text:style-name="T60">Ŭ</text:span></text:p>
              </table:table-cell>
              <table:table-cell table:style-name="ce3">
                <text:list text:continue-numbering="true" text:style-name="L11">
                  <text:list-header>
                    <text:p text:style-name="P49"><text:span text:style-name="T61">u</text:span></text:p>
                  </text:list-header>
                </text:list>
              </table:table-cell>
              <table:table-cell table:style-name="ce4">
                <text:p text:style-name="P51"><text:span text:style-name="T64">semivocal para diptongos (</text:span><text:span text:style-name="T65">a</text:span><text:span text:style-name="T66">ŭ</text:span><text:span text:style-name="T67">di, </text:span><text:span text:style-name="T65">a</text:span><text:span text:style-name="T66">ŭ</text:span><text:span text:style-name="T67">to</text:span><text:span text:style-name="T68">)</text:span></text:p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2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Estructura de las palabras</text:span></text:p>
          </draw:text-box>
        </draw:frame>
        <draw:frame presentation:style-name="pr21" draw:text-style-name="P16" draw:layer="layout" svg:width="25.199cm" svg:height="11.5cm" svg:x="1.401cm" svg:y="3cm" presentation:class="subtitle" presentation:user-transformed="true">
          <draw:text-box>
            <text:list text:style-name="L1">
              <text:list-item>
                <text:p text:style-name="P53"><text:span text:style-name="T69">Generalmente las palabras estan formadas por una raíz y una terminación, aunque además pueden incluir uno o varios prefijos, más de una raíz, uno o varios sufijos, y las letras "j" y "n" despues de la terminación.</text:span><text:span text:style-name="T70"> </text:span></text:p>
              </text:list-item>
            </text:list>
            <text:p text:style-name="P53"><text:span text:style-name="T71"/></text:p>
            <text:p text:style-name="P54"><text:span text:style-name="T71">raíz</text:span><text:span text:style-name="T72"> + </text:span><text:span text:style-name="T71">terminación <text:s text:c="9"/>man</text:span><text:span text:style-name="T72"> +</text:span><text:span text:style-name="T71"> o <text:s/></text:span><text:span text:style-name="T72">(mano)</text:span></text:p>
            <text:p text:style-name="P54"><text:span text:style-name="T70"/></text:p>
            <text:p text:style-name="P54"><text:span text:style-name="T72">(</text:span><text:span text:style-name="T73">prefijo</text:span><text:span text:style-name="T72">) (prefijo) (raíz) </text:span><text:span text:style-name="T71">raíz</text:span><text:span text:style-name="T72"> (sufijo) (</text:span><text:span text:style-name="T74">sufijo) </text:span><text:span text:style-name="T75">terminación </text:span><text:span text:style-name="T74">(j) (n)</text:span></text:p>
            <text:p text:style-name="P54"><text:span text:style-name="T74"/></text:p>
            <text:p text:style-name="P54"><text:span text:style-name="T74">mal + </text:span><text:span text:style-name="T75">san</text:span><text:span text:style-name="T74"> + ul + ej + </text:span><text:span text:style-name="T75">o</text:span><text:span text:style-name="T74"> <text:s text:c="2"/>(hospital)</text:span></text:p>
            <text:p text:style-name="P53"><text:span text:style-name="T76"/></text:p>
            <text:p text:style-name="P55"><text:span text:style-name="T77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Estructura de las palabras</text:span></text:p>
          </draw:text-box>
        </draw:frame>
        <draw:frame presentation:style-name="pr21" draw:text-style-name="P16" draw:layer="layout" svg:width="25.199cm" svg:height="11.5cm" svg:x="1.401cm" svg:y="3cm" presentation:class="subtitle" presentation:user-transformed="true">
          <draw:text-box>
            <text:p text:style-name="P53"><text:span text:style-name="T70"><text:s/></text:span></text:p>
            <text:p text:style-name="P53"><text:span text:style-name="T72">(</text:span><text:span text:style-name="T73">prefijo</text:span><text:span text:style-name="T72">) (prefijo) (raíz) </text:span><text:span text:style-name="T71">raíz</text:span><text:span text:style-name="T72"> (sufijo) (</text:span><text:span text:style-name="T74">sufijo) </text:span><text:span text:style-name="T75">terminación </text:span><text:span text:style-name="T74">(j) (n)</text:span></text:p>
            <text:p text:style-name="P53"><text:span text:style-name="T74"/></text:p>
            <text:p text:style-name="P53"><text:span text:style-name="T78">Ejemplos:</text:span></text:p>
            <text:p text:style-name="P53"><text:span text:style-name="T26"/></text:p>
            <text:p text:style-name="P55"><text:span text:style-name="T53">San</text:span><text:span text:style-name="T79">o</text:span><text:span text:style-name="T51"><text:tab/></text:span><text:span text:style-name="T51"><text:tab/></text:span><text:span text:style-name="T51"><text:tab/></text:span><text:span text:style-name="T80">S</text:span><text:span text:style-name="T81">alud</text:span><text:span text:style-name="T50"><text:tab/></text:span><text:span text:style-name="T50"> <text:s text:c="2"/></text:span><text:span text:style-name="T50"><text:tab/></text:span><text:span text:style-name="T50"> <text:s/></text:span><text:span text:style-name="T50"><text:tab/></text:span><text:span text:style-name="T82">o</text:span><text:span text:style-name="T50"> </text:span><text:span text:style-name="T50"><text:tab/></text:span><text:span text:style-name="T50">(=sustantivo)</text:span></text:p>
            <text:p text:style-name="P55"><text:span text:style-name="T83">Mal</text:span><text:span text:style-name="T84">sano</text:span><text:span text:style-name="T84"><text:tab/></text:span><text:span text:style-name="T50"><text:tab/></text:span><text:span text:style-name="T81">Enfermedad</text:span><text:span text:style-name="T50"><text:tab/></text:span><text:span text:style-name="T85">mal</text:span><text:span text:style-name="T86">(=lo contrario de)</text:span></text:p>
            <text:p text:style-name="P55"><text:span text:style-name="T84">Malsan</text:span><text:span text:style-name="T83">ul</text:span><text:span text:style-name="T84">o</text:span><text:span text:style-name="T84"><text:tab/></text:span><text:span text:style-name="T84"> <text:s/></text:span><text:span text:style-name="T50"><text:tab/></text:span><text:span text:style-name="T81">Un enfermo</text:span><text:span text:style-name="T81"><text:tab/></text:span><text:span text:style-name="T85">ul</text:span><text:span text:style-name="T86"> </text:span><text:span text:style-name="T86"><text:tab/></text:span><text:span text:style-name="T86">(=persona)</text:span></text:p>
            <text:p text:style-name="P55"><text:span text:style-name="T84">Malsanul</text:span><text:span text:style-name="T83">ej</text:span><text:span text:style-name="T84">o </text:span><text:span text:style-name="T50"><text:tab/></text:span><text:span text:style-name="T81">Hospital</text:span><text:span text:style-name="T50"><text:tab/></text:span><text:span text:style-name="T50"><text:tab/></text:span><text:span text:style-name="T82">ej</text:span><text:span text:style-name="T50"> </text:span><text:span text:style-name="T50"><text:tab/></text:span><text:span text:style-name="T50">(=lugar para)</text:span><text:span text:style-name="T86">(personas enfermas)</text:span></text:p>
            <text:p text:style-name="P55"><text:span text:style-name="T86"/></text:p>
            <text:p text:style-name="P55"><text:span text:style-name="T87">M</text:span><text:span text:style-name="T88">al'</text:span><text:span text:style-name="T89">san</text:span><text:span text:style-name="T88">'ul'ej'</text:span><text:span text:style-name="T90">o</text:span><text:span text:style-name="T78"> </text:span><text:span text:style-name="T86"><text:tab/></text:span><text:span text:style-name="T86"><text:tab/></text:span><text:span text:style-name="T78">prefijo + </text:span><text:span text:style-name="T90">raiz</text:span><text:span text:style-name="T78"> + sufijo + sufijo + </text:span><text:span text:style-name="T90">terminación</text:span></text:p>
            <text:p text:style-name="P55"><text:span text:style-name="T76"/></text:p>
            <text:p text:style-name="P55"><text:span text:style-name="T77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Predeterminado" presentation:presentation-page-layout-name="AL1T0">
        <office:forms form:automatic-focus="false" form:apply-design-mode="false"/>
        <draw:frame presentation:style-name="pr5" draw:text-style-name="P17" draw:layer="layout" svg:width="22.599cm" svg:height="1.737cm" svg:x="1.401cm" svg:y="0.628cm" presentation:class="title" presentation:user-transformed="true">
          <draw:text-box>
            <text:p text:style-name="P6"><text:span text:style-name="T5">Estructura de las palabras</text:span></text:p>
          </draw:text-box>
        </draw:frame>
        <draw:frame presentation:style-name="pr21" draw:text-style-name="P16" draw:layer="layout" svg:width="25.199cm" svg:height="11.5cm" svg:x="1.401cm" svg:y="3cm" presentation:class="subtitle" presentation:user-transformed="true">
          <draw:text-box>
            <text:p text:style-name="P53"><text:span text:style-name="T72">(</text:span><text:span text:style-name="T73">prefijo</text:span><text:span text:style-name="T72">) (prefijo) (raíz) </text:span><text:span text:style-name="T71">raíz</text:span><text:span text:style-name="T72"> (sufijo) (</text:span><text:span text:style-name="T74">sufijo) </text:span><text:span text:style-name="T75">terminación </text:span><text:span text:style-name="T74">(j) (n)</text:span></text:p>
            <text:p text:style-name="P53"><text:span text:style-name="T91"/></text:p>
            <text:p text:style-name="P55"><text:span text:style-name="T53">Enŝipiĝi</text:span><text:span text:style-name="T90"> </text:span><text:span text:style-name="T92">(= embarcarse)</text:span></text:p>
            <text:p text:style-name="P55"><text:span text:style-name="T92"/></text:p>
            <text:p text:style-name="P55"><text:span text:style-name="T78">En’</text:span><text:span text:style-name="T93">ŝip’</text:span><text:span text:style-name="T78">iĝ’</text:span><text:span text:style-name="T90">i</text:span></text:p>
            <text:p text:style-name="P55"><text:span text:style-name="T93">en</text:span><text:span text:style-name="T94"> (= dentro de) + </text:span><text:span text:style-name="T93">ŝipo</text:span><text:span text:style-name="T94"> (= barco) + </text:span><text:span text:style-name="T93">iĝ</text:span><text:span text:style-name="T94"> (= hacerse, volverse) </text:span></text:p>
            <text:p text:style-name="P55"><text:span text:style-name="T94">+ </text:span><text:span text:style-name="T93">i</text:span><text:span text:style-name="T94"> (= infinitivo </text:span><text:span text:style-name="T78">del verbo)</text:span><text:span text:style-name="T86"> </text:span></text:p>
            <text:p text:style-name="P55"><text:span text:style-name="T86"/></text:p>
            <text:p text:style-name="P55"><text:span text:style-name="T86">Preposición + Raíz + Sufijo + Terminación</text:span></text:p>
            <text:p text:style-name="P55"><text:span text:style-name="T95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Predeterminado" presentation:presentation-page-layout-name="AL1T0">
        <office:forms form:automatic-focus="false" form:apply-design-mode="false"/>
        <draw:frame presentation:style-name="pr22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Artículo</text:span></text:p>
          </draw:text-box>
        </draw:frame>
        <draw:frame presentation:style-name="pr21" draw:text-style-name="P58" draw:layer="layout" svg:width="25.199cm" svg:height="11.5cm" svg:x="1.401cm" svg:y="3.03cm" presentation:class="subtitle" presentation:user-transformed="true">
          <draw:text-box>
            <text:p text:style-name="P56"><text:span text:style-name="T74">"La" es el artículo definido. Su forma nunca cambia.</text:span></text:p>
            <text:p text:style-name="P56"><text:span text:style-name="T74"/></text:p>
            <text:p text:style-name="P56"><text:span text:style-name="T96">la </text:span><text:span text:style-name="T96"><text:tab/></text:span><text:span text:style-name="T96"><text:tab/></text:span><text:span text:style-name="T97">el, la, lo, los, las</text:span></text:p>
            <text:p text:style-name="P56"><text:span text:style-name="T74"/></text:p>
            <text:p text:style-name="P57"><text:span text:style-name="T98"><text:tab/></text:span><text:span text:style-name="T98"><text:tab/></text:span><text:span text:style-name="T98"><text:tab/></text:span><text:span text:style-name="T98"><text:tab/></text:span><text:span text:style-name="T98"><text:tab/></text:span><text:span text:style-name="T99">la</text:span><text:span text:style-name="T100"> hundo</text:span><text:span text:style-name="T101"> <text:s/></text:span><text:span text:style-name="T101"><text:tab/></text:span><text:span text:style-name="T101"><text:tab/></text:span><text:span text:style-name="T102">el perro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99">la</text:span><text:span text:style-name="T100"> domo</text:span><text:span text:style-name="T101"> </text:span><text:span text:style-name="T101"><text:tab/></text:span><text:span text:style-name="T101"><text:tab/></text:span><text:span text:style-name="T102">la ca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99">la</text:span><text:span text:style-name="T100"> tablo</text:span><text:span text:style-name="T101"> <text:s/></text:span><text:span text:style-name="T101"><text:tab/></text:span><text:span text:style-name="T101"><text:tab/></text:span><text:span text:style-name="T102">la me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99">la</text:span><text:span text:style-name="T100"> knabo</text:span><text:span text:style-name="T101"> </text:span><text:span text:style-name="T101"><text:tab/></text:span><text:span text:style-name="T101"><text:tab/></text:span><text:span text:style-name="T102">el muchacho, el chic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Predeterminado" presentation:presentation-page-layout-name="AL1T0">
        <office:forms form:automatic-focus="false" form:apply-design-mode="false"/>
        <draw:frame presentation:style-name="pr23" draw:text-style-name="P6" draw:layer="layout" svg:width="25.099cm" svg:height="1.737cm" svg:x="1.401cm" svg:y="0.628cm" presentation:class="title" presentation:user-transformed="true">
          <draw:text-box>
            <text:p text:style-name="P6"><text:span text:style-name="T5">Artículo</text:span></text:p>
          </draw:text-box>
        </draw:frame>
        <draw:frame presentation:style-name="pr21" draw:text-style-name="P58" draw:layer="layout" svg:width="25.199cm" svg:height="11.47cm" svg:x="1.424cm" svg:y="3.03cm" presentation:class="subtitle" presentation:user-transformed="true">
          <draw:text-box>
            <text:p text:style-name="P56"><text:span text:style-name="T74">El artículo indefinido no existe.</text:span></text:p>
            <text:p text:style-name="P56"><text:span text:style-name="T74"/></text:p>
            <text:p text:style-name="P56"><text:span text:style-name="T96"><text:s/></text:span><text:span text:style-name="T96"><text:tab/></text:span><text:span text:style-name="T96"><text:tab/></text:span><text:span text:style-name="T96">---</text:span><text:span text:style-name="T96"><text:tab/></text:span><text:span text:style-name="T96"><text:tab/></text:span><text:span text:style-name="T97">un, una, unos, unas</text:span></text:p>
            <text:p text:style-name="P56"><text:span text:style-name="T74"/></text:p>
            <text:p text:style-name="P56"><text:span text:style-name="T74"/></text:p>
            <text:p text:style-name="P8"><text:span text:style-name="T98"><text:tab/></text:span><text:span text:style-name="T98"><text:tab/></text:span><text:span text:style-name="T98"><text:tab/></text:span><text:span text:style-name="T98"><text:tab/></text:span><text:span text:style-name="T98"><text:tab/></text:span><text:span text:style-name="T100">hundo</text:span><text:span text:style-name="T99"> </text:span><text:span text:style-name="T99"><text:tab/></text:span><text:span text:style-name="T102">perro, un perro</text:span></text:p>
            <text:p text:style-name="P8"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domo</text:span><text:span text:style-name="T104"> </text:span><text:span text:style-name="T104"><text:tab/></text:span><text:span text:style-name="T104"><text:tab/></text:span><text:span text:style-name="T102">casa, una ca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tablo</text:span><text:span text:style-name="T101"> <text:s/></text:span><text:span text:style-name="T101"><text:tab/></text:span><text:span text:style-name="T101"><text:tab/></text:span><text:span text:style-name="T102">mesa, una me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knabo</text:span><text:span text:style-name="T101"> </text:span><text:span text:style-name="T101"><text:tab/></text:span><text:span text:style-name="T102">un muchacho, un chic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Predeterminado" presentation:presentation-page-layout-name="AL1T0">
        <office:forms form:automatic-focus="false" form:apply-design-mode="false"/>
        <draw:frame presentation:style-name="pr24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Sustantivos</text:span></text:p>
          </draw:text-box>
        </draw:frame>
        <draw:frame presentation:style-name="pr25" draw:text-style-name="P58" draw:layer="layout" svg:width="25.199cm" svg:height="11.5cm" svg:x="1.424cm" svg:y="3.03cm" presentation:class="subtitle" presentation:user-transformed="true">
          <draw:text-box>
            <text:p text:style-name="P56"><text:span text:style-name="T105">La terminación de los sustantivos siempre es </text:span><text:span text:style-name="T106">-o</text:span><text:span text:style-name="T105">.</text:span></text:p>
            <text:p text:style-name="P56"><text:span text:style-name="T105"/></text:p>
            <text:p text:style-name="P8"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7">libr</text:span><text:span text:style-name="T108">o</text:span><text:span text:style-name="T109"> <text:s/></text:span><text:span text:style-name="T109"><text:tab/></text:span><text:span text:style-name="T109"><text:tab/></text:span><text:span text:style-name="T109"><text:tab/></text:span><text:span text:style-name="T110">libro</text:span></text:p>
            <text:p text:style-name="P8"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<text:tab/></text:span><text:span text:style-name="T103">dom</text:span><text:span text:style-name="T111">o</text:span><text:span text:style-name="T104"> </text:span><text:span text:style-name="T104"><text:tab/></text:span><text:span text:style-name="T104"><text:tab/></text:span><text:span text:style-name="T104"><text:tab/></text:span><text:span text:style-name="T102">ca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tabl</text:span><text:span text:style-name="T99">o</text:span><text:span text:style-name="T101"> <text:s/></text:span><text:span text:style-name="T101"><text:tab/></text:span><text:span text:style-name="T101"><text:tab/></text:span><text:span text:style-name="T101"><text:tab/></text:span><text:span text:style-name="T102">mes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knab</text:span><text:span text:style-name="T99">o</text:span><text:span text:style-name="T101"> </text:span><text:span text:style-name="T101"><text:tab/></text:span><text:span text:style-name="T101"><text:tab/></text:span><text:span text:style-name="T102">muchacho, chico</text:span></text:p>
            <text:p text:style-name="P8"><text:span text:style-name="T110"><text:tab/></text:span><text:span text:style-name="T110"><text:tab/></text:span><text:span text:style-name="T110"><text:tab/></text:span><text:span text:style-name="T110"><text:tab/></text:span><text:span text:style-name="T112"><text:tab/></text:span><text:span text:style-name="T112"><text:tab/></text:span><text:span text:style-name="T112"><text:tab/></text:span><text:span text:style-name="T112">seĝ</text:span><text:span text:style-name="T109">o</text:span><text:span text:style-name="T109"><text:tab/></text:span><text:span text:style-name="T109"><text:tab/></text:span><text:span text:style-name="T109"><text:tab/></text:span><text:span text:style-name="T110">silla</text:span></text:p>
            <text:p text:style-name="P55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paper</text:span><text:span text:style-name="T113">o</text:span><text:span text:style-name="T114"> </text:span><text:span text:style-name="T114"><text:tab/></text:span><text:span text:style-name="T114"><text:tab/></text:span><text:span text:style-name="T110">papel</text:span></text:p>
            <text:p text:style-name="P55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lamp</text:span><text:span text:style-name="T115">o</text:span><text:span text:style-name="T114"> </text:span><text:span text:style-name="T114"><text:tab/></text:span><text:span text:style-name="T114"><text:tab/></text:span><text:span text:style-name="T110">lámpara</text:span><text:span text:style-name="T114"><text:tab/></text:span><text:span text:style-name="T114"><text:tab/></text:span><text:span text:style-name="T114"><text:tab/></text:span></text:p>
            <text:p><text:span text:style-name="T116"/></text:p>
            <text:p><text:span text:style-name="T116"/></text:p>
            <text:p><text:span text:style-name="T95"/></text:p>
            <text:p><text:span text:style-name="T117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Predeterminado" presentation:presentation-page-layout-name="AL1T0">
        <office:forms form:automatic-focus="false" form:apply-design-mode="false"/>
        <draw:frame presentation:style-name="pr26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Sustantivos</text:span></text:p>
          </draw:text-box>
        </draw:frame>
        <draw:frame presentation:style-name="pr21" draw:text-style-name="P58" draw:layer="layout" svg:width="25.199cm" svg:height="11.5cm" svg:x="1.424cm" svg:y="3.03cm" presentation:class="subtitle" presentation:user-transformed="true">
          <draw:text-box>
            <text:p text:style-name="P56"><text:span text:style-name="T74">La terminación de los sustantivos siempre es </text:span><text:span text:style-name="T96">-o</text:span><text:span text:style-name="T74">.</text:span></text:p>
            <text:p text:style-name="P57"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/text:p>
            <text:p text:style-name="P57"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text:span text:style-name="T118"><text:tab/></text:span><text:span text:style-name="T112">fenestr</text:span><text:span text:style-name="T109">o</text:span><text:span text:style-name="T109"><text:tab/></text:span><text:span text:style-name="T109"><text:tab/></text:span><text:span text:style-name="T110">ventana</text:span></text:p>
            <text:p text:style-name="P8"><text:span text:style-name="T119"><text:tab/></text:span><text:span text:style-name="T119"><text:tab/></text:span><text:span text:style-name="T119"><text:tab/></text:span><text:span text:style-name="T119"><text:tab/></text:span><text:span text:style-name="T119"><text:tab/></text:span><text:span text:style-name="T112"><text:tab/></text:span><text:span text:style-name="T112"><text:tab/></text:span><text:span text:style-name="T112">skribil</text:span><text:span text:style-name="T109">o</text:span><text:span text:style-name="T109"><text:tab/></text:span><text:span text:style-name="T109"><text:tab/></text:span><text:span text:style-name="T110">bolígrafo</text:span></text:p>
            <text:p text:style-name="P59"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00">hom</text:span><text:span text:style-name="T101">o</text:span><text:span text:style-name="T101"><text:tab/></text:span><text:span text:style-name="T101"><text:tab/></text:span><text:span text:style-name="T101"><text:tab/></text:span><text:span text:style-name="T102">persona</text:span></text:p>
            <text:p text:style-name="P59"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00">nom</text:span><text:span text:style-name="T101">o</text:span><text:span text:style-name="T101"><text:tab/></text:span><text:span text:style-name="T101"><text:tab/></text:span><text:span text:style-name="T101"><text:tab/></text:span><text:span text:style-name="T102">nombre</text:span></text:p>
            <text:p text:style-name="P59"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20"><text:tab/></text:span><text:span text:style-name="T100">mon</text:span><text:span text:style-name="T101">o</text:span><text:span text:style-name="T101"><text:tab/></text:span><text:span text:style-name="T101"><text:tab/></text:span><text:span text:style-name="T101"><text:tab/></text:span><text:span text:style-name="T102">dinero</text:span></text:p>
            <text:p text:style-name="P59"><text:span text:style-name="T105"/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Kio estas tio?</text:span><text:span text:style-name="T105"> <text:s/></text:span><text:span text:style-name="T105"><text:tab/></text:span><text:span text:style-name="T105"><text:tab/></text:span><text:span text:style-name="T102">¿Qué es eso?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Tio estas </text:span><text:span text:style-name="T112">tabl</text:span><text:span text:style-name="T100">o</text:span><text:span text:style-name="T105"> </text:span><text:span text:style-name="T105"><text:tab/></text:span><text:span text:style-name="T105"><text:tab/></text:span><text:span text:style-name="T102">Eso es un</text:span><text:span text:style-name="T110">a</text:span><text:span text:style-name="T102"> </text:span><text:span text:style-name="T110">mesa</text:span></text:p>
            <text:p><text:span text:style-name="T95"/></text:p>
            <text:p><text:span text:style-name="T117"/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9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Predeterminado" presentation:presentation-page-layout-name="AL1T0">
        <office:forms form:automatic-focus="false" form:apply-design-mode="false"/>
        <draw:frame presentation:style-name="pr27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Adjetivos</text:span></text:p>
          </draw:text-box>
        </draw:frame>
        <draw:frame presentation:style-name="pr21" draw:text-style-name="P58" draw:layer="layout" svg:width="25.199cm" svg:height="11.5cm" svg:x="1.424cm" svg:y="3.03cm" presentation:class="subtitle" presentation:user-transformed="true">
          <draw:text-box>
            <text:p text:style-name="P56"><text:span text:style-name="T74">La terminación de los adjetivos siempre es </text:span><text:span text:style-name="T96">-a</text:span><text:span text:style-name="T74">.</text:span></text:p>
            <text:p text:style-name="P56"><text:span text:style-name="T72"/></text:p>
            <text:p text:style-name="P8"><text:span text:style-name="T121"><text:tab/></text:span><text:span text:style-name="T121"><text:tab/></text:span><text:span text:style-name="T121"><text:tab/></text:span><text:span text:style-name="T121"><text:tab/></text:span><text:span text:style-name="T121"><text:tab/></text:span><text:span text:style-name="T121"><text:tab/></text:span><text:span text:style-name="T112">bel</text:span><text:span text:style-name="T109">a </text:span><text:span text:style-name="T109"><text:tab/></text:span><text:span text:style-name="T109"><text:tab/></text:span><text:span text:style-name="T110">bello, bell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grand</text:span><text:span text:style-name="T101">a </text:span><text:span text:style-name="T101"><text:tab/></text:span><text:span text:style-name="T122">grande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jun</text:span><text:span text:style-name="T101">a </text:span><text:span text:style-name="T101"><text:tab/></text:span><text:span text:style-name="T101"><text:tab/></text:span><text:span text:style-name="T122">joven</text:span></text:p>
            <text:p text:style-name="P8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alt</text:span><text:span text:style-name="T109">a</text:span><text:span text:style-name="T114"> </text:span><text:span text:style-name="T114"><text:tab/></text:span><text:span text:style-name="T114"><text:tab/></text:span><text:span text:style-name="T110">alto, alta</text:span></text:p>
            <text:p text:style-name="P8"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<text:tab/></text:span><text:span text:style-name="T100">ru</text:span><text:span text:style-name="T112">ĝ</text:span><text:span text:style-name="T101">a </text:span><text:span text:style-name="T101"><text:tab/></text:span><text:span text:style-name="T101"><text:tab/></text:span><text:span text:style-name="T102">rojo, roja</text:span></text:p>
            <text:p text:style-name="P8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verd</text:span><text:span text:style-name="T109">a</text:span><text:span text:style-name="T114"> </text:span><text:span text:style-name="T114"><text:tab/></text:span><text:span text:style-name="T114"><text:tab/></text:span><text:span text:style-name="T110">verde</text:span></text:p>
            <text:p text:style-name="P8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blank</text:span><text:span text:style-name="T109">a</text:span><text:span text:style-name="T114"> </text:span><text:span text:style-name="T114"><text:tab/></text:span><text:span text:style-name="T110">blanco, blanca</text:span></text:p>
            <text:p text:style-name="P8"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<text:tab/></text:span><text:span text:style-name="T112">nigr</text:span><text:span text:style-name="T109">a</text:span><text:span text:style-name="T114"> </text:span><text:span text:style-name="T114"><text:tab/></text:span><text:span text:style-name="T114"> </text:span><text:span text:style-name="T114"><text:tab/></text:span><text:span text:style-name="T110">negro, negra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0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Predeterminado" presentation:presentation-page-layout-name="AL1T0">
        <office:forms form:automatic-focus="false" form:apply-design-mode="false"/>
        <draw:frame presentation:style-name="pr28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onombres</text:span></text:p>
          </draw:text-box>
        </draw:frame>
        <draw:frame presentation:style-name="pr25" draw:text-style-name="P58" draw:layer="layout" svg:width="18.788cm" svg:height="11.07cm" svg:x="6cm" svg:y="3.5cm" presentation:class="subtitle" presentation:user-transformed="true">
          <draw:text-box>
            <text:p text:style-name="P56"><text:span text:style-name="T72"/></text:p>
            <text:p text:style-name="P57"><text:span text:style-name="T123">Mi</text:span><text:span text:style-name="T123"><text:tab/></text:span><text:span text:style-name="T123"><text:tab/></text:span><text:span text:style-name="T124">Yo</text:span></text:p>
            <text:p text:style-name="P57"><text:span text:style-name="T123">Vi</text:span><text:span text:style-name="T123"><text:tab/></text:span><text:span text:style-name="T123"><text:tab/></text:span><text:span text:style-name="T124">Tu, Usted</text:span></text:p>
            <text:p text:style-name="P57"><text:span text:style-name="T123">Li</text:span><text:span text:style-name="T123"><text:tab/></text:span><text:span text:style-name="T123"><text:tab/></text:span><text:span text:style-name="T124">El</text:span></text:p>
            <text:p text:style-name="P57"><text:span text:style-name="T123">Ŝi</text:span><text:span text:style-name="T123"><text:tab/></text:span><text:span text:style-name="T123"><text:tab/></text:span><text:span text:style-name="T124">Ella</text:span></text:p>
            <text:p text:style-name="P57"><text:span text:style-name="T123">Ĝi</text:span><text:span text:style-name="T123"><text:tab/></text:span><text:span text:style-name="T123"><text:tab/></text:span><text:span text:style-name="T124">Ello [Neutro]</text:span></text:p>
            <text:p text:style-name="P57"><text:span text:style-name="T123">Ni</text:span><text:span text:style-name="T123"><text:tab/></text:span><text:span text:style-name="T123"><text:tab/></text:span><text:span text:style-name="T124">Nosotros, Nosotras</text:span></text:p>
            <text:p text:style-name="P57"><text:span text:style-name="T123">Vi</text:span><text:span text:style-name="T123"><text:tab/></text:span><text:span text:style-name="T123"><text:tab/></text:span><text:span text:style-name="T124">Vosotros, Vosotras, Ustedes</text:span></text:p>
            <text:p text:style-name="P57"><text:span text:style-name="T123">Ili</text:span><text:span text:style-name="T123"><text:tab/></text:span><text:span text:style-name="T123"><text:tab/></text:span><text:span text:style-name="T124">Ellos, Ellas</text:span></text:p>
            <text:p text:style-name="P8"><text:span text:style-name="T123">Si</text:span><text:span text:style-name="T123"><text:tab/></text:span><text:span text:style-name="T123"><text:tab/></text:span><text:span text:style-name="T125">Se (reflexivo), Si (mismo)</text:span></text:p>
            <text:p text:style-name="P8"><text:span text:style-name="T123">Oni</text:span><text:span text:style-name="T123"><text:tab/></text:span><text:span text:style-name="T125">Se (impersonal), Uno, La gente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5" draw:text-style-name="P60" draw:layer="layout" svg:width="5cm" svg:height="1.195cm" svg:x="11.5cm" svg:y="2.265cm">
          <draw:text-box>
            <text:p text:style-name="P56"><text:span text:style-name="T126">Personale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Predeterminado" presentation:presentation-page-layout-name="AL1T0">
        <office:forms form:automatic-focus="false" form:apply-design-mode="false"/>
        <draw:frame presentation:style-name="pr29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ronombres</text:span></text:p>
          </draw:text-box>
        </draw:frame>
        <draw:frame presentation:style-name="pr25" draw:text-style-name="P62" draw:layer="layout" svg:width="20cm" svg:height="11.07cm" svg:x="4cm" svg:y="3.565cm" presentation:class="subtitle" presentation:user-transformed="true">
          <draw:text-box>
            <text:p text:style-name="P57"><text:span text:style-name="T127">Se forman añadiendo </text:span><text:span text:style-name="T128">"-a"</text:span><text:span text:style-name="T129"> </text:span><text:span text:style-name="T127">a los personales</text:span></text:p>
            <text:p text:style-name="P56"><text:span text:style-name="T127"/></text:p>
            <text:p text:style-name="P61"><text:span text:style-name="T123">Mi</text:span><text:span text:style-name="T130">a</text:span><text:span text:style-name="T123"><text:tab/></text:span><text:span text:style-name="T131">Mi, Mía</text:span></text:p>
            <text:p text:style-name="P61"><text:span text:style-name="T123">Vi</text:span><text:span text:style-name="T130">a</text:span><text:span text:style-name="T123"><text:tab/></text:span><text:span text:style-name="T131">Tu, Tuya, Su, Suya (de usted)</text:span></text:p>
            <text:p text:style-name="P61"><text:span text:style-name="T123">Li</text:span><text:span text:style-name="T130">a</text:span><text:span text:style-name="T123"><text:tab/></text:span><text:span text:style-name="T123"><text:tab/></text:span><text:span text:style-name="T131">Su (de el)</text:span></text:p>
            <text:p text:style-name="P61"><text:span text:style-name="T123">Ŝi</text:span><text:span text:style-name="T130">a</text:span><text:span text:style-name="T123"><text:tab/></text:span><text:span text:style-name="T131">Su (de ella)</text:span></text:p>
            <text:p text:style-name="P61"><text:span text:style-name="T123">Ĝi</text:span><text:span text:style-name="T130">a</text:span><text:span text:style-name="T123"><text:tab/></text:span><text:span text:style-name="T131">Su (neutro)</text:span></text:p>
            <text:p text:style-name="P61"><text:span text:style-name="T123">Ni</text:span><text:span text:style-name="T130">a</text:span><text:span text:style-name="T123"><text:tab/></text:span><text:span text:style-name="T131">Nuestro, Nuestra</text:span></text:p>
            <text:p text:style-name="P61"><text:span text:style-name="T123">Vi</text:span><text:span text:style-name="T130">a</text:span><text:span text:style-name="T123"><text:tab/></text:span><text:span text:style-name="T131">Vuestro, Vuestra, Su, Suya (de ustedes)</text:span></text:p>
            <text:p text:style-name="P61"><text:span text:style-name="T123">Ili</text:span><text:span text:style-name="T130">a</text:span><text:span text:style-name="T123"><text:tab/></text:span><text:span text:style-name="T123"><text:tab/></text:span><text:span text:style-name="T131">Su, suya (de ellos, de ellas)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6" draw:text-style-name="P60" draw:layer="layout" svg:width="5cm" svg:height="1.195cm" svg:x="11.525cm" svg:y="2.265cm">
          <draw:text-box>
            <text:p text:style-name="P56"><text:span text:style-name="T126">Posesivo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Predeterminado" presentation:presentation-page-layout-name="AL1T0">
        <office:forms form:automatic-focus="false" form:apply-design-mode="false"/>
        <draw:frame presentation:style-name="pr30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7" draw:text-style-name="P21" draw:layer="layout" svg:width="17.5cm" svg:height="1.673cm" svg:x="7.75cm" svg:y="2.827cm">
          <draw:text-box>
            <text:p><text:span text:style-name="T129">Infinitivo: </text:span><text:span text:style-name="T129"><text:tab/></text:span><text:span text:style-name="T129"> </text:span><text:span text:style-name="T129"><text:tab/></text:span><text:span text:style-name="T129"><text:tab/></text:span><text:span text:style-name="T129"><text:tab/></text:span><text:span text:style-name="T129"><text:tab/></text:span><text:span text:style-name="T129"><text:tab/></text:span><text:span text:style-name="T128">"-i"</text:span><text:span text:style-name="T129"> </text:span></text:p>
          </draw:text-box>
        </draw:frame>
        <draw:frame draw:style-name="gr17" draw:text-style-name="P21" draw:layer="layout" svg:width="17.5cm" svg:height="1.673cm" svg:x="7.75cm" svg:y="8cm">
          <draw:text-box>
            <text:p><text:span text:style-name="T129">Futuro: </text:span><text:span text:style-name="T129"><text:tab/></text:span><text:span text:style-name="T129"> </text:span><text:span text:style-name="T129"><text:tab/></text:span><text:span text:style-name="T129"><text:tab/></text:span><text:span text:style-name="T129"><text:tab/></text:span><text:span text:style-name="T129"><text:tab/></text:span><text:span text:style-name="T129"><text:tab/></text:span><text:span text:style-name="T128">"-os"</text:span><text:span text:style-name="T129"> </text:span></text:p>
          </draw:text-box>
        </draw:frame>
        <draw:frame draw:style-name="gr17" draw:text-style-name="P21" draw:layer="layout" svg:width="17.5cm" svg:height="1.673cm" svg:x="7.75cm" svg:y="4.5cm">
          <draw:text-box>
            <text:p><text:span text:style-name="T129">Presente: </text:span><text:span text:style-name="T129"><text:tab/></text:span><text:span text:style-name="T129"><text:tab/></text:span><text:span text:style-name="T129"><text:tab/></text:span><text:span text:style-name="T129"><text:tab/></text:span><text:span text:style-name="T129"><text:tab/></text:span><text:span text:style-name="T129"> <text:s text:c="5"/></text:span><text:span text:style-name="T128">"-as"</text:span><text:span text:style-name="T129"> </text:span><text:span text:style-name="T129"><text:tab/></text:span></text:p>
          </draw:text-box>
        </draw:frame>
        <draw:frame draw:style-name="gr17" draw:text-style-name="P21" draw:layer="layout" svg:width="17.5cm" svg:height="1.673cm" svg:x="7.75cm" svg:y="6.173cm">
          <draw:text-box>
            <text:p><text:span text:style-name="T129">Pasado: </text:span><text:span text:style-name="T129"><text:tab/></text:span><text:span text:style-name="T129"><text:tab/></text:span><text:span text:style-name="T129"><text:tab/></text:span><text:span text:style-name="T129"><text:tab/></text:span><text:span text:style-name="T129"><text:tab/></text:span><text:span text:style-name="T129"><text:tab/></text:span><text:span text:style-name="T128">"-is"</text:span><text:span text:style-name="T129"> </text:span></text:p>
          </draw:text-box>
        </draw:frame>
        <draw:frame draw:style-name="gr17" draw:text-style-name="P21" draw:layer="layout" svg:width="14.75cm" svg:height="1.673cm" svg:x="7.75cm" svg:y="10cm">
          <draw:text-box>
            <text:p><text:span text:style-name="T129">Condicional: </text:span><text:span text:style-name="T129"><text:tab/></text:span><text:span text:style-name="T129"> </text:span><text:span text:style-name="T129"><text:tab/></text:span><text:span text:style-name="T129"><text:tab/></text:span><text:span text:style-name="T129"><text:tab/></text:span><text:span text:style-name="T129"><text:tab/></text:span><text:span text:style-name="T128">"-us"</text:span><text:span text:style-name="T129"> </text:span></text:p>
          </draw:text-box>
        </draw:frame>
        <draw:frame draw:style-name="gr17" draw:text-style-name="P21" draw:layer="layout" svg:width="17.5cm" svg:height="1.673cm" svg:x="7.75cm" svg:y="12cm">
          <draw:text-box>
            <text:p><text:span text:style-name="T129">Imperativo y subjuntivo: </text:span><text:span text:style-name="T129"><text:tab/></text:span><text:span text:style-name="T128">"-u"</text:span><text:span text:style-name="T129"> 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Predeterminado" presentation:presentation-page-layout-name="AL1T0">
        <office:forms form:automatic-focus="false" form:apply-design-mode="false"/>
        <draw:frame presentation:style-name="pr31" draw:text-style-name="P6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11cm" svg:height="9.5cm" svg:x="3cm" svg:y="5cm" presentation:class="subtitle" presentation:user-transformed="true">
          <draw:text-box>
            <text:p text:style-name="P63"><text:span text:style-name="T123">est</text:span><text:span text:style-name="T132">i </text:span><text:span text:style-name="T132"><text:tab/></text:span><text:span text:style-name="T131">ser, estar</text:span></text:p>
            <text:p text:style-name="P32"><text:span text:style-name="T133">pov</text:span><text:span text:style-name="T134">i</text:span><text:span text:style-name="T73"> </text:span><text:span text:style-name="T73"><text:tab/></text:span><text:span text:style-name="T131">poder</text:span><text:span text:style-name="T131"><text:tab/></text:span><text:span text:style-name="T131"><text:tab/></text:span><text:span text:style-name="T131">(auxiliar)</text:span></text:p>
            <text:p text:style-name="P32"><text:span text:style-name="T133">dev</text:span><text:span text:style-name="T134">i</text:span><text:span text:style-name="T135"> </text:span><text:span text:style-name="T135"><text:tab/></text:span><text:span text:style-name="T131">deber</text:span><text:span text:style-name="T131"><text:tab/></text:span><text:span text:style-name="T131"><text:tab/></text:span><text:span text:style-name="T131">(auxiliar)</text:span></text:p>
            <text:p text:style-name="P63"><text:span text:style-name="T123">vol</text:span><text:span text:style-name="T134">i</text:span><text:span text:style-name="T73"> </text:span><text:span text:style-name="T73"><text:tab/></text:span><text:span text:style-name="T131">querer</text:span><text:span text:style-name="T131"><text:tab/></text:span><text:span text:style-name="T131">(auxiliar)</text:span></text:p>
            <text:p text:style-name="P63"><text:span text:style-name="T123">hav</text:span><text:span text:style-name="T136">i </text:span><text:span text:style-name="T136"><text:tab/></text:span><text:span text:style-name="T131">tener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8" draw:text-style-name="P66" draw:layer="layout" svg:width="9cm" svg:height="9.5cm" svg:x="15.5cm" svg:y="5cm">
          <draw:text-box>
            <text:p text:style-name="P65"><text:span text:style-name="T123">skrib</text:span><text:span text:style-name="T132">i </text:span><text:span text:style-name="T132"><text:tab/></text:span><text:span text:style-name="T132"><text:tab/></text:span><text:span text:style-name="T131">escribir</text:span></text:p>
            <text:p text:style-name="P65"><text:span text:style-name="T123">vid</text:span><text:span text:style-name="T132">i </text:span><text:span text:style-name="T132"><text:tab/></text:span><text:span text:style-name="T132"><text:tab/></text:span><text:span text:style-name="T131">ver</text:span></text:p>
            <text:p text:style-name="P65"><text:span text:style-name="T123">kur</text:span><text:span text:style-name="T132">i </text:span><text:span text:style-name="T132"><text:tab/></text:span><text:span text:style-name="T132"><text:tab/></text:span><text:span text:style-name="T131">correr</text:span></text:p>
            <text:p text:style-name="P65"><text:span text:style-name="T123">am</text:span><text:span text:style-name="T132">i </text:span><text:span text:style-name="T132"><text:tab/></text:span><text:span text:style-name="T132"><text:tab/></text:span><text:span text:style-name="T131">amar</text:span></text:p>
            <text:p text:style-name="P65"><text:span text:style-name="T123">don</text:span><text:span text:style-name="T132">i </text:span><text:span text:style-name="T132"><text:tab/></text:span><text:span text:style-name="T132"><text:tab/></text:span><text:span text:style-name="T131">dar</text:span></text:p>
          </draw:text-box>
        </draw:frame>
        <draw:frame draw:style-name="gr19" draw:text-style-name="P21" draw:layer="layout" svg:width="17cm" svg:height="1.674cm" svg:x="5.5cm" svg:y="2.5cm">
          <draw:text-box>
            <text:p><text:span text:style-name="T137">Infinitivo:</text:span><text:span text:style-name="T129"> </text:span><text:span text:style-name="T127">Se forma añadiendo</text:span><text:span text:style-name="T129"> </text:span><text:span text:style-name="T128">"-i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Predeterminado" presentation:presentation-page-layout-name="AL1T0">
        <office:forms form:automatic-focus="false" form:apply-design-mode="false"/>
        <draw:frame presentation:style-name="pr32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21.5cm" svg:height="8.5cm" svg:x="3.25cm" svg:y="4.5cm" presentation:class="subtitle" presentation:user-transformed="true">
          <draw:text-box>
            <text:p text:style-name="P63"><text:span text:style-name="T123">est</text:span><text:span text:style-name="T132">as </text:span><text:span text:style-name="T132"><text:tab/></text:span><text:span text:style-name="T132"><text:tab/></text:span><text:span text:style-name="T131">yo soy/estoy, tu eres/estás, él es/está, ...</text:span></text:p>
            <text:p text:style-name="P32"><text:span text:style-name="T123">pov</text:span><text:span text:style-name="T138">as</text:span><text:span text:style-name="T73"> </text:span><text:span text:style-name="T73"><text:tab/></text:span><text:span text:style-name="T131">yo puedo, tu puedes, él puede, ...</text:span></text:p>
            <text:p text:style-name="P32"><text:span text:style-name="T123">dev</text:span><text:span text:style-name="T138">as</text:span><text:span text:style-name="T135"> </text:span><text:span text:style-name="T135"><text:tab/></text:span><text:span text:style-name="T131">yo debo, tu debes, él debe, ...</text:span></text:p>
            <text:p text:style-name="P63"><text:span text:style-name="T123">vol</text:span><text:span text:style-name="T132">as</text:span><text:span text:style-name="T73"> </text:span><text:span text:style-name="T73"><text:tab/></text:span><text:span text:style-name="T73"><text:tab/></text:span><text:span text:style-name="T131">yo quiero, tu quieres, él quiere, ...</text:span></text:p>
            <text:p text:style-name="P63"><text:span text:style-name="T123">hav</text:span><text:span text:style-name="T132">as</text:span><text:span text:style-name="T136"> </text:span><text:span text:style-name="T136"><text:tab/></text:span><text:span text:style-name="T131">yo tengo, tu tienes, él tiene, ..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7" draw:text-style-name="P21" draw:layer="layout" svg:width="18.5cm" svg:height="1.673cm" svg:x="4.75cm" svg:y="2.5cm">
          <draw:text-box>
            <text:p><text:span text:style-name="T137">Presente:</text:span><text:span text:style-name="T129"> </text:span><text:span text:style-name="T127">Se forma añadiendo</text:span><text:span text:style-name="T129"> </text:span><text:span text:style-name="T128">"-as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Predeterminado" presentation:presentation-page-layout-name="AL1T0">
        <office:forms form:automatic-focus="false" form:apply-design-mode="false"/>
        <draw:frame presentation:style-name="pr33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24cm" svg:height="8.5cm" svg:x="2.5cm" svg:y="4.5cm" presentation:class="subtitle" presentation:user-transformed="true">
          <draw:text-box>
            <text:p text:style-name="P63"><text:span text:style-name="T123">est</text:span><text:span text:style-name="T132">is </text:span><text:span text:style-name="T132"><text:tab/></text:span><text:span text:style-name="T132"><text:tab/></text:span><text:span text:style-name="T131">yo era/estaba, tu eras/estabas, él era/estaba, ...</text:span></text:p>
            <text:p text:style-name="P32"><text:span text:style-name="T123">pov</text:span><text:span text:style-name="T138">is</text:span><text:span text:style-name="T73"> </text:span><text:span text:style-name="T73"><text:tab/></text:span><text:span text:style-name="T73"><text:tab/></text:span><text:span text:style-name="T131">yo podía, tu podías, él podía, ...</text:span></text:p>
            <text:p text:style-name="P32"><text:span text:style-name="T123">dev</text:span><text:span text:style-name="T138">is</text:span><text:span text:style-name="T135"> </text:span><text:span text:style-name="T135"><text:tab/></text:span><text:span text:style-name="T135"><text:tab/></text:span><text:span text:style-name="T131">yo debía, tu debías, él debía, ...</text:span></text:p>
            <text:p text:style-name="P63"><text:span text:style-name="T123">vol</text:span><text:span text:style-name="T132">is</text:span><text:span text:style-name="T73"> </text:span><text:span text:style-name="T73"><text:tab/></text:span><text:span text:style-name="T73"><text:tab/></text:span><text:span text:style-name="T131">yo quería, tu querías, él quería, ...</text:span></text:p>
            <text:p text:style-name="P63"><text:span text:style-name="T123">hav</text:span><text:span text:style-name="T132">is</text:span><text:span text:style-name="T136"> </text:span><text:span text:style-name="T136"><text:tab/></text:span><text:span text:style-name="T136"><text:tab/></text:span><text:span text:style-name="T131">yo tenía, tu tenías, él tenía, ..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7" draw:text-style-name="P21" draw:layer="layout" svg:width="18.5cm" svg:height="1.673cm" svg:x="4.75cm" svg:y="2.5cm">
          <draw:text-box>
            <text:p><text:span text:style-name="T137">Pasado:</text:span><text:span text:style-name="T129"> </text:span><text:span text:style-name="T127">Se forma añadiendo</text:span><text:span text:style-name="T129"> </text:span><text:span text:style-name="T128">"-is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Predeterminado" presentation:presentation-page-layout-name="AL1T0">
        <office:forms form:automatic-focus="false" form:apply-design-mode="false"/>
        <draw:frame presentation:style-name="pr34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24.5cm" svg:height="8.5cm" svg:x="2cm" svg:y="4.5cm" presentation:class="subtitle" presentation:user-transformed="true">
          <draw:text-box>
            <text:p text:style-name="P63"><text:span text:style-name="T123">est</text:span><text:span text:style-name="T132">os </text:span><text:span text:style-name="T132"><text:tab/></text:span><text:span text:style-name="T132"><text:tab/></text:span><text:span text:style-name="T131">yo seré/estaré, tu serás/estarás, él será/estará, ...</text:span></text:p>
            <text:p text:style-name="P32"><text:span text:style-name="T123">pov</text:span><text:span text:style-name="T138">os</text:span><text:span text:style-name="T73"> </text:span><text:span text:style-name="T73"><text:tab/></text:span><text:span text:style-name="T131">yo podré, tu podrás, él podrá, ...</text:span></text:p>
            <text:p text:style-name="P32"><text:span text:style-name="T123">dev</text:span><text:span text:style-name="T138">os</text:span><text:span text:style-name="T135"> </text:span><text:span text:style-name="T135"><text:tab/></text:span><text:span text:style-name="T131">yo deberé, tu deberás, él deberá, ...</text:span></text:p>
            <text:p text:style-name="P63"><text:span text:style-name="T123">vol</text:span><text:span text:style-name="T132">os</text:span><text:span text:style-name="T73"> </text:span><text:span text:style-name="T73"><text:tab/></text:span><text:span text:style-name="T73"><text:tab/></text:span><text:span text:style-name="T131">yo querré, tu querrás, él querrá, ...</text:span></text:p>
            <text:p text:style-name="P63"><text:span text:style-name="T123">hav</text:span><text:span text:style-name="T132">os</text:span><text:span text:style-name="T136"> </text:span><text:span text:style-name="T136"><text:tab/></text:span><text:span text:style-name="T131">yo tendré, tu tendrás, él tendrá, ..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7" draw:text-style-name="P21" draw:layer="layout" svg:width="18.5cm" svg:height="1.673cm" svg:x="4.75cm" svg:y="2.5cm">
          <draw:text-box>
            <text:p><text:span text:style-name="T137">Futuro:</text:span><text:span text:style-name="T129"> </text:span><text:span text:style-name="T127">Se forma añadiendo</text:span><text:span text:style-name="T129"> </text:span><text:span text:style-name="T128">"-os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1" draw:master-page-name="Predeterminado" presentation:presentation-page-layout-name="AL1T0">
        <office:forms form:automatic-focus="false" form:apply-design-mode="false"/>
        <draw:frame presentation:style-name="pr35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25.21cm" svg:height="8.5cm" svg:x="1.389cm" svg:y="4.5cm" presentation:class="subtitle" presentation:user-transformed="true">
          <draw:text-box>
            <text:p text:style-name="P63"><text:span text:style-name="T123">est</text:span><text:span text:style-name="T132">us </text:span><text:span text:style-name="T132"><text:tab/></text:span><text:span text:style-name="T132"><text:tab/></text:span><text:span text:style-name="T131">yo sería/estaría, tu serías/estarías, él sería/estaría, ...</text:span></text:p>
            <text:p text:style-name="P32"><text:span text:style-name="T123">pov</text:span><text:span text:style-name="T138">us</text:span><text:span text:style-name="T73"> </text:span><text:span text:style-name="T73"><text:tab/></text:span><text:span text:style-name="T131">yo podría, tu podrías, él podría, ...</text:span></text:p>
            <text:p text:style-name="P32"><text:span text:style-name="T123">dev</text:span><text:span text:style-name="T138">us</text:span><text:span text:style-name="T135"> </text:span><text:span text:style-name="T135"><text:tab/></text:span><text:span text:style-name="T131">yo debería, tu deberías, él debería, ...</text:span></text:p>
            <text:p text:style-name="P63"><text:span text:style-name="T123">vol</text:span><text:span text:style-name="T132">us</text:span><text:span text:style-name="T73"> </text:span><text:span text:style-name="T73"><text:tab/></text:span><text:span text:style-name="T73"><text:tab/></text:span><text:span text:style-name="T131">yo querría, tu querrías, él querría, ...</text:span></text:p>
            <text:p text:style-name="P63"><text:span text:style-name="T123">hav</text:span><text:span text:style-name="T132">us</text:span><text:span text:style-name="T136"> </text:span><text:span text:style-name="T136"><text:tab/></text:span><text:span text:style-name="T131">yo tendría, tu tendrías, él tendría, ..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0" draw:text-style-name="P21" draw:layer="layout" svg:width="19.25cm" svg:height="2.541cm" svg:x="4.75cm" svg:y="2.5cm">
          <draw:text-box>
            <text:p><text:span text:style-name="T137">Condicional:</text:span><text:span text:style-name="T129"> </text:span><text:span text:style-name="T127">Se forma añadiendo</text:span><text:span text:style-name="T129"> </text:span><text:span text:style-name="T128">"-us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1" draw:master-page-name="Predeterminado" presentation:presentation-page-layout-name="AL1T0">
        <office:forms form:automatic-focus="false" form:apply-design-mode="false"/>
        <draw:frame presentation:style-name="pr36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</text:span></text:p>
          </draw:text-box>
        </draw:frame>
        <draw:frame presentation:style-name="pr21" draw:text-style-name="P64" draw:layer="layout" svg:width="14cm" svg:height="8.5cm" svg:x="7cm" svg:y="5cm" presentation:class="subtitle" presentation:user-transformed="true">
          <draw:text-box>
            <text:p text:style-name="P63"><text:span text:style-name="T123">est</text:span><text:span text:style-name="T132">u </text:span><text:span text:style-name="T132"><text:tab/></text:span><text:span text:style-name="T132"><text:tab/></text:span><text:span text:style-name="T131">sé/está, sea/esté, ...</text:span></text:p>
            <text:p text:style-name="P32"><text:span text:style-name="T123">pov</text:span><text:span text:style-name="T138">u</text:span><text:span text:style-name="T73"> </text:span><text:span text:style-name="T73"><text:tab/></text:span><text:span text:style-name="T73"><text:tab/></text:span><text:span text:style-name="T131">puede, pueda, ...</text:span></text:p>
            <text:p text:style-name="P32"><text:span text:style-name="T123">dev</text:span><text:span text:style-name="T138">u</text:span><text:span text:style-name="T135"> </text:span><text:span text:style-name="T135"><text:tab/></text:span><text:span text:style-name="T135"><text:tab/></text:span><text:span text:style-name="T131">debe, deba, ...</text:span></text:p>
            <text:p text:style-name="P63"><text:span text:style-name="T123">vol</text:span><text:span text:style-name="T132">u</text:span><text:span text:style-name="T73"> </text:span><text:span text:style-name="T73"><text:tab/></text:span><text:span text:style-name="T73"><text:tab/></text:span><text:span text:style-name="T131">quiere, quiera, ...</text:span></text:p>
            <text:p text:style-name="P63"><text:span text:style-name="T123">hav</text:span><text:span text:style-name="T132">u</text:span><text:span text:style-name="T136"> </text:span><text:span text:style-name="T136"><text:tab/></text:span><text:span text:style-name="T136"><text:tab/></text:span><text:span text:style-name="T131">ten, tenga, ..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0" draw:text-style-name="P21" draw:layer="layout" svg:width="17.5cm" svg:height="2.541cm" svg:x="5.25cm" svg:y="2.5cm">
          <draw:text-box>
            <text:p><text:span text:style-name="T137">Imperativo y subjuntivo:</text:span><text:span text:style-name="T129"> </text:span></text:p>
            <text:p><text:span text:style-name="T129"><text:tab/></text:span><text:span text:style-name="T129"><text:tab/></text:span><text:span text:style-name="T127">Se forman añadiendo</text:span><text:span text:style-name="T129"> </text:span><text:span text:style-name="T128">"-u"</text:span><text:span text:style-name="T129"> </text:span><text:span text:style-name="T127">a la raíz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39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1" draw:master-page-name="Predeterminado" presentation:presentation-page-layout-name="AL1T0">
        <office:forms form:automatic-focus="false" form:apply-design-mode="false"/>
        <draw:frame presentation:style-name="pr37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Verbos compuest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1" draw:text-style-name="P69" draw:layer="layout" svg:width="25.099cm" svg:height="11.811cm" svg:x="1.5cm" svg:y="3.2cm">
          <draw:text-box>
            <text:list text:style-name="L1">
              <text:list-item>
                <text:p text:style-name="P67"><text:span text:style-name="T139">Se forman con un verbo auxiliar y un verbo principal, que siempre va en infinitivo (terminación</text:span><text:span text:style-name="T140"> </text:span><text:span text:style-name="T141">"-i"</text:span><text:span text:style-name="T139">). Igual que en español.</text:span><text:span text:style-name="T140"> </text:span></text:p>
              </text:list-item>
              <text:list-item>
                <text:p text:style-name="P67"><text:span text:style-name="T142">Los verbos auxiliares son</text:span><text:span text:style-name="T143"> </text:span><text:span text:style-name="T144">povi</text:span><text:span text:style-name="T143"> (poder)</text:span><text:span text:style-name="T142">,</text:span><text:span text:style-name="T143"> </text:span><text:span text:style-name="T144">devi</text:span><text:span text:style-name="T143"> (</text:span><text:span text:style-name="T140">deber o "tener que") </text:span><text:span text:style-name="T139">y</text:span><text:span text:style-name="T140"> </text:span><text:span text:style-name="T141">voli</text:span><text:span text:style-name="T140"> (querer o desear)</text:span></text:p>
              </text:list-item>
            </text:list>
            <text:p text:style-name="P68"><text:span text:style-name="T141"><text:tab/></text:span><text:span text:style-name="T141"><text:tab/></text:span><text:span text:style-name="T141">Mi volas manĝ</text:span><text:span text:style-name="T145">i</text:span><text:span text:style-name="T140"> </text:span><text:span text:style-name="T140"><text:tab/></text:span><text:span text:style-name="T140"> <text:s/>Quiero comer / Deseo comer.</text:span></text:p>
            <text:p text:style-name="P68"><text:span text:style-name="T141"><text:tab/></text:span><text:span text:style-name="T141"><text:tab/></text:span><text:span text:style-name="T141">Mi ne povis ven</text:span><text:span text:style-name="T145">i</text:span><text:span text:style-name="T140"> <text:s/>No pude venir.</text:span></text:p>
            <text:p text:style-name="P68"><text:span text:style-name="T141"><text:tab/></text:span><text:span text:style-name="T141"><text:tab/></text:span><text:span text:style-name="T141">Mi devos labor</text:span><text:span text:style-name="T145">i</text:span><text:span text:style-name="T140"> <text:s text:c="2"/>Tendré que trabajar / Deberé 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<text:tab/></text:span><text:span text:style-name="T140">trabajar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0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Predeterminado" presentation:presentation-page-layout-name="AL1T0">
        <office:forms form:automatic-focus="false" form:apply-design-mode="false"/>
        <draw:frame presentation:style-name="pr38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Adverb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2" draw:text-style-name="P70" draw:layer="layout" svg:width="21cm" svg:height="9.2cm" svg:x="3.5cm" svg:y="4cm">
          <draw:text-box>
            <text:list text:style-name="L1">
              <text:list-item>
                <text:p><text:span text:style-name="T142">Generalmente </text:span><text:span text:style-name="T146">tienen</text:span><text:span text:style-name="T142"> la terminación</text:span><text:span text:style-name="T143"> </text:span><text:span text:style-name="T141">"-e".</text:span></text:p>
                <text:p><text:span text:style-name="T141"/></text:p>
              </text:list-item>
              <text:list-item>
                <text:p><text:span text:style-name="T142">Es posible crear adverbios a partir de otras palabras usando la terminación </text:span><text:span text:style-name="T144">"-e".</text:span></text:p>
                <text:p><text:span text:style-name="T147"/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1" draw:master-page-name="Predeterminado" presentation:presentation-page-layout-name="AL1T0">
        <office:forms form:automatic-focus="false" form:apply-design-mode="false"/>
        <draw:frame presentation:style-name="pr39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Adverb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3" draw:text-style-name="P70" draw:layer="layout" svg:width="24cm" svg:height="10cm" svg:x="2cm" svg:y="3.2cm">
          <draw:text-box>
            <text:p><text:span text:style-name="T133">rapida</text:span><text:span text:style-name="T138"> </text:span><text:span text:style-name="T138"><text:tab/></text:span><text:span text:style-name="T125">rápido</text:span><text:span text:style-name="T148"> </text:span><text:span text:style-name="T148"><text:tab/></text:span><text:span text:style-name="T148"><text:tab/></text:span><text:span text:style-name="T148"><text:tab/></text:span><text:span text:style-name="T148"><text:tab/></text:span><text:span text:style-name="T148">(adjetivo)</text:span><text:span text:style-name="T148"><text:tab/></text:span></text:p>
            <text:p><text:span text:style-name="T133">rapid</text:span><text:span text:style-name="T149">e</text:span><text:span text:style-name="T138"> </text:span><text:span text:style-name="T138"><text:tab/></text:span><text:span text:style-name="T125">rápidamente</text:span><text:span text:style-name="T148"> </text:span><text:span text:style-name="T148"><text:tab/></text:span><text:span text:style-name="T148"><text:tab/></text:span><text:span text:style-name="T148">(adverbio de manera)</text:span></text:p>
            <text:p><text:span text:style-name="T133">skribi</text:span><text:span text:style-name="T138"> </text:span><text:span text:style-name="T138"><text:tab/></text:span><text:span text:style-name="T138"><text:tab/></text:span><text:span text:style-name="T125">escribir</text:span><text:span text:style-name="T148"> </text:span><text:span text:style-name="T148"><text:tab/></text:span><text:span text:style-name="T148"><text:tab/></text:span><text:span text:style-name="T148"><text:tab/></text:span><text:span text:style-name="T148"><text:tab/></text:span><text:span text:style-name="T148">(verbo)</text:span></text:p>
            <text:p><text:span text:style-name="T133">skrib</text:span><text:span text:style-name="T149">e</text:span><text:span text:style-name="T138"><text:tab/></text:span><text:span text:style-name="T138"><text:tab/></text:span><text:span text:style-name="T125">por escrito</text:span><text:span text:style-name="T148"> </text:span><text:span text:style-name="T148"><text:tab/></text:span><text:span text:style-name="T148"><text:tab/></text:span><text:span text:style-name="T148"><text:tab/></text:span><text:span text:style-name="T148">(adverbio de manera)</text:span></text:p>
            <text:p><text:span text:style-name="T150">hejmo</text:span><text:span text:style-name="T151"> </text:span><text:span text:style-name="T151"><text:tab/></text:span><text:span text:style-name="T152">hogar, casa</text:span><text:span text:style-name="T152"><text:tab/></text:span><text:span text:style-name="T153"><text:tab/></text:span><text:span text:style-name="T153"><text:tab/></text:span><text:span text:style-name="T148">(nombre)</text:span><text:span text:style-name="T148"><text:tab/></text:span></text:p>
            <text:p><text:span text:style-name="T133">hejm</text:span><text:span text:style-name="T149">e</text:span><text:span text:style-name="T138"> </text:span><text:span text:style-name="T138"><text:tab/></text:span><text:span text:style-name="T125">en la casa </text:span><text:span text:style-name="T148"><text:tab/></text:span><text:span text:style-name="T148"><text:tab/></text:span><text:span text:style-name="T148"><text:tab/></text:span><text:span text:style-name="T148">(adverbio de lugar)</text:span></text:p>
            <text:p text:style-name="P71"><text:span text:style-name="T150">nokto</text:span><text:span text:style-name="T151"> </text:span><text:span text:style-name="T151"><text:tab/></text:span><text:span text:style-name="T152">noche </text:span><text:span text:style-name="T153"><text:tab/></text:span><text:span text:style-name="T153"><text:tab/></text:span><text:span text:style-name="T153"><text:tab/></text:span><text:span text:style-name="T153"><text:tab/></text:span><text:span text:style-name="T148">(nombre)</text:span></text:p>
            <text:p><text:span text:style-name="T133">nokt</text:span><text:span text:style-name="T149">e</text:span><text:span text:style-name="T138"> </text:span><text:span text:style-name="T138"><text:tab/></text:span><text:span text:style-name="T138"><text:tab/></text:span><text:span text:style-name="T125">en la noche </text:span><text:span text:style-name="T148"><text:tab/></text:span><text:span text:style-name="T148"><text:tab/></text:span><text:span text:style-name="T148"><text:tab/></text:span><text:span text:style-name="T148">(adverbio de tiempo)</text:span></text:p>
            <text:p text:style-name="P71"><text:span text:style-name="T150">multaj</text:span><text:span text:style-name="T151"> </text:span><text:span text:style-name="T151"><text:tab/></text:span><text:span text:style-name="T152">muchos, muchas </text:span><text:span text:style-name="T153"><text:tab/></text:span><text:span text:style-name="T148">(adjetivo)</text:span></text:p>
            <text:p><text:span text:style-name="T133">mult</text:span><text:span text:style-name="T154">e</text:span><text:span text:style-name="T138"> </text:span><text:span text:style-name="T138"><text:tab/></text:span><text:span text:style-name="T138"><text:tab/></text:span><text:span text:style-name="T125">mucho</text:span><text:span text:style-name="T148"> </text:span><text:span text:style-name="T148"><text:tab/></text:span><text:span text:style-name="T148"><text:tab/></text:span><text:span text:style-name="T148"><text:tab/></text:span><text:span text:style-name="T148"><text:tab/></text:span><text:span text:style-name="T148">(adverbio de cantidad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1" draw:master-page-name="Predeterminado" presentation:presentation-page-layout-name="AL1T0">
        <office:forms form:automatic-focus="false" form:apply-design-mode="false"/>
        <draw:frame presentation:style-name="pr40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lural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0" draw:text-style-name="P21" draw:layer="layout" svg:width="20.5cm" svg:height="2.541cm" svg:x="3.75cm" svg:y="3.106cm">
          <draw:text-box>
            <text:p><text:span text:style-name="T127">Se forma añadiendo</text:span><text:span text:style-name="T129"> </text:span><text:span text:style-name="T128">"-j"</text:span><text:span text:style-name="T129"> </text:span><text:span text:style-name="T127">después de la terminación, tanto a los nombres como a los adjetivos.</text:span></text:p>
          </draw:text-box>
        </draw:frame>
        <draw:frame draw:style-name="gr24" draw:text-style-name="P66" draw:layer="layout" svg:width="23cm" svg:height="5.027cm" svg:x="2.5cm" svg:y="6.6cm">
          <draw:text-box>
            <text:p text:style-name="P65"><text:span text:style-name="T29"><text:tab/></text:span><text:span text:style-name="T29"><text:tab/></text:span><text:span text:style-name="T29">bela hundo</text:span><text:span text:style-name="T155"> </text:span><text:span text:style-name="T155"><text:tab/></text:span><text:span text:style-name="T155"><text:tab/></text:span><text:span text:style-name="T155"><text:tab/></text:span><text:span text:style-name="T155"><text:tab/></text:span><text:span text:style-name="T156">un perro bonito</text:span></text:p>
            <text:p text:style-name="P65"><text:span text:style-name="T157"><text:tab/></text:span><text:span text:style-name="T157"><text:tab/></text:span><text:span text:style-name="T157">bela</text:span><text:span text:style-name="T158">j</text:span><text:span text:style-name="T157"> hundo</text:span><text:span text:style-name="T159">j</text:span><text:span text:style-name="T160"> </text:span><text:span text:style-name="T160"><text:tab/></text:span><text:span text:style-name="T160"><text:tab/></text:span><text:span text:style-name="T160"><text:tab/></text:span><text:span text:style-name="T160"><text:tab/></text:span><text:span text:style-name="T161">perros </text:span><text:span text:style-name="T156">bonitos</text:span></text:p>
            <text:p text:style-name="P65"><text:span text:style-name="T29"><text:tab/></text:span><text:span text:style-name="T29"><text:tab/></text:span><text:span text:style-name="T29">la knabo</text:span><text:span text:style-name="T162">j</text:span><text:span text:style-name="T29"> estas juna</text:span><text:span text:style-name="T162">j</text:span><text:span text:style-name="T29"> </text:span><text:span text:style-name="T29"><text:tab/></text:span><text:span text:style-name="T156">los muchachos son jóvene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1" draw:master-page-name="Predeterminado" presentation:presentation-page-layout-name="AL1T0">
        <office:forms form:automatic-focus="false" form:apply-design-mode="false"/>
        <draw:frame presentation:style-name="pr41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Complemento direc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0" draw:text-style-name="P21" draw:layer="layout" svg:width="24cm" svg:height="2.541cm" svg:x="2cm" svg:y="3.106cm">
          <draw:text-box>
            <text:list text:style-name="L1">
              <text:list-item>
                <text:p><text:span text:style-name="T127">Se forma añadiendo </text:span><text:span text:style-name="T128">"-n"</text:span><text:span text:style-name="T129"> </text:span><text:span text:style-name="T127">después de la terminación, y del plural (si existe), tanto a los nombres como a los adjetivos.</text:span></text:p>
              </text:list-item>
            </text:list>
          </draw:text-box>
        </draw:frame>
        <draw:frame draw:style-name="gr25" draw:text-style-name="P73" draw:layer="layout" svg:width="24cm" svg:height="8.547cm" svg:x="2cm" svg:y="6cm">
          <draw:text-box>
            <text:list text:style-name="L1">
              <text:list-item>
                <text:p text:style-name="P72"><text:span text:style-name="T163">Por ejemplo, en la oración </text:span><text:span text:style-name="T164">"</text:span><text:span text:style-name="T35">La knabo skribas letero</text:span><text:span text:style-name="T165">n</text:span><text:span text:style-name="T164">"</text:span><text:span text:style-name="T163"> (El muchacho escribe una carta) nos podemos preguntar:</text:span></text:p>
              </text:list-item>
            </text:list>
            <text:p text:style-name="P72"><text:span text:style-name="T166"><text:tab/></text:span><text:span text:style-name="T166">¿Que pasa?</text:span><text:span text:style-name="T163"> Hay alguien que escribe. </text:span></text:p>
            <text:p text:style-name="P72"><text:span text:style-name="T167"><text:tab/></text:span><text:span text:style-name="T167">¿Quien escribe? </text:span><text:span text:style-name="T163">- El muchacho escribe. Por lo tanto </text:span><text:span text:style-name="T164">"la knabo"</text:span><text:span text:style-name="T163"> (</text:span><text:span text:style-name="T168">el </text:span><text:span text:style-name="T168"><text:tab/></text:span><text:span text:style-name="T168">muchacho</text:span><text:span text:style-name="T163">) es el </text:span><text:span text:style-name="T167">sujeto</text:span><text:span text:style-name="T163">, el que realiza la acción.</text:span></text:p>
            <text:p text:style-name="P72"><text:span text:style-name="T167"><text:tab/></text:span><text:span text:style-name="T167">¿Que escribe el muchacho? </text:span><text:span text:style-name="T163">- El muchacho escribe una carta. Por </text:span><text:span text:style-name="T163"><text:tab/></text:span><text:span text:style-name="T163">eso, </text:span><text:span text:style-name="T164">"letero"</text:span><text:span text:style-name="T163"> es el </text:span><text:span text:style-name="T167">complemento directo</text:span><text:span text:style-name="T163">, lo que recibe la acción o las </text:span><text:span text:style-name="T163"><text:tab/></text:span><text:span text:style-name="T163">consecuencias de la acción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5" draw:style-name="dp1" draw:master-page-name="Predeterminado" presentation:presentation-page-layout-name="AL1T0">
        <office:forms form:automatic-focus="false" form:apply-design-mode="false"/>
        <draw:frame presentation:style-name="pr42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Complemento direct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6" draw:text-style-name="P74" draw:layer="layout" svg:width="25.21cm" svg:height="11.5cm" svg:x="1.389cm" svg:y="3cm">
          <draw:text-box>
            <text:list text:style-name="L1">
              <text:list-item>
                <text:p text:style-name="P6"><text:span text:style-name="T56">Es importante no olvidarlo, ya que la frase podría cambiar de sentido.</text:span></text:p>
              </text:list-item>
            </text:list>
            <text:p text:style-name="P68"><text:span text:style-name="T29"><text:tab/></text:span><text:span text:style-name="T29"><text:tab/></text:span><text:span text:style-name="T29">La knabo vidas la hundo</text:span><text:span text:style-name="T169">n</text:span><text:span text:style-name="T155">. </text:span><text:span text:style-name="T155"><text:tab/></text:span><text:span text:style-name="T156">El muchacho mira al perro.</text:span></text:p>
            <text:p text:style-name="P68"><text:span text:style-name="T29"><text:tab/></text:span><text:span text:style-name="T29"><text:tab/></text:span><text:span text:style-name="T29">La hundo vidas la knabo</text:span><text:span text:style-name="T169">n</text:span><text:span text:style-name="T155">. </text:span><text:span text:style-name="T155"><text:tab/></text:span><text:span text:style-name="T156">El perro mira al muchacho.</text:span></text:p>
            <text:list text:style-name="L3">
              <text:list-item>
                <text:p text:style-name="P72"><text:span text:style-name="T26">También se pone </text:span><text:span text:style-name="T170">"-</text:span><text:span text:style-name="T98">n"</text:span><text:span text:style-name="T74"> </text:span><text:span text:style-name="T26">al final de los adjetivos.</text:span></text:p>
                <text:list>
                  <text:list-header>
                    <text:p text:style-name="P68"><text:span text:style-name="T29">La knabo havas bela</text:span><text:span text:style-name="T169">n </text:span><text:span text:style-name="T29">hundo</text:span><text:span text:style-name="T169">n</text:span><text:span text:style-name="T155">. </text:span><text:span text:style-name="T155"><text:tab/></text:span><text:span text:style-name="T156">El muchacho tiene un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perro bonito.</text:span></text:p>
                  </text:list-header>
                </text:list>
              </text:list-item>
              <text:list-item>
                <text:p text:style-name="P72"><text:span text:style-name="T171">La </text:span><text:span text:style-name="T172">"-</text:span><text:span text:style-name="T173">n"</text:span><text:span text:style-name="T174"> </text:span><text:span text:style-name="T171">se pone después de la terminación del plural </text:span><text:span text:style-name="T170">"-j</text:span><text:span text:style-name="T98">"</text:span><text:span text:style-name="T26">.</text:span></text:p>
                <text:list>
                  <text:list-header>
                    <text:p text:style-name="P72"><text:span text:style-name="T29">La hundo vidas la bela</text:span><text:span text:style-name="T175">j</text:span><text:span text:style-name="T169">n </text:span><text:span text:style-name="T29">kato</text:span><text:span text:style-name="T175">j</text:span><text:span text:style-name="T169">n</text:span><text:span text:style-name="T155">. </text:span><text:span text:style-name="T155"><text:tab/></text:span><text:span text:style-name="T156">El perro mira los gatos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bonitos.</text:span></text:p>
                  </text:list-header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6" draw:style-name="dp1" draw:master-page-name="Predeterminado" presentation:presentation-page-layout-name="AL1T0">
        <office:forms form:automatic-focus="false" form:apply-design-mode="false"/>
        <draw:frame presentation:style-name="pr43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alabras y expresiones útil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6" draw:text-style-name="P75" draw:layer="layout" svg:width="12.099cm" svg:height="11.5cm" svg:x="1.401cm" svg:y="3cm">
          <draw:text-box>
            <text:p><text:span text:style-name="T176">Jes</text:span><text:span text:style-name="T176"><text:tab/></text:span><text:span text:style-name="T176"><text:tab/></text:span><text:span text:style-name="T176"><text:tab/></text:span><text:span text:style-name="T176"><text:tab/></text:span><text:span text:style-name="T176"><text:tab/></text:span><text:span text:style-name="T177">Si</text:span></text:p>
            <text:p><text:span text:style-name="T176">Ne</text:span><text:span text:style-name="T176"><text:tab/></text:span><text:span text:style-name="T176"><text:tab/></text:span><text:span text:style-name="T176"><text:tab/></text:span><text:span text:style-name="T176"><text:tab/></text:span><text:span text:style-name="T176"><text:tab/></text:span><text:span text:style-name="T177">No</text:span><text:span text:style-name="T176"><text:tab/></text:span></text:p>
            <text:p text:style-name="P71"><text:span text:style-name="T176">Saluton!</text:span><text:span text:style-name="T176"><text:tab/></text:span><text:span text:style-name="T176"><text:tab/></text:span><text:span text:style-name="T176"><text:tab/></text:span><text:span text:style-name="T176"><text:tab/></text:span><text:span text:style-name="T177">¡Hola!</text:span><text:span text:style-name="T176"><text:tab/></text:span></text:p>
            <text:p><text:span text:style-name="T178">Kiel vi fartas?</text:span><text:span text:style-name="T178"><text:tab/></text:span><text:span text:style-name="T178"><text:tab/></text:span><text:span text:style-name="T179">¿Cómo estás?</text:span><text:span text:style-name="T178"><text:tab/></text:span><text:span text:style-name="T176">Ĝis poste</text:span><text:span text:style-name="T176"><text:tab/></text:span><text:span text:style-name="T176"><text:tab/></text:span><text:span text:style-name="T176"><text:tab/></text:span><text:span text:style-name="T177">Hasta luego</text:span></text:p>
            <text:p><text:span text:style-name="T176">Ĝis (la revido)</text:span><text:span text:style-name="T176"><text:tab/></text:span><text:span text:style-name="T176"><text:tab/></text:span><text:span text:style-name="T177">Hasta la vista</text:span><text:span text:style-name="T176"><text:tab/></text:span></text:p>
            <text:p><text:span text:style-name="T180">Adios</text:span><text:span text:style-name="T180"><text:tab/></text:span><text:span text:style-name="T180"><text:tab/></text:span><text:span text:style-name="T180"><text:tab/></text:span><text:span text:style-name="T180"><text:tab/></text:span><text:span text:style-name="T177">Adiaŭ</text:span></text:p>
            <text:p><text:span text:style-name="T176">Bonvolu / Mi petas</text:span><text:span text:style-name="T176"><text:tab/></text:span><text:span text:style-name="T177">Por favor</text:span></text:p>
            <text:p><text:span text:style-name="T176">Dankon! </text:span><text:span text:style-name="T176"><text:tab/></text:span><text:span text:style-name="T176"><text:tab/></text:span><text:span text:style-name="T176"><text:tab/></text:span><text:span text:style-name="T177">¡Gracias!</text:span></text:p>
            <text:p text:style-name="P71"><text:span text:style-name="T176">Dankegon! </text:span><text:span text:style-name="T176"><text:tab/></text:span><text:span text:style-name="T176"><text:tab/></text:span><text:span text:style-name="T176"><text:tab/></text:span><text:span text:style-name="T177">¡Muchas gracias!</text:span></text:p>
            <text:p><text:span text:style-name="T176">Ne dankinde</text:span><text:span text:style-name="T177"><text:tab/></text:span><text:span text:style-name="T177"><text:tab/></text:span><text:span text:style-name="T177"><text:tab/></text:span><text:span text:style-name="T177">De nada</text:span></text:p>
            <text:p><text:span text:style-name="T176">Pardonu! <text:s/></text:span><text:span text:style-name="T176"><text:tab/></text:span><text:span text:style-name="T176"><text:tab/></text:span><text:span text:style-name="T176"><text:tab/></text:span><text:span text:style-name="T177">¡Perdón!</text:span></text:p>
            <text:p><text:span text:style-name="T176">Mi amas vin</text:span><text:span text:style-name="T177"><text:tab/></text:span><text:span text:style-name="T177"><text:tab/></text:span><text:span text:style-name="T177"><text:tab/></text:span><text:span text:style-name="T177">Te amo</text:span></text:p>
            <text:p><text:span text:style-name="T181"/></text:p>
          </draw:text-box>
        </draw:frame>
        <draw:frame draw:style-name="gr26" draw:text-style-name="P76" draw:layer="layout" svg:width="13.599cm" svg:height="11.5cm" svg:x="13cm" svg:y="3cm">
          <draw:text-box>
            <text:p text:style-name="P71"><text:span text:style-name="T176">Bonŝancon! </text:span><text:span text:style-name="T176"><text:tab/></text:span><text:span text:style-name="T176"><text:tab/></text:span><text:span text:style-name="T176"><text:tab/></text:span><text:span text:style-name="T177">¡Buena suerte!</text:span></text:p>
            <text:p text:style-name="P71"><text:span text:style-name="T176">Gratulon!</text:span><text:span text:style-name="T176"><text:tab/></text:span><text:span text:style-name="T176"><text:tab/></text:span><text:span text:style-name="T176"><text:tab/></text:span><text:span text:style-name="T177">¡Felicidades!</text:span></text:p>
            <text:p text:style-name="P71"><text:span text:style-name="T176">Kio estas via nomo?</text:span><text:span text:style-name="T176"><text:tab/></text:span><text:span text:style-name="T177">¿Cuál es tu nombre?</text:span></text:p>
            <text:p text:style-name="P71"><text:span text:style-name="T176">Kiel vi nomiĝas?</text:span><text:span text:style-name="T176"><text:tab/></text:span><text:span text:style-name="T176"><text:tab/></text:span><text:span text:style-name="T177">¿Cómo te llamas?</text:span></text:p>
            <text:p text:style-name="P71"><text:span text:style-name="T176">Mia nomo estas...</text:span><text:span text:style-name="T176"><text:tab/></text:span><text:span text:style-name="T177">Mi nombre es...</text:span></text:p>
            <text:p text:style-name="P71"><text:span text:style-name="T176">Mi nomiĝas...</text:span><text:span text:style-name="T176"><text:tab/></text:span><text:span text:style-name="T176"><text:tab/></text:span><text:span text:style-name="T177">Me llamo...</text:span></text:p>
            <text:p text:style-name="P71"><text:span text:style-name="T176">Kiom vi aĝas? </text:span><text:span text:style-name="T176"><text:tab/></text:span><text:span text:style-name="T176"><text:tab/></text:span><text:span text:style-name="T177">¿Qué edad tienes?</text:span></text:p>
            <text:p text:style-name="P71"><text:span text:style-name="T176">Kiom da jaroj vi havas?</text:span><text:span text:style-name="T177">¿Cuántos años tienes?</text:span></text:p>
            <text:p text:style-name="P71"><text:span text:style-name="T176">Feliĉan Kristnaskon!</text:span><text:span text:style-name="T176"><text:tab/></text:span><text:span text:style-name="T177">¡Feliz Navidad!</text:span></text:p>
            <text:p text:style-name="P71"><text:span text:style-name="T176">Bonan Novjaron!</text:span><text:span text:style-name="T176"><text:tab/></text:span><text:span text:style-name="T176"><text:tab/></text:span><text:span text:style-name="T177">¡Próspero Año Nuevo!</text:span></text:p>
            <text:p text:style-name="P71"><text:span text:style-name="T176">Mi ne komprenas</text:span><text:span text:style-name="T177"><text:tab/></text:span><text:span text:style-name="T177"><text:tab/></text:span><text:span text:style-name="T177">No entiendo</text:span></text:p>
            <text:p text:style-name="P71"><text:span text:style-name="T176">Mi ne scias</text:span><text:span text:style-name="T177"><text:tab/></text:span><text:span text:style-name="T177"><text:tab/></text:span><text:span text:style-name="T177"><text:tab/></text:span><text:span text:style-name="T177">No sé</text:span></text:p>
            <text:p text:style-name="P71"><text:span text:style-name="T176">Unu lingvo neniam sufiĉas</text:span></text:p>
            <text:p text:style-name="P71"><text:span text:style-name="T177"><text:tab/></text:span><text:span text:style-name="T177"><text:tab/></text:span><text:span text:style-name="T177"><text:tab/></text:span><text:span text:style-name="T177">Una lengua nunca es suficient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7" draw:style-name="dp1" draw:master-page-name="Predeterminado" presentation:presentation-page-layout-name="AL1T0">
        <office:forms form:automatic-focus="false" form:apply-design-mode="false"/>
        <draw:frame presentation:style-name="pr44" draw:text-style-name="P7" draw:layer="layout" svg:width="25.099cm" svg:height="1.737cm" svg:x="1.401cm" svg:y="0.628cm" presentation:class="title" presentation:user-transformed="true">
          <draw:text-box>
            <text:p text:style-name="P6"><text:span text:style-name="T5">Palabras y expresiones útil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6" draw:text-style-name="P75" draw:layer="layout" svg:width="12.599cm" svg:height="11.5cm" svg:x="1.401cm" svg:y="2.998cm">
          <draw:text-box>
            <text:p><text:span text:style-name="T176">Kaj</text:span><text:span text:style-name="T176"><text:tab/></text:span><text:span text:style-name="T176"><text:tab/></text:span><text:span text:style-name="T176"><text:tab/></text:span><text:span text:style-name="T176"><text:tab/></text:span><text:span text:style-name="T177">Y</text:span></text:p>
            <text:p><text:span text:style-name="T182">Aŭ</text:span><text:span text:style-name="T176"><text:tab/></text:span><text:span text:style-name="T176"><text:tab/></text:span><text:span text:style-name="T176"><text:tab/></text:span><text:span text:style-name="T176"><text:tab/></text:span><text:span text:style-name="T177">O</text:span></text:p>
            <text:p><text:span text:style-name="T176">Ke</text:span><text:span text:style-name="T177"><text:tab/></text:span><text:span text:style-name="T177"><text:tab/></text:span><text:span text:style-name="T177"><text:tab/></text:span><text:span text:style-name="T177"><text:tab/></text:span><text:span text:style-name="T177">Que</text:span><text:span text:style-name="T176"><text:tab/></text:span></text:p>
            <text:p><text:span text:style-name="T176">Kio...?</text:span><text:span text:style-name="T176"><text:tab/></text:span><text:span text:style-name="T176"><text:tab/></text:span><text:span text:style-name="T176"><text:tab/></text:span><text:span text:style-name="T177">¿Qué...?</text:span></text:p>
            <text:p><text:span text:style-name="T176">Tio</text:span><text:span text:style-name="T176"><text:tab/></text:span><text:span text:style-name="T176"><text:tab/></text:span><text:span text:style-name="T176"><text:tab/></text:span><text:span text:style-name="T176"><text:tab/></text:span><text:span text:style-name="T177">Eso</text:span></text:p>
            <text:p text:style-name="P71"><text:span text:style-name="T178">Baldaŭ</text:span><text:span text:style-name="T178"><text:tab/></text:span><text:span text:style-name="T178"><text:tab/></text:span><text:span text:style-name="T178"><text:tab/></text:span><text:span text:style-name="T179">Pronto</text:span></text:p>
            <text:p text:style-name="P71"><text:span text:style-name="T178">Hieraŭ</text:span><text:span text:style-name="T178"><text:tab/></text:span><text:span text:style-name="T178"><text:tab/></text:span><text:span text:style-name="T178"><text:tab/></text:span><text:span text:style-name="T179">Ayer</text:span></text:p>
            <text:p text:style-name="P71"><text:span text:style-name="T178">Hodiaŭ</text:span><text:span text:style-name="T178"><text:tab/></text:span><text:span text:style-name="T178"><text:tab/></text:span><text:span text:style-name="T178"><text:tab/></text:span><text:span text:style-name="T179">Hoy</text:span></text:p>
            <text:p text:style-name="P71"><text:span text:style-name="T178">Morgaŭ</text:span><text:span text:style-name="T178"><text:tab/></text:span><text:span text:style-name="T178"><text:tab/></text:span><text:span text:style-name="T178"><text:tab/></text:span><text:span text:style-name="T179">Mañana</text:span></text:p>
            <text:p text:style-name="P71"><text:span text:style-name="T178">Tago</text:span><text:span text:style-name="T178"><text:tab/></text:span><text:span text:style-name="T178"><text:tab/></text:span><text:span text:style-name="T178"><text:tab/></text:span><text:span text:style-name="T179">Día</text:span></text:p>
            <text:p text:style-name="P71"><text:span text:style-name="T178">Semajno</text:span><text:span text:style-name="T178"><text:tab/></text:span><text:span text:style-name="T178"><text:tab/></text:span><text:span text:style-name="T179">Semana</text:span></text:p>
            <text:p text:style-name="P71"><text:span text:style-name="T178">Monato</text:span><text:span text:style-name="T178"><text:tab/></text:span><text:span text:style-name="T178"><text:tab/></text:span><text:span text:style-name="T178"><text:tab/></text:span><text:span text:style-name="T179">Mes</text:span></text:p>
            <text:p text:style-name="P71"><text:span text:style-name="T178">Jaro</text:span><text:span text:style-name="T178"><text:tab/></text:span><text:span text:style-name="T178"><text:tab/></text:span><text:span text:style-name="T178"><text:tab/></text:span><text:span text:style-name="T178"><text:tab/></text:span><text:span text:style-name="T179">Año</text:span></text:p>
          </draw:text-box>
        </draw:frame>
        <draw:frame draw:style-name="gr26" draw:text-style-name="P76" draw:layer="layout" svg:width="13.599cm" svg:height="11.5cm" svg:x="13cm" svg:y="3cm">
          <draw:text-box>
            <text:p text:style-name="P71"><text:span text:style-name="T178">Frua mateno</text:span><text:span text:style-name="T178"><text:tab/></text:span><text:span text:style-name="T178"><text:tab/></text:span><text:span text:style-name="T178"><text:tab/></text:span><text:span text:style-name="T178"><text:tab/></text:span><text:span text:style-name="T177">Madrugada</text:span><text:span text:style-name="T176"><text:tab/></text:span></text:p>
            <text:p text:style-name="P71"><text:span text:style-name="T176">Mateno</text:span><text:span text:style-name="T176"><text:tab/></text:span><text:span text:style-name="T176"><text:tab/></text:span><text:span text:style-name="T176"><text:tab/></text:span><text:span text:style-name="T176"><text:tab/></text:span><text:span text:style-name="T176"><text:tab/></text:span><text:span text:style-name="T177">Mañana</text:span></text:p>
            <text:p text:style-name="P71"><text:span text:style-name="T176">Tagmezo</text:span><text:span text:style-name="T176"><text:tab/></text:span><text:span text:style-name="T176"><text:tab/></text:span><text:span text:style-name="T176"><text:tab/></text:span><text:span text:style-name="T176"><text:tab/></text:span><text:span text:style-name="T177">Mediodia</text:span></text:p>
            <text:p text:style-name="P71"><text:span text:style-name="T176">Posttagmezo</text:span><text:span text:style-name="T176"><text:tab/></text:span><text:span text:style-name="T176"><text:tab/></text:span><text:span text:style-name="T176"><text:tab/></text:span><text:span text:style-name="T176"><text:tab/></text:span><text:span text:style-name="T177">Tarde</text:span></text:p>
            <text:p text:style-name="P71"><text:span text:style-name="T176">Vespero</text:span><text:span text:style-name="T176"><text:tab/></text:span><text:span text:style-name="T176"><text:tab/></text:span><text:span text:style-name="T176"><text:tab/></text:span><text:span text:style-name="T176"><text:tab/></text:span><text:span text:style-name="T176"><text:tab/></text:span><text:span text:style-name="T177">Anochecer</text:span></text:p>
            <text:p text:style-name="P71"><text:span text:style-name="T176">Nokto</text:span><text:span text:style-name="T176"><text:tab/></text:span><text:span text:style-name="T176"><text:tab/></text:span><text:span text:style-name="T176"><text:tab/></text:span><text:span text:style-name="T176"><text:tab/></text:span><text:span text:style-name="T176"><text:tab/></text:span><text:span text:style-name="T177">Noche</text:span></text:p>
            <text:p text:style-name="P71"><text:span text:style-name="T176">Bonan tagon</text:span><text:span text:style-name="T177"><text:tab/></text:span><text:span text:style-name="T177"><text:tab/></text:span><text:span text:style-name="T177"><text:tab/></text:span><text:span text:style-name="T177"><text:tab/></text:span><text:span text:style-name="T177">Buenos días</text:span></text:p>
            <text:p text:style-name="P71"><text:span text:style-name="T178">Bonan matenon</text:span><text:span text:style-name="T178"><text:tab/></text:span><text:span text:style-name="T178"><text:tab/></text:span><text:span text:style-name="T178"><text:tab/></text:span><text:span text:style-name="T177">Buenos días</text:span></text:p>
            <text:p><text:span text:style-name="T178">Bonan p</text:span><text:span text:style-name="T176">osttagmezon</text:span><text:span text:style-name="T176"><text:tab/></text:span><text:span text:style-name="T176"><text:tab/></text:span><text:span text:style-name="T177">Buenas tardes</text:span></text:p>
            <text:p><text:span text:style-name="T176">Bonan nokton</text:span><text:span text:style-name="T176"><text:tab/></text:span><text:span text:style-name="T176"><text:tab/></text:span><text:span text:style-name="T176"><text:tab/></text:span><text:span text:style-name="T177">Buenas noches</text:span></text:p>
            <text:p text:style-name="P71"><text:span text:style-name="T177"/></text:p>
          </draw:text-box>
        </draw:frame>
        <presentation:notes draw:style-name="dp2">
          <draw:page-thumbnail draw:style-name="gr2" draw:layer="layout" svg:width="19.798cm" svg:height="11.136cm" svg:x="0.6cm" svg:y="2.257cm" draw:page-number="4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1" draw:master-page-name="Predeterminado" presentation:presentation-page-layout-name="AL1T0">
        <office:forms form:automatic-focus="false" form:apply-design-mode="false"/>
        <draw:frame presentation:style-name="pr45" draw:text-style-name="P77" draw:layer="layout" svg:width="25.099cm" svg:height="1.737cm" svg:x="1.401cm" svg:y="0.628cm" presentation:class="title" presentation:user-transformed="true">
          <draw:text-box>
            <text:p text:style-name="P34"><text:span text:style-name="T30">El Esperanto es un idioma flexible <text:s/>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7" draw:text-style-name="P78" draw:layer="layout" svg:width="25.198cm" svg:height="8.359cm" svg:x="1.401cm" svg:y="3cm">
          <draw:text-box>
            <text:list text:style-name="L1">
              <text:list-item>
                <text:p text:style-name="P72"><text:span text:style-name="T183">Lo genial del Esperanto es que es muy flexible. </text:span></text:p>
              </text:list-item>
              <text:list-item>
                <text:p text:style-name="P72"><text:span text:style-name="T183">Los sustantivos pueden volverse verbos, los verbos pueden volverse adjetivos, etc. </text:span></text:p>
              </text:list-item>
              <text:list-item>
                <text:p text:style-name="P72"><text:span text:style-name="T183">De esta forma puedes crear nuevas palabras para expresar elegantemente un concepto que podría necesitar de una frase entera en español. </text:span></text:p>
              </text:list-item>
              <text:list-item>
                <text:p text:style-name="P72"><text:span text:style-name="T183">La terminación "</text:span><text:span text:style-name="T126">-e</text:span><text:span text:style-name="T183">" es particularmente productiva en Esperanto</text:span><text:span text:style-name="T184">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9" draw:style-name="dp1" draw:master-page-name="Predeterminado" presentation:presentation-page-layout-name="AL1T0">
        <office:forms form:automatic-focus="false" form:apply-design-mode="false"/>
        <draw:frame presentation:style-name="pr46" draw:text-style-name="P77" draw:layer="layout" svg:width="25.099cm" svg:height="1.737cm" svg:x="1.401cm" svg:y="0.628cm" presentation:class="title" presentation:user-transformed="true">
          <draw:text-box>
            <text:p text:style-name="P34"><text:span text:style-name="T30">El Esperanto es un idioma flexible <text:s/>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8" draw:text-style-name="P79" draw:layer="layout" svg:width="25.198cm" svg:height="11.303cm" svg:x="1.401cm" svg:y="3cm">
          <draw:text-box>
            <text:list text:style-name="L1">
              <text:list-item>
                <text:p text:style-name="P72"><text:span text:style-name="T184"><text:s/>Algunos ejemplos:</text:span></text:p>
              </text:list-item>
            </text:list>
            <text:p text:style-name="P65"><text:span text:style-name="T185">Hejmo</text:span><text:span text:style-name="T186"> </text:span><text:span text:style-name="T186"><text:tab/></text:span><text:span text:style-name="T186"><text:tab/></text:span><text:span text:style-name="T186">Hogar</text:span><text:span text:style-name="T186"><text:tab/></text:span><text:span text:style-name="T186"><text:tab/></text:span><text:span text:style-name="T186"><text:tab/></text:span><text:span text:style-name="T185">H</text:span><text:span text:style-name="T187">ejme</text:span><text:span text:style-name="T188"> </text:span><text:span text:style-name="T188"><text:tab/></text:span><text:span text:style-name="T188"><text:tab/></text:span><text:span text:style-name="T188">En casa</text:span></text:p>
            <text:p text:style-name="P72"><text:span text:style-name="T185">Dimanĉo</text:span><text:span text:style-name="T186"><text:tab/></text:span><text:span text:style-name="T186"><text:tab/></text:span><text:span text:style-name="T186">Domingo</text:span><text:span text:style-name="T186"><text:tab/></text:span><text:span text:style-name="T186"><text:tab/></text:span><text:span text:style-name="T185">D</text:span><text:span text:style-name="T187">imanĉe</text:span><text:span text:style-name="T188"> </text:span><text:span text:style-name="T188"><text:tab/></text:span><text:span text:style-name="T188"><text:tab/></text:span><text:span text:style-name="T188">El domingo, los domingos</text:span></text:p>
            <text:p text:style-name="P72"><text:span text:style-name="T185">Biciklo</text:span><text:span text:style-name="T186"><text:tab/></text:span><text:span text:style-name="T186"><text:tab/></text:span><text:span text:style-name="T186"><text:tab/></text:span><text:span text:style-name="T186">Bicicleta</text:span><text:span text:style-name="T186"><text:tab/></text:span><text:span text:style-name="T186"><text:tab/></text:span><text:span text:style-name="T185">B</text:span><text:span text:style-name="T187">icikle</text:span><text:span text:style-name="T188"><text:tab/></text:span><text:span text:style-name="T188"><text:tab/></text:span><text:span text:style-name="T188"><text:tab/></text:span><text:span text:style-name="T188">En bicicleta</text:span></text:p>
            <text:p text:style-name="P72"><text:span text:style-name="T185">Ĉevalo</text:span><text:span text:style-name="T186"><text:tab/></text:span><text:span text:style-name="T186"><text:tab/></text:span><text:span text:style-name="T186">Caballo</text:span><text:span text:style-name="T186"><text:tab/></text:span><text:span text:style-name="T186"><text:tab/></text:span><text:span text:style-name="T185">Ĉ</text:span><text:span text:style-name="T187">evale</text:span><text:span text:style-name="T188"><text:tab/></text:span><text:span text:style-name="T188"><text:tab/></text:span><text:span text:style-name="T188">A caballo</text:span></text:p>
            <text:p text:style-name="P72"><text:span text:style-name="T185">Danki</text:span><text:span text:style-name="T186"><text:tab/></text:span><text:span text:style-name="T186"><text:tab/></text:span><text:span text:style-name="T186"><text:tab/></text:span><text:span text:style-name="T186">Agradecer</text:span><text:span text:style-name="T186"><text:tab/></text:span><text:span text:style-name="T185">D</text:span><text:span text:style-name="T187">anke</text:span><text:span text:style-name="T188"><text:tab/></text:span><text:span text:style-name="T188"><text:tab/></text:span><text:span text:style-name="T188"><text:tab/></text:span><text:span text:style-name="T188">Agradecidamente</text:span></text:p>
            <text:p text:style-name="P72"><text:span text:style-name="T185">Voli</text:span><text:span text:style-name="T186"><text:tab/></text:span><text:span text:style-name="T186"><text:tab/></text:span><text:span text:style-name="T186"><text:tab/></text:span><text:span text:style-name="T186">Querer</text:span><text:span text:style-name="T186"><text:tab/></text:span><text:span text:style-name="T186"><text:tab/></text:span><text:span text:style-name="T185">N</text:span><text:span text:style-name="T187">evole</text:span><text:span text:style-name="T188"> </text:span><text:span text:style-name="T188"><text:tab/></text:span><text:span text:style-name="T188"><text:tab/></text:span><text:span text:style-name="T188">Sin querer</text:span><text:span text:style-name="T188"><text:tab/></text:span></text:p>
            <text:p text:style-name="P72"><text:span text:style-name="T188"><text:tab/></text:span><text:span text:style-name="T188"><text:tab/></text:span><text:span text:style-name="T188"><text:tab/></text:span><text:span text:style-name="T188"><text:tab/></text:span><text:span text:style-name="T188"><text:tab/></text:span><text:span text:style-name="T188"><text:tab/></text:span><text:span text:style-name="T188"><text:tab/></text:span><text:span text:style-name="T188"><text:tab/></text:span><text:span text:style-name="T187">Kontraŭvole</text:span><text:span text:style-name="T188"> </text:span><text:span text:style-name="T188"><text:tab/></text:span><text:span text:style-name="T188">Contra voluntad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0" draw:style-name="dp1" draw:master-page-name="Predeterminado" presentation:presentation-page-layout-name="AL1T0">
        <office:forms form:automatic-focus="false" form:apply-design-mode="false"/>
        <draw:frame presentation:style-name="pr4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El Esperanto es un idioma flexible <text:s/>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29" draw:text-style-name="P80" draw:layer="layout" svg:width="25.1cm" svg:height="2.855cm" svg:x="1.4cm" svg:y="3.001cm">
          <draw:text-box>
            <text:p><text:span text:style-name="T56">Algunos ejemplos con diferentes tipos de palabras: adjetivos a verbos, verbos a adjetivos, sustantivos a verbos y adjetivos, solo para nombrar algunas posibilidades.</text:span></text:p>
          </draw:text-box>
        </draw:frame>
        <draw:frame presentation:style-name="pr48" draw:text-style-name="P81" draw:layer="layout" svg:width="4.6cm" svg:height="8.181cm" svg:x="1.4cm" svg:y="6.3cm" presentation:class="outline" presentation:user-transformed="true">
          <draw:text-box>
            <text:p><text:span text:style-name="T189">Rapida </text:span></text:p>
            <text:p><text:span text:style-name="T189">Malfrua </text:span><text:span text:style-name="T190"><text:s/></text:span></text:p>
            <text:p><text:span text:style-name="T189">Mateno </text:span></text:p>
            <text:p><text:span text:style-name="T189">Danki </text:span></text:p>
            <text:p><text:span text:style-name="T189">Krei </text:span></text:p>
          </draw:text-box>
        </draw:frame>
        <draw:frame presentation:style-name="pr49" draw:text-style-name="P83" draw:layer="layout" svg:width="5.809cm" svg:height="8.181cm" svg:x="6.691cm" svg:y="6.3cm" presentation:class="outline" presentation:user-transformed="true">
          <draw:text-box>
            <text:p text:style-name="P82"><text:span text:style-name="T191">Rápido, </text:span><text:span text:style-name="T192">rápida</text:span></text:p>
            <text:p text:style-name="P82"><text:span text:style-name="T191">Tarde</text:span></text:p>
            <text:p text:style-name="P82"><text:span text:style-name="T192">La mañana</text:span></text:p>
            <text:p text:style-name="P82"><text:span text:style-name="T192">Agradecer</text:span></text:p>
            <text:p text:style-name="P82"><text:span text:style-name="T192">Crear</text:span></text:p>
            <text:p text:style-name="P82"><text:span text:style-name="T192"/></text:p>
            <text:p text:style-name="P82"><text:span text:style-name="T192"/></text:p>
          </draw:text-box>
        </draw:frame>
        <draw:frame presentation:style-name="pr50" draw:text-style-name="P84" draw:layer="layout" svg:width="4.796cm" svg:height="8.199cm" svg:x="15.204cm" svg:y="6.3cm" presentation:class="outline" presentation:user-transformed="true">
          <draw:text-box>
            <text:p text:style-name="P82"><text:span text:style-name="T190">Rapidi</text:span></text:p>
            <text:p text:style-name="P82"><text:span text:style-name="T190">Malfrui</text:span></text:p>
            <text:p text:style-name="P82"><text:span text:style-name="T190">Matena</text:span></text:p>
            <text:p text:style-name="P82"><text:span text:style-name="T190">Danka</text:span></text:p>
            <text:p text:style-name="P82"><text:span text:style-name="T190">Kreo</text:span></text:p>
            <text:p text:style-name="P82"><text:span text:style-name="T190">Krea </text:span></text:p>
            <text:p text:style-name="P82"><text:span text:style-name="T190"/></text:p>
          </draw:text-box>
        </draw:frame>
        <draw:frame presentation:style-name="pr51" draw:text-style-name="P83" draw:layer="layout" svg:width="5.599cm" svg:height="8.199cm" svg:x="20.988cm" svg:y="6.301cm" presentation:class="outline" presentation:user-transformed="true">
          <draw:text-box>
            <text:p text:style-name="P82"><text:span text:style-name="T193">Apresurarse</text:span></text:p>
            <text:p text:style-name="P82"><text:span text:style-name="T193">Llegar tarde</text:span></text:p>
            <text:p text:style-name="P82"><text:span text:style-name="T193">Mañanero/a</text:span></text:p>
            <text:p text:style-name="P82"><text:span text:style-name="T193">Agradecido/a</text:span></text:p>
            <text:p text:style-name="P82"><text:span text:style-name="T193">Creación</text:span></text:p>
            <text:p text:style-name="P82"><text:span text:style-name="T193">Creativ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1" draw:style-name="dp1" draw:master-page-name="Predeterminado" presentation:presentation-page-layout-name="AL1T0">
        <office:forms form:automatic-focus="false" form:apply-design-mode="false"/>
        <draw:frame presentation:style-name="pr5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gunta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53" draw:text-style-name="P85" draw:layer="layout" svg:width="4.6cm" svg:height="5.488cm" svg:x="1.4cm" svg:y="6cm" presentation:class="outline" presentation:user-transformed="true">
          <draw:text-box>
            <text:p text:style-name="P68"><text:span text:style-name="T98">Kio </text:span></text:p>
            <text:p text:style-name="P68"><text:span text:style-name="T194">Kiu</text:span></text:p>
            <text:p text:style-name="P68"><text:span text:style-name="T194">Kie</text:span></text:p>
            <text:p text:style-name="P68"><text:span text:style-name="T194">Kiel</text:span></text:p>
            <text:p text:style-name="P68"><text:span text:style-name="T194"/></text:p>
          </draw:text-box>
        </draw:frame>
        <draw:frame presentation:style-name="pr54" draw:text-style-name="P86" draw:layer="layout" svg:width="5.809cm" svg:height="5.488cm" svg:x="6.691cm" svg:y="6cm" presentation:class="outline" presentation:user-transformed="true">
          <draw:text-box>
            <text:p text:style-name="P68"><text:span text:style-name="T156">Qué</text:span></text:p>
            <text:p text:style-name="P68"><text:span text:style-name="T156">Quien</text:span></text:p>
            <text:p text:style-name="P68"><text:span text:style-name="T156">Dónde</text:span></text:p>
            <text:p text:style-name="P68"><text:span text:style-name="T156">Cómo</text:span></text:p>
            <text:p text:style-name="P68"><text:span text:style-name="T156"/></text:p>
            <text:p text:style-name="P67"><text:span text:style-name="T192"/></text:p>
            <text:p text:style-name="P67"><text:span text:style-name="T192"/></text:p>
          </draw:text-box>
        </draw:frame>
        <draw:frame presentation:style-name="pr55" draw:text-style-name="P87" draw:layer="layout" svg:width="4.796cm" svg:height="5.499cm" svg:x="15.204cm" svg:y="6cm" presentation:class="outline" presentation:user-transformed="true">
          <draw:text-box>
            <text:p text:style-name="P67"><text:span text:style-name="T195">Kiam</text:span></text:p>
            <text:p text:style-name="P68"><text:span text:style-name="T98">Kial</text:span></text:p>
            <text:p text:style-name="P68"><text:span text:style-name="T194">Kiom</text:span></text:p>
            <text:p text:style-name="P68"><text:span text:style-name="T194"/></text:p>
            <text:p text:style-name="P67"><text:span text:style-name="T190"/></text:p>
            <text:p text:style-name="P67"><text:span text:style-name="T190"/></text:p>
          </draw:text-box>
        </draw:frame>
        <draw:frame presentation:style-name="pr56" draw:text-style-name="P86" draw:layer="layout" svg:width="5.599cm" svg:height="5.499cm" svg:x="20.988cm" svg:y="6.001cm" presentation:class="outline" presentation:user-transformed="true">
          <draw:text-box>
            <text:p text:style-name="P68"><text:span text:style-name="T156">Cuándo</text:span></text:p>
            <text:p text:style-name="P68"><text:span text:style-name="T156">Por qué</text:span></text:p>
            <text:p text:style-name="P68"><text:span text:style-name="T156">Cuánto</text:span></text:p>
            <text:p text:style-name="P68"><text:span text:style-name="T156"/></text:p>
          </draw:text-box>
        </draw:frame>
        <draw:frame draw:style-name="gr30" draw:text-style-name="P79" draw:layer="layout" svg:width="25.198cm" svg:height="2.639cm" svg:x="1.401cm" svg:y="3cm">
          <draw:text-box>
            <text:list text:style-name="L1">
              <text:list-item>
                <text:p text:style-name="P72"><text:span text:style-name="T26">Todas las preguntas contienen una palabra interrogativa.</text:span></text:p>
              </text:list-item>
            </text:list>
            <text:p text:style-name="P72"><text:span text:style-name="T26">Por ejemplo: </text:span><text:span text:style-name="T74"><text:s/></text:span><text:span text:style-name="T26"><text:s/></text:span><text:span text:style-name="T74"><text:s/></text:span></text:p>
          </draw:text-box>
        </draw:frame>
        <draw:frame draw:style-name="gr31" draw:text-style-name="P89" draw:layer="layout" svg:width="16.376cm" svg:height="3.5cm" svg:x="5.812cm" svg:y="11cm">
          <draw:text-box>
            <text:p text:style-name="P88"><text:span text:style-name="T98">Kio </text:span><text:span text:style-name="T29">estas tio?</text:span><text:span text:style-name="T155"> </text:span><text:span text:style-name="T155"><text:tab/></text:span><text:span text:style-name="T156">¿Qué es eso?</text:span></text:p>
            <text:p text:style-name="P88"><text:span text:style-name="T98">Kiel </text:span><text:span text:style-name="T29">vi fartas?</text:span><text:span text:style-name="T155"> </text:span><text:span text:style-name="T155"><text:tab/></text:span><text:span text:style-name="T156">¿Cómo estás (de salud)?</text:span></text:p>
            <text:p text:style-name="P88"><text:span text:style-name="T98">Kiam </text:span><text:span text:style-name="T29">vi venos?</text:span><text:span text:style-name="T155"> </text:span><text:span text:style-name="T155"><text:tab/></text:span><text:span text:style-name="T156">¿Cuándo vendrás?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2" draw:style-name="dp1" draw:master-page-name="Predeterminado" presentation:presentation-page-layout-name="AL1T0">
        <office:forms form:automatic-focus="false" form:apply-design-mode="false"/>
        <draw:frame presentation:style-name="pr5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Ĉu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2" draw:text-style-name="P79" draw:layer="layout" svg:width="25.198cm" svg:height="3.583cm" svg:x="1.401cm" svg:y="3cm">
          <draw:text-box>
            <text:list text:style-name="L1">
              <text:list-item>
                <text:p text:style-name="P72"><text:span text:style-name="T26">Para preguntas </text:span><text:span text:style-name="T20">cuya </text:span><text:span text:style-name="T26">respuesta </text:span><text:span text:style-name="T20">e</text:span><text:span text:style-name="T26">s </text:span><text:span text:style-name="T196">s</text:span><text:span text:style-name="T197">í</text:span><text:span text:style-name="T26"> </text:span><text:span text:style-name="T20">(</text:span><text:span text:style-name="T198">jes</text:span><text:span text:style-name="T20">) o </text:span><text:span text:style-name="T196">no</text:span><text:span text:style-name="T26"> </text:span><text:span text:style-name="T20">(</text:span><text:span text:style-name="T198">ne</text:span><text:span text:style-name="T20">), </text:span><text:span text:style-name="T26">se usa la palabra interrogativa </text:span><text:span text:style-name="T133">Ĉ</text:span><text:span text:style-name="T98">u</text:span><text:span text:style-name="T26">. </text:span></text:p>
              </text:list-item>
              <text:list-item>
                <text:p text:style-name="P72"><text:span text:style-name="T171">También se usa para preguntar entre </text:span><text:span text:style-name="T20">varias</text:span><text:span text:style-name="T26"> opciones.</text:span></text:p>
              </text:list-item>
            </text:list>
          </draw:text-box>
        </draw:frame>
        <draw:frame draw:style-name="gr33" draw:text-style-name="P90" draw:layer="layout" svg:width="25.198cm" svg:height="7.084cm" svg:x="1.401cm" svg:y="7.5cm">
          <draw:text-box>
            <text:p text:style-name="P72"><text:span text:style-name="T121">Ŝ</text:span><text:span text:style-name="T29">i estas knabino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Ella es una muchacha</text:span></text:p>
            <text:p text:style-name="P72"><text:span text:style-name="T133">Ĉ</text:span><text:span text:style-name="T98">u </text:span><text:span text:style-name="T133">ŝ</text:span><text:span text:style-name="T29">i estas knabino?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¿Es ella una muchacha?</text:span></text:p>
            <text:p text:style-name="P72"><text:span text:style-name="T133">Ĉ</text:span><text:span text:style-name="T98">u </text:span><text:span text:style-name="T29">la knabino estas juna?</text:span><text:span text:style-name="T156"><text:tab/></text:span><text:span text:style-name="T156"><text:tab/></text:span><text:span text:style-name="T156"><text:tab/></text:span><text:span text:style-name="T156">¿La muchacha es joven?</text:span></text:p>
            <text:p text:style-name="P72"><text:span text:style-name="T29">Jes, </text:span><text:span text:style-name="T121">ŝ</text:span><text:span text:style-name="T29">i estas juna.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22">Sí</text:span><text:span text:style-name="T156">, ella es joven</text:span></text:p>
            <text:p text:style-name="P72"><text:span text:style-name="T194">Ĉu</text:span><text:span text:style-name="T29"> vi estas Adamo aŭ Sofia?</text:span><text:span text:style-name="T156"> </text:span><text:span text:style-name="T156"><text:tab/></text:span><text:span text:style-name="T156"> </text:span><text:span text:style-name="T156"><text:tab/></text:span><text:span text:style-name="T156">¿Eres Adam o Sofía?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1" draw:master-page-name="Predeterminado" presentation:presentation-page-layout-name="AL1T0">
        <office:forms form:automatic-focus="false" form:apply-design-mode="false"/>
        <draw:frame presentation:style-name="pr58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eg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4" draw:text-style-name="P92" draw:layer="layout" svg:width="25.198cm" svg:height="4.561cm" svg:x="1.401cm" svg:y="3cm">
          <draw:text-box>
            <text:p text:style-name="P91"><text:span text:style-name="T199">Ne</text:span><text:span text:style-name="T200"> </text:span><text:span text:style-name="T200"><text:tab/></text:span><text:span text:style-name="T201">No</text:span></text:p>
            <text:p text:style-name="P91"><text:span text:style-name="T29">Mi </text:span><text:span text:style-name="T98">ne </text:span><text:span text:style-name="T29">estas juna.</text:span><text:span text:style-name="T155"><text:tab/></text:span><text:span text:style-name="T156">No soy joven.</text:span></text:p>
            <text:p text:style-name="P91"><text:span text:style-name="T98">Ne</text:span><text:span text:style-name="T29">, mi </text:span><text:span text:style-name="T98">ne </text:span><text:span text:style-name="T29">volas.</text:span><text:span text:style-name="T155"><text:tab/></text:span><text:span text:style-name="T155"><text:tab/></text:span><text:span text:style-name="T156">No, no quiero.</text:span></text:p>
          </draw:text-box>
        </draw:frame>
        <draw:frame draw:style-name="gr35" draw:text-style-name="P90" draw:layer="layout" svg:width="25.198cm" svg:height="6.5cm" svg:x="1.401cm" svg:y="8cm">
          <draw:text-box>
            <text:list text:style-name="L1">
              <text:list-item>
                <text:p text:style-name="P72"><text:span text:style-name="T20">Colocamos </text:span><text:span text:style-name="T133">ne</text:span><text:span text:style-name="T148"> </text:span><text:span text:style-name="T20">delante de la palabra que deseamos negar.</text:span></text:p>
              </text:list-item>
              <text:list-item>
                <text:p text:style-name="P72"><text:span text:style-name="T20">Usualmente antes del verbo, pero también delante de otras palabras.</text:span></text:p>
              </text:list-item>
            </text:list>
            <text:p text:style-name="P72"><text:span text:style-name="T121"><text:tab/></text:span><text:span text:style-name="T121">Mi manĝas </text:span><text:span text:style-name="T133">ne </text:span><text:span text:style-name="T121">pomon, sed piron.</text:span><text:span text:style-name="T202"> </text:span><text:span text:style-name="T202"><text:tab/></text:span><text:span text:style-name="T122">No como una manzana, </text:span><text:span text:style-name="T122"><text:tab/></text:span><text:span text:style-name="T122">sino una pera. (literalmente "como no manzana, sino pera."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1" draw:master-page-name="Predeterminado" presentation:presentation-page-layout-name="AL1T0">
        <office:forms form:automatic-focus="false" form:apply-design-mode="false"/>
        <draw:frame presentation:style-name="pr5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eg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6" draw:text-style-name="P93" draw:layer="layout" svg:width="25.198cm" svg:height="11.247cm" svg:x="1.401cm" svg:y="3cm">
          <draw:text-box>
            <text:list text:style-name="L3">
              <text:list-item>
                <text:p text:style-name="P65"><text:span text:style-name="T26">Para negar también se pueden usar las palabras correlativas que empiezan con NENI-. *</text:span></text:p>
              </text:list-item>
            </text:list>
            <text:p text:style-name="P65"><text:span text:style-name="T29"><text:tab/></text:span><text:span text:style-name="T29"><text:tab/></text:span><text:span text:style-name="T29"><text:tab/></text:span><text:span text:style-name="T29">Mi komprenas </text:span><text:span text:style-name="T98">nenion</text:span><text:span text:style-name="T29">. </text:span><text:span text:style-name="T156"><text:tab/></text:span><text:span text:style-name="T156">No entiendo nada.</text:span></text:p>
            <text:p text:style-name="P65"><text:span text:style-name="T29"><text:tab/></text:span><text:span text:style-name="T29"><text:tab/></text:span><text:span text:style-name="T29"><text:tab/></text:span><text:span text:style-name="T29">Mi </text:span><text:span text:style-name="T98">neniam </text:span><text:span text:style-name="T29">estis tie.</text:span><text:span text:style-name="T156"> <text:s/></text:span><text:span text:style-name="T156"><text:tab/></text:span><text:span text:style-name="T156"><text:tab/></text:span><text:span text:style-name="T156">Nunca estuve allí.</text:span></text:p>
            <text:list text:continue-numbering="true" text:style-name="L3">
              <text:list-item>
                <text:p text:style-name="P65"><text:span text:style-name="T26">Las palabras que empiezan con NENI- siempre niegan toda la frase. Una negación doble puede hacer que la frase sea afirmativa.</text:span></text:p>
              </text:list-item>
            </text:list>
            <text:p text:style-name="P65"><text:span text:style-name="T26"><text:tab/></text:span><text:span text:style-name="T26"><text:tab/></text:span><text:span text:style-name="T26"><text:tab/></text:span><text:span text:style-name="T29">Mi </text:span><text:span text:style-name="T98">ne </text:span><text:span text:style-name="T29">faras </text:span><text:span text:style-name="T98">nenion</text:span><text:span text:style-name="T29">.</text:span><text:span text:style-name="T155"> </text:span><text:span text:style-name="T155"><text:tab/></text:span><text:span text:style-name="T155"><text:tab/></text:span><text:span text:style-name="T156">No estoy sin hacer nada.</text:span></text:p>
            <text:p text:style-name="P65"><text:span text:style-name="T155"><text:tab/></text:span><text:span text:style-name="T155"><text:tab/></text:span><text:span text:style-name="T155"><text:tab/></text:span><text:span text:style-name="T29">Mi </text:span><text:span text:style-name="T98">ne </text:span><text:span text:style-name="T29">povas </text:span><text:span text:style-name="T98">ne </text:span><text:span text:style-name="T29">veni.</text:span><text:span text:style-name="T155"> <text:s/></text:span><text:span text:style-name="T155"><text:tab/></text:span><text:span text:style-name="T155"><text:tab/></text:span><text:span text:style-name="T156">No puedo no ir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Predeterminado" presentation:presentation-page-layout-name="AL1T0">
        <office:forms form:automatic-focus="false" form:apply-design-mode="false"/>
        <draw:frame presentation:style-name="pr6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eg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7" draw:text-style-name="P94" draw:layer="layout" svg:width="25.1cm" svg:height="11.579cm" svg:x="1.4cm" svg:y="3cm">
          <draw:text-box>
            <text:list text:style-name="L1">
              <text:list-item>
                <text:p><text:span text:style-name="T26">Después de otra palabra negativa a veces se usa la conjunción </text:span><text:span text:style-name="T98">nek</text:span><text:span text:style-name="T26">, que significa </text:span><text:span text:style-name="T203">"tampoco"</text:span><text:span text:style-name="T26">.</text:span></text:p>
              </text:list-item>
            </text:list>
            <text:p><text:span text:style-name="T26"/></text:p>
            <text:p><text:span text:style-name="T29"><text:tab/></text:span><text:span text:style-name="T29"><text:tab/></text:span><text:span text:style-name="T29">Mi </text:span><text:span text:style-name="T98">ne </text:span><text:span text:style-name="T29">vidis lin, </text:span><text:span text:style-name="T98">nek </text:span><text:span text:style-name="T29">lian patron. </text:span><text:span text:style-name="T29"><text:tab/></text:span><text:span text:style-name="T29"><text:tab/></text:span><text:span text:style-name="T29"><text:tab/></text:span></text:p>
            <text:p><text:span text:style-name="T155"><text:tab/></text:span><text:span text:style-name="T155"><text:tab/></text:span><text:span text:style-name="T155"><text:tab/></text:span><text:span text:style-name="T155"><text:tab/></text:span><text:span text:style-name="T156">No lo ví, tampoco ví a su padre.</text:span></text:p>
            <text:p><text:span text:style-name="T98"><text:tab/></text:span><text:span text:style-name="T98"><text:tab/></text:span><text:span text:style-name="T98">Neniu </text:span><text:span text:style-name="T29">leciono </text:span><text:span text:style-name="T98">nek </text:span><text:span text:style-name="T29">prelego pla</text:span><text:span text:style-name="T121">ĉ</text:span><text:span text:style-name="T29">is al </text:span><text:span text:style-name="T121">ŝ</text:span><text:span text:style-name="T29">i. </text:span></text:p>
            <text:p><text:span text:style-name="T155"><text:tab/></text:span><text:span text:style-name="T155"><text:tab/></text:span><text:span text:style-name="T155"><text:tab/></text:span><text:span text:style-name="T156"><text:tab/></text:span><text:span text:style-name="T156">Ninguna lección ni conferencia le gustaron (a ella).</text:span></text:p>
            <text:p><text:span text:style-name="T26"/></text:p>
            <text:p><text:span text:style-name="T26">Dos veces </text:span><text:span text:style-name="T98">nek</text:span><text:span text:style-name="T74"> </text:span><text:span text:style-name="T26">significa </text:span><text:span text:style-name="T203">"ni... ni..."</text:span><text:span text:style-name="T26">.</text:span></text:p>
            <text:p><text:span text:style-name="T26"/></text:p>
            <text:p><text:span text:style-name="T29">Mi vidis </text:span><text:span text:style-name="T98">nek </text:span><text:span text:style-name="T29">lin, </text:span><text:span text:style-name="T98">nek </text:span><text:span text:style-name="T29">lian patron.</text:span><text:span text:style-name="T155"> </text:span><text:span text:style-name="T155"><text:tab/></text:span><text:span text:style-name="T156">Ni lo vi a él, ni a su padre.</text:span></text:p>
            <text:p><text:span text:style-name="T29">Mi </text:span><text:span text:style-name="T121">ŝ</text:span><text:span text:style-name="T29">atas </text:span><text:span text:style-name="T98">nek </text:span><text:span text:style-name="T29">drinki </text:span><text:span text:style-name="T98">nek </text:span><text:span text:style-name="T29">fumi.</text:span><text:span text:style-name="T155"><text:tab/></text:span><text:span text:style-name="T155"> </text:span><text:span text:style-name="T155"><text:tab/></text:span><text:span text:style-name="T156">No me gusta ni beber ni fumar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1" draw:master-page-name="Predeterminado" presentation:presentation-page-layout-name="AL1T0">
        <office:forms form:automatic-focus="false" form:apply-design-mode="false"/>
        <draw:frame presentation:style-name="pr6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úmer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8" draw:text-style-name="P95" draw:layer="layout" svg:width="4.5cm" svg:height="11.001cm" svg:x="6.8cm" svg:y="3.589cm">
          <draw:text-box>
            <text:p text:style-name="P71"><text:span text:style-name="T74"/></text:p>
            <text:p><text:span text:style-name="T204">0 - </text:span><text:span text:style-name="T205">nulo</text:span></text:p>
            <text:p><text:span text:style-name="T204">1 - </text:span><text:span text:style-name="T205">unu</text:span></text:p>
            <text:p><text:span text:style-name="T204">2 - </text:span><text:span text:style-name="T205">du</text:span></text:p>
            <text:p><text:span text:style-name="T204">3 - </text:span><text:span text:style-name="T205">tr</text:span><text:span text:style-name="T206">i</text:span></text:p>
            <text:p><text:span text:style-name="T204">4 - </text:span><text:span text:style-name="T205">kvar</text:span></text:p>
            <text:p><text:span text:style-name="T204">5 - </text:span><text:span text:style-name="T205">kvin</text:span></text:p>
            <text:p><text:span text:style-name="T204">6 - </text:span><text:span text:style-name="T205">ses</text:span></text:p>
            <text:p><text:span text:style-name="T207"/></text:p>
          </draw:text-box>
        </draw:frame>
        <draw:frame draw:style-name="gr4" draw:text-style-name="P96" draw:layer="layout" svg:width="7.555cm" svg:height="2.139cm" svg:x="10.343cm" svg:y="2.445cm">
          <draw:text-box>
            <text:p><text:span text:style-name="T98">Números básicos</text:span></text:p>
          </draw:text-box>
        </draw:frame>
        <draw:frame draw:style-name="gr39" draw:text-style-name="P97" draw:layer="layout" svg:width="12.055cm" svg:height="11.323cm" svg:x="13.344cm" svg:y="3.501cm">
          <draw:text-box>
            <text:p text:style-name="P71"><text:span text:style-name="T74"/></text:p>
            <text:p><text:span text:style-name="T204">7 <text:s/>- <text:s/></text:span><text:span text:style-name="T205">sep</text:span></text:p>
            <text:p><text:span text:style-name="T204">8 <text:s/>- <text:s/></text:span><text:span text:style-name="T205">ok</text:span></text:p>
            <text:p><text:span text:style-name="T204">9 <text:s/>- <text:s/></text:span><text:span text:style-name="T205">naŭ</text:span></text:p>
            <text:p><text:span text:style-name="T204">10 - </text:span><text:span text:style-name="T205">dek</text:span></text:p>
            <text:p><text:span text:style-name="T204">100 - </text:span><text:span text:style-name="T205">cent</text:span></text:p>
            <text:p><text:span text:style-name="T204">1000 - </text:span><text:span text:style-name="T205">mil</text:span></text:p>
            <text:p text:style-name="P71"><text:span text:style-name="T204">1000000 - </text:span><text:span text:style-name="T205">unu</text:span><text:span text:style-name="T204"> </text:span><text:span text:style-name="T205">milion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1" draw:master-page-name="Predeterminado" presentation:presentation-page-layout-name="AL1T0">
        <office:forms form:automatic-focus="false" form:apply-design-mode="false"/>
        <draw:frame presentation:style-name="pr6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úmer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" draw:text-style-name="P98" draw:layer="layout" svg:width="22.851cm" svg:height="2.139cm" svg:x="1.5cm" svg:y="3.545cm">
          <draw:text-box>
            <text:list text:style-name="L1">
              <text:list-item>
                <text:p text:style-name="P8"><text:span text:style-name="T26">Otros números se forman juntando números básicos.</text:span></text:p>
              </text:list-item>
            </text:list>
          </draw:text-box>
        </draw:frame>
        <draw:frame draw:style-name="gr40" draw:text-style-name="P94" draw:layer="layout" svg:width="5.212cm" svg:height="3.275cm" svg:x="1.288cm" svg:y="4.725cm">
          <draw:text-box>
            <text:p><text:span text:style-name="T26">11 - </text:span><text:span text:style-name="T29">dek unu</text:span></text:p>
            <text:p><text:span text:style-name="T26">12 - </text:span><text:span text:style-name="T29">dek du</text:span></text:p>
            <text:p text:style-name="P71"><text:span text:style-name="T26">20 - </text:span><text:span text:style-name="T29">dudek</text:span></text:p>
          </draw:text-box>
        </draw:frame>
        <draw:frame draw:style-name="gr41" draw:text-style-name="P94" draw:layer="layout" svg:width="8.131cm" svg:height="3.199cm" svg:x="6.869cm" svg:y="4.801cm">
          <draw:text-box>
            <text:p><text:span text:style-name="T26">25 - </text:span><text:span text:style-name="T29">dudek kvin</text:span></text:p>
            <text:p><text:span text:style-name="T26">182</text:span><text:span text:style-name="T155"> </text:span><text:span text:style-name="T26">-</text:span><text:span text:style-name="T155"> </text:span><text:span text:style-name="T29">cent okdek du</text:span></text:p>
            <text:p><text:span text:style-name="T26">230 - </text:span><text:span text:style-name="T29">ducent tridek</text:span></text:p>
          </draw:text-box>
        </draw:frame>
        <draw:frame draw:style-name="gr42" draw:text-style-name="P94" draw:layer="layout" svg:width="11.324cm" svg:height="3.227cm" svg:x="15.5cm" svg:y="4.773cm">
          <draw:text-box>
            <text:p><text:span text:style-name="T26">1983 - </text:span><text:span text:style-name="T29">mil naŭcent okdek tri</text:span></text:p>
            <text:p><text:span text:style-name="T26">2002 - </text:span><text:span text:style-name="T29">du mil du</text:span></text:p>
            <text:p text:style-name="P71"><text:span text:style-name="T171">2022</text:span><text:span text:style-name="T160"> </text:span><text:span text:style-name="T171">-</text:span><text:span text:style-name="T160"> </text:span><text:span text:style-name="T29">du mil dudek du</text:span></text:p>
          </draw:text-box>
        </draw:frame>
        <draw:frame draw:style-name="gr43" draw:text-style-name="P98" draw:layer="layout" svg:width="25.199cm" svg:height="5.471cm" svg:x="1.4cm" svg:y="8.129cm">
          <draw:text-box>
            <text:list text:style-name="L1">
              <text:list-item>
                <text:p text:style-name="P8"><text:span text:style-name="T26">Decenas y centenas se juntan en una palabra:</text:span></text:p>
              </text:list-item>
            </text:list>
            <text:p text:style-name="P6"><text:span text:style-name="T29">dudek, tridek, ducent, tricent</text:span></text:p>
            <text:list text:continue-numbering="true" text:style-name="L1">
              <text:list-item>
                <text:p text:style-name="P8"><text:span text:style-name="T171">Los otros números se escriben y se pronuncian en palabras separadas, lo mismo que los miles:</text:span></text:p>
              </text:list-item>
            </text:list>
            <text:list text:style-name="L3">
              <text:list-header>
                <text:p text:style-name="P91"><text:span text:style-name="T29">dek unu, dek du, du mil</text:span></text:p>
              </text:list-header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1" draw:master-page-name="Predeterminado" presentation:presentation-page-layout-name="AL1T0">
        <office:forms form:automatic-focus="false" form:apply-design-mode="false"/>
        <draw:frame presentation:style-name="pr6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úmer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4" draw:text-style-name="P99" draw:layer="layout" svg:width="20.462cm" svg:height="5.471cm" svg:x="3.889cm" svg:y="3.545cm">
          <draw:text-box>
            <text:list text:style-name="L3">
              <text:list-item>
                <text:p text:style-name="P72"><text:span text:style-name="T208">N</text:span><text:span text:style-name="T209">o se usa la palabra </text:span><text:span text:style-name="T210">kaj</text:span><text:span text:style-name="T211"> </text:span><text:span text:style-name="T209">en los números</text:span><text:span text:style-name="T26"> </text:span></text:p>
              </text:list-item>
              <text:list-item>
                <text:p text:style-name="P72"><text:span text:style-name="T26">Los números básicos son in</text:span><text:span text:style-name="T20">variable</text:span><text:span text:style-name="T26">s.</text:span></text:p>
              </text:list-item>
            </text:list>
            <text:p><text:span text:style-name="T155"/></text:p>
            <text:p><text:span text:style-name="T155"><text:tab/></text:span><text:span text:style-name="T155"><text:tab/></text:span><text:span text:style-name="T29">Mi vidas tri domojn.</text:span><text:span text:style-name="T155"> </text:span><text:span text:style-name="T155"><text:tab/></text:span><text:span text:style-name="T156">Veo tres casas.</text:span></text:p>
            <text:p><text:span text:style-name="T26"/></text:p>
          </draw:text-box>
        </draw:frame>
        <presentation:notes draw:style-name="dp2">
          <draw:page-thumbnail draw:style-name="gr2" draw:layer="layout" svg:width="19.798cm" svg:height="11.136cm" svg:x="0.6cm" svg:y="2.257cm" draw:page-number="5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9" draw:style-name="dp1" draw:master-page-name="Predeterminado" presentation:presentation-page-layout-name="AL1T0">
        <office:forms form:automatic-focus="false" form:apply-design-mode="false"/>
        <draw:frame presentation:style-name="pr6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Númer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5" draw:text-style-name="P21" draw:layer="layout" svg:width="25.611cm" svg:height="10.635cm" svg:x="1.389cm" svg:y="4.041cm">
          <draw:text-box>
            <text:list text:style-name="L1">
              <text:list-item>
                <text:p><text:span text:style-name="T26">Se forman añadiendo a los números básicos la terminación <text:s/></text:span><text:span text:style-name="T29">"</text:span><text:span text:style-name="T98">-a"</text:span><text:span text:style-name="T26">.</text:span></text:p>
                <text:p><text:span text:style-name="T26"/></text:p>
              </text:list-item>
            </text:list>
            <text:p><text:span text:style-name="T155"><text:tab/></text:span><text:span text:style-name="T155"><text:tab/></text:span><text:span text:style-name="T29">unua</text:span><text:span text:style-name="T155"> </text:span><text:span text:style-name="T155"><text:tab/></text:span><text:span text:style-name="T155"><text:tab/></text:span><text:span text:style-name="T155"><text:tab/></text:span><text:span text:style-name="T156">primer, primero, primera</text:span></text:p>
            <text:p><text:span text:style-name="T155"><text:tab/></text:span><text:span text:style-name="T155"><text:tab/></text:span><text:span text:style-name="T29">dua</text:span><text:span text:style-name="T155"> </text:span><text:span text:style-name="T155"><text:tab/></text:span><text:span text:style-name="T155"><text:tab/></text:span><text:span text:style-name="T155"><text:tab/></text:span><text:span text:style-name="T156">segundo, segunda</text:span></text:p>
            <text:p><text:span text:style-name="T155"><text:tab/></text:span><text:span text:style-name="T155"><text:tab/></text:span><text:span text:style-name="T29">deka</text:span><text:span text:style-name="T155"> </text:span><text:span text:style-name="T155"><text:tab/></text:span><text:span text:style-name="T155"><text:tab/></text:span><text:span text:style-name="T155"><text:tab/></text:span><text:span text:style-name="T156">décimo, décima</text:span></text:p>
            <text:p><text:span text:style-name="T155"><text:tab/></text:span><text:span text:style-name="T155"><text:tab/></text:span><text:span text:style-name="T29">okdek naŭa</text:span><text:span text:style-name="T155"> </text:span><text:span text:style-name="T155"><text:tab/></text:span><text:span text:style-name="T156">octagésimo noveno </text:span></text:p>
            <text:p><text:span text:style-name="T26"><text:tab/></text:span></text:p>
            <text:list text:continue-numbering="true" text:style-name="L1">
              <text:list-item>
                <text:p text:style-name="P71"><text:span text:style-name="T26">Varían igual que los adjetivos.</text:span></text:p>
                <text:p text:style-name="P71"><text:span text:style-name="T26"/></text:p>
              </text:list-item>
            </text:list>
            <text:p><text:span text:style-name="T155"><text:tab/></text:span><text:span text:style-name="T155"><text:tab/></text:span><text:span text:style-name="T29">Mi skribas la unua</text:span><text:span text:style-name="T170">n</text:span><text:span text:style-name="T29"> letero</text:span><text:span text:style-name="T170">n. </text:span><text:span text:style-name="T170"><text:tab/></text:span><text:span text:style-name="T156">Escribo la primer</text:span><text:span text:style-name="T122">a</text:span><text:span text:style-name="T156"> carta.</text:span></text:p>
          </draw:text-box>
        </draw:frame>
        <draw:frame draw:style-name="gr46" draw:text-style-name="P96" draw:layer="layout" svg:width="4.778cm" svg:height="1.195cm" svg:x="11.611cm" svg:y="2.345cm">
          <draw:text-box>
            <text:p><text:span text:style-name="T194">Ordinale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0" draw:style-name="dp1" draw:master-page-name="Predeterminado" presentation:presentation-page-layout-name="AL1T0">
        <office:forms form:automatic-focus="false" form:apply-design-mode="false"/>
        <draw:frame presentation:style-name="pr65" draw:text-style-name="P35" draw:layer="layout" svg:width="25.099cm" svg:height="1.737cm" svg:x="1.401cm" svg:y="0.628cm" presentation:class="title" presentation:user-transformed="true">
          <draw:text-box>
            <text:p text:style-name="P100"><text:span text:style-name="T212">Prefijo mal- </text:span><text:span text:style-name="T30">(contrario)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7" draw:text-style-name="P94" draw:layer="layout" svg:width="26.067cm" svg:height="7.803cm" svg:x="2cm" svg:y="4.513cm">
          <draw:text-box>
            <text:p><text:span text:style-name="T213">Mal-</text:span><text:span text:style-name="T214"> </text:span><text:span text:style-name="T26">es un prefijo para construir </text:span><text:span text:style-name="T214">lo contrario de </text:span><text:span text:style-name="T26">una palabra (siempre que se entienda o exista).</text:span></text:p>
            <text:p><text:span text:style-name="T26"/></text:p>
            <text:p><text:span text:style-name="T215">varma</text:span><text:span text:style-name="T216"> <text:s text:c="2"/></text:span><text:span text:style-name="T156"><text:s/></text:span><text:span text:style-name="T156"><text:tab/></text:span><text:span text:style-name="T156"><text:tab/></text:span><text:span text:style-name="T156">caliente <text:s text:c="2"/></text:span><text:span text:style-name="T156"><text:tab/></text:span><text:span text:style-name="T156"><text:tab/></text:span><text:span text:style-name="T215">malvarma</text:span><text:span text:style-name="T216"> <text:s text:c="2"/></text:span><text:span text:style-name="T156"><text:s/></text:span><text:span text:style-name="T156"><text:tab/></text:span><text:span text:style-name="T156">frío/a </text:span><text:span text:style-name="T156"><text:line-break/></text:span><text:span text:style-name="T215">bela</text:span><text:span text:style-name="T216"> <text:s text:c="2"/></text:span><text:span text:style-name="T156"><text:s/></text:span><text:span text:style-name="T156"><text:tab/></text:span><text:span text:style-name="T156"><text:tab/></text:span><text:span text:style-name="T156">bonito/a <text:s text:c="2"/></text:span><text:span text:style-name="T156"><text:tab/></text:span><text:span text:style-name="T156"><text:tab/></text:span><text:span text:style-name="T215">malbela</text:span><text:span text:style-name="T216"> <text:s text:c="2"/></text:span><text:span text:style-name="T156"><text:s/></text:span><text:span text:style-name="T156"><text:tab/></text:span><text:span text:style-name="T156">feo/a</text:span><text:span text:style-name="T156"><text:line-break/></text:span><text:span text:style-name="T215">levi</text:span><text:span text:style-name="T216"> <text:s text:c="2"/></text:span><text:span text:style-name="T156"><text:s/></text:span><text:span text:style-name="T156"><text:tab/></text:span><text:span text:style-name="T156"><text:tab/></text:span><text:span text:style-name="T156"><text:tab/></text:span><text:span text:style-name="T156">levantar <text:s text:c="2"/></text:span><text:span text:style-name="T156"><text:tab/></text:span><text:span text:style-name="T156"><text:tab/></text:span><text:span text:style-name="T215">mallevi</text:span><text:span text:style-name="T216"> <text:s text:c="2"/></text:span><text:span text:style-name="T156"><text:s/></text:span><text:span text:style-name="T156"><text:tab/></text:span><text:span text:style-name="T156"><text:tab/></text:span><text:span text:style-name="T156">bajar </text:span><text:span text:style-name="T156"><text:line-break/></text:span><text:span text:style-name="T215">lumo</text:span><text:span text:style-name="T216"> <text:s text:c="2"/></text:span><text:span text:style-name="T216"><text:tab/></text:span><text:span text:style-name="T156"> </text:span><text:span text:style-name="T156"><text:tab/></text:span><text:span text:style-name="T156">luz <text:s text:c="2"/></text:span><text:span text:style-name="T156"><text:tab/></text:span><text:span text:style-name="T156"><text:tab/></text:span><text:span text:style-name="T156"><text:tab/></text:span><text:span text:style-name="T215">mallumo</text:span><text:span text:style-name="T216"> <text:s text:c="2"/></text:span><text:span text:style-name="T156"><text:s/></text:span><text:span text:style-name="T156"><text:tab/></text:span><text:span text:style-name="T156">oscuridad </text:span><text:span text:style-name="T156"><text:line-break/></text:span><text:span text:style-name="T217">bona</text:span><text:span text:style-name="T216"> <text:s text:c="2"/></text:span><text:span text:style-name="T156"><text:s/></text:span><text:span text:style-name="T156"><text:tab/></text:span><text:span text:style-name="T156"><text:tab/></text:span><text:span text:style-name="T156">bueno/a <text:s/></text:span><text:span text:style-name="T156"><text:tab/></text:span><text:span text:style-name="T156"><text:tab/></text:span><text:span text:style-name="T215">malbona</text:span><text:span text:style-name="T216"> <text:s text:c="2"/></text:span><text:span text:style-name="T156"><text:s/></text:span><text:span text:style-name="T156"><text:tab/></text:span><text:span text:style-name="T156">malo/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1" draw:style-name="dp1" draw:master-page-name="Predeterminado" presentation:presentation-page-layout-name="AL1T0">
        <office:forms form:automatic-focus="false" form:apply-design-mode="false"/>
        <draw:frame presentation:style-name="pr6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 -ej (lugar)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8" draw:text-style-name="P101" draw:layer="layout" svg:width="25cm" svg:height="1.987cm" svg:x="1.5cm" svg:y="3.113cm">
          <draw:text-box>
            <text:p text:style-name="P56"><text:span text:style-name="T215">-ej</text:span><text:span text:style-name="T218"> </text:span><text:span text:style-name="T209">es un sufijo muy útil para crear lugares:</text:span></text:p>
          </draw:text-box>
        </draw:frame>
        <draw:frame presentation:style-name="pr67" draw:text-style-name="P103" draw:layer="layout" svg:width="25.211cm" svg:height="9.5cm" svg:x="1.389cm" svg:y="5cm" presentation:class="title" presentation:user-transformed="true">
          <draw:text-box>
            <text:p text:style-name="P102"><text:span text:style-name="T215">Kafo</text:span><text:span text:style-name="T216"> <text:s text:c="3"/></text:span><text:span text:style-name="T156"><text:s/></text:span><text:span text:style-name="T156"><text:tab/></text:span><text:span text:style-name="T156">Café <text:s text:c="4"/></text:span><text:span text:style-name="T156"><text:tab/></text:span><text:span text:style-name="T156"><text:tab/></text:span><text:span text:style-name="T29">K</text:span><text:span text:style-name="T215">afejo</text:span><text:span text:style-name="T216"> <text:s text:c="3"/></text:span><text:span text:style-name="T156"><text:s/>Cafetería (lugar donde beber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café y otras bebidas).</text:span><text:span text:style-name="T156"><text:line-break/></text:span><text:span text:style-name="T29">L</text:span><text:span text:style-name="T215">abori</text:span><text:span text:style-name="T216"> <text:s text:c="3"/></text:span><text:span text:style-name="T156"><text:s/></text:span><text:span text:style-name="T156"><text:tab/></text:span><text:span text:style-name="T156">Trabajar <text:s text:c="2"/></text:span><text:span text:style-name="T156"><text:tab/></text:span><text:span text:style-name="T29">L</text:span><text:span text:style-name="T215">aborejo</text:span><text:span text:style-name="T216"> <text:s/>L</text:span><text:span text:style-name="T156">ugar de trabajo</text:span><text:span text:style-name="T156"><text:line-break/></text:span><text:span text:style-name="T156"><text:line-break/></text:span><text:span text:style-name="T29">L</text:span><text:span text:style-name="T215">oĝi</text:span><text:span text:style-name="T216"> <text:s text:c="2"/></text:span><text:span text:style-name="T156"><text:s/></text:span><text:span text:style-name="T156"><text:tab/></text:span><text:span text:style-name="T156">Vivir/residir <text:s text:c="2"/></text:span><text:span text:style-name="T156"><text:tab/></text:span><text:span text:style-name="T29">L</text:span><text:span text:style-name="T215">oĝejo</text:span><text:span text:style-name="T216"> <text:s text:c="2"/></text:span><text:span text:style-name="T156"><text:s/></text:span><text:span text:style-name="T156"><text:tab/></text:span><text:span text:style-name="T156">Vivienda/residencia </text:span><text:span text:style-name="T156"><text:line-break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(lugar donde habitas, resides)</text:span><text:span text:style-name="T156"><text:line-break/></text:span><text:span text:style-name="T29">L</text:span><text:span text:style-name="T215">erni</text:span><text:span text:style-name="T216"> <text:s text:c="2"/></text:span><text:span text:style-name="T156"><text:s/></text:span><text:span text:style-name="T156"><text:tab/></text:span><text:span text:style-name="T156">Aprender <text:s text:c="2"/></text:span><text:span text:style-name="T156"><text:tab/></text:span><text:span text:style-name="T29">L</text:span><text:span text:style-name="T215">ernejo</text:span><text:span text:style-name="T216"> <text:s text:c="2"/></text:span><text:span text:style-name="T156"><text:s/>Escuela, colegi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2" draw:style-name="dp1" draw:master-page-name="Predeterminado" presentation:presentation-page-layout-name="AL1T0">
        <office:forms form:automatic-focus="false" form:apply-design-mode="false"/>
        <draw:frame presentation:style-name="pr68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 -in (femenino)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37" draw:text-style-name="P104" draw:layer="layout" svg:width="25.349cm" svg:height="11.579cm" svg:x="1.25cm" svg:y="3.03cm">
          <draw:text-box>
            <text:list text:style-name="L1">
              <text:list-item>
                <text:p text:style-name="P57"><text:span text:style-name="T26">Cuando se trata de animales, la palabra raíz de un animal</text:span><text:span text:style-name="T207"> (ej.: </text:span><text:span text:style-name="T29">bovo</text:span><text:span text:style-name="T207">) </text:span><text:span text:style-name="T26">es neutra en cuanto al género. </text:span></text:p>
                <text:p text:style-name="P57"><text:span text:style-name="T207"/></text:p>
              </text:list-item>
              <text:list-item>
                <text:p text:style-name="P57"><text:span text:style-name="T26">Por lo tanto, la palabra</text:span><text:span text:style-name="T207"> </text:span><text:span text:style-name="T29">bovo</text:span><text:span text:style-name="T207"> </text:span><text:span text:style-name="T26">no especifica si es una</text:span><text:span text:style-name="T207"> </text:span><text:span text:style-name="T156">vaca</text:span><text:span text:style-name="T207"> </text:span><text:span text:style-name="T26">o un</text:span><text:span text:style-name="T207"> </text:span><text:span text:style-name="T156">toro</text:span><text:span text:style-name="T207">.</text:span></text:p>
                <text:p text:style-name="P57"><text:span text:style-name="T207"><text:s/></text:span></text:p>
              </text:list-item>
              <text:list-item>
                <text:p text:style-name="P57"><text:span text:style-name="T26">Bovino es específicamente una</text:span><text:span text:style-name="T207"> </text:span><text:span text:style-name="T156">vaca</text:span><text:span text:style-name="T207">. </text:span></text:p>
                <text:p text:style-name="P57"><text:span text:style-name="T207"/></text:p>
              </text:list-item>
              <text:list-item>
                <text:p text:style-name="P57"><text:span text:style-name="T26">Y para hacer una palabra claramente masculina, necesitas añadir</text:span><text:span text:style-name="T207"> </text:span><text:span text:style-name="T29">vir-</text:span><text:span text:style-name="T207"> </text:span><text:span text:style-name="T26">al principio. Entonces</text:span><text:span text:style-name="T207"> </text:span><text:span text:style-name="T29">virbovo</text:span><text:span text:style-name="T207"> </text:span><text:span text:style-name="T26">es un</text:span><text:span text:style-name="T207"> </text:span><text:span text:style-name="T156">toro</text:span><text:span text:style-name="T207">.</text:span></text:p>
                <text:p text:style-name="P57"><text:span text:style-name="T207"/></text:p>
                <text:p text:style-name="P57"><text:span text:style-name="T29">Bovo <text:s/></text:span><text:span text:style-name="T156">Toro o vaca</text:span><text:span text:style-name="T29"> <text:s text:c="2"/></text:span><text:span text:style-name="T29"><text:tab/></text:span><text:span text:style-name="T29"><text:tab/></text:span><text:span text:style-name="T29">Bovino</text:span><text:span text:style-name="T29"><text:tab/></text:span><text:span text:style-name="T156">Vaca</text:span><text:span text:style-name="T29"><text:tab/></text:span><text:span text:style-name="T29"><text:tab/></text:span><text:span text:style-name="T29">Virbovo</text:span><text:span text:style-name="T29"><text:tab/></text:span><text:span text:style-name="T156">Toro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3" draw:style-name="dp1" draw:master-page-name="Predeterminado" presentation:presentation-page-layout-name="AL1T0">
        <office:forms form:automatic-focus="false" form:apply-design-mode="false"/>
        <draw:frame presentation:style-name="pr6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 -id (cría)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21" draw:layer="layout" svg:width="25.199cm" svg:height="11.5cm" svg:x="1.4cm" svg:y="3cm">
          <draw:text-box>
            <text:list text:style-name="L1">
              <text:list-item>
                <text:p><text:span text:style-name="T215">-id</text:span><text:span text:style-name="T218"> </text:span><text:span text:style-name="T209">es un sufijo que se refiere a la cría de un animal, o rara vez, de una planta.</text:span></text:p>
              </text:list-item>
            </text:list>
            <text:p><text:span text:style-name="T209"/></text:p>
            <text:p text:style-name="P56"><text:span text:style-name="T215">kato</text:span><text:span text:style-name="T218"> </text:span><text:span text:style-name="T156">(gato)</text:span><text:span text:style-name="T209"> + </text:span><text:span text:style-name="T215">-id</text:span><text:span text:style-name="T218"> </text:span><text:span text:style-name="T209">= </text:span><text:span text:style-name="T215">katido</text:span><text:span text:style-name="T218"> </text:span><text:span text:style-name="T156">(gatito)</text:span><text:span text:style-name="T209"> </text:span><text:span text:style-name="T209"><text:line-break/></text:span><text:span text:style-name="T215">hundo</text:span><text:span text:style-name="T218"> </text:span><text:span text:style-name="T156">(perro)</text:span><text:span text:style-name="T209"> + </text:span><text:span text:style-name="T215">-id</text:span><text:span text:style-name="T218"> </text:span><text:span text:style-name="T209">= </text:span><text:span text:style-name="T215">hundido</text:span><text:span text:style-name="T218"> </text:span><text:span text:style-name="T156">(cachorro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4" draw:style-name="dp1" draw:master-page-name="Predeterminado" presentation:presentation-page-layout-name="AL1T0">
        <office:forms form:automatic-focus="false" form:apply-design-mode="false"/>
        <draw:frame presentation:style-name="pr7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Más sufijos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5" draw:layer="layout" svg:width="4.6cm" svg:height="11.5cm" svg:x="1.4cm" svg:y="3cm" presentation:class="outline" presentation:user-transformed="true">
          <draw:text-box>
            <text:p><text:span text:style-name="T126">-eg</text:span></text:p>
            <text:p><text:span text:style-name="T3">grande o intenso</text:span></text:p>
            <text:p><text:span text:style-name="T29">bon</text:span><text:span text:style-name="T194">eg</text:span><text:span text:style-name="T29">a</text:span></text:p>
            <text:p><text:span text:style-name="T3">buenísimo</text:span></text:p>
            <text:p><text:span text:style-name="T126">-et</text:span></text:p>
            <text:p><text:span text:style-name="T3">pequeño o poco intenso</text:span></text:p>
            <text:p><text:span text:style-name="T29">dorm</text:span><text:span text:style-name="T194">et</text:span><text:span text:style-name="T29">i</text:span></text:p>
            <text:p><text:span text:style-name="T3">tomar una siesta</text:span></text:p>
            <text:p><text:span text:style-name="T3"/></text:p>
          </draw:text-box>
        </draw:frame>
        <draw:frame presentation:style-name="pr48" draw:text-style-name="P105" draw:layer="layout" svg:width="5.5cm" svg:height="11.5cm" svg:x="7.5cm" svg:y="3cm" presentation:class="outline" presentation:user-transformed="true">
          <draw:text-box>
            <text:p text:style-name="P82"><text:span text:style-name="T126">-ej</text:span></text:p>
            <text:p text:style-name="P82"><text:span text:style-name="T3">lugar</text:span></text:p>
            <text:p text:style-name="P82"><text:span text:style-name="T29">lern</text:span><text:span text:style-name="T194">ej</text:span><text:span text:style-name="T29">o</text:span></text:p>
            <text:p text:style-name="P82"><text:span text:style-name="T3">escuela</text:span></text:p>
            <text:p><text:span text:style-name="T126">-ul</text:span></text:p>
            <text:p><text:span text:style-name="T3">persona o individuo</text:span></text:p>
            <text:p><text:span text:style-name="T29">riĉ</text:span><text:span text:style-name="T194">ul</text:span><text:span text:style-name="T29">o</text:span></text:p>
            <text:p><text:span text:style-name="T3">un rico, una rica</text:span></text:p>
            <text:p><text:span text:style-name="T3"/></text:p>
          </draw:text-box>
        </draw:frame>
        <draw:frame presentation:style-name="pr48" draw:text-style-name="P105" draw:layer="layout" svg:width="5.612cm" svg:height="11.5cm" svg:x="14.988cm" svg:y="3cm" presentation:class="outline" presentation:user-transformed="true">
          <draw:text-box>
            <text:p text:style-name="P82"><text:span text:style-name="T126">-il</text:span></text:p>
            <text:p text:style-name="P82"><text:span text:style-name="T3">herramienta</text:span></text:p>
            <text:p text:style-name="P82"><text:span text:style-name="T29">fot</text:span><text:span text:style-name="T194">il</text:span><text:span text:style-name="T29">o</text:span></text:p>
            <text:p text:style-name="P82"><text:span text:style-name="T3">cámara</text:span></text:p>
            <text:p text:style-name="P82"><text:span text:style-name="T126">-ebl</text:span></text:p>
            <text:p text:style-name="P82"><text:span text:style-name="T3">posible</text:span></text:p>
            <text:p text:style-name="P82"><text:span text:style-name="T29">kompren</text:span><text:span text:style-name="T194">ebl</text:span><text:span text:style-name="T29">a</text:span></text:p>
            <text:p text:style-name="P82"><text:span text:style-name="T3">comprensible</text:span></text:p>
            <text:p><text:span text:style-name="T3"/></text:p>
          </draw:text-box>
        </draw:frame>
        <draw:frame presentation:style-name="pr48" draw:text-style-name="P106" draw:layer="layout" svg:width="4.5cm" svg:height="11.47cm" svg:x="22.099cm" svg:y="3.03cm" presentation:class="outline" presentation:user-transformed="true">
          <draw:text-box>
            <text:p><text:span text:style-name="T126">-an</text:span></text:p>
            <text:p><text:span text:style-name="T3">miembro</text:span></text:p>
            <text:p><text:span text:style-name="T29">lernej</text:span><text:span text:style-name="T194">an</text:span><text:span text:style-name="T29">o</text:span></text:p>
            <text:p><text:span text:style-name="T3">alumno</text:span></text:p>
            <text:p><text:span text:style-name="T126">-ar</text:span></text:p>
            <text:p><text:span text:style-name="T3">conjunto</text:span></text:p>
            <text:p><text:span text:style-name="T29">arb</text:span><text:span text:style-name="T194">ar</text:span><text:span text:style-name="T29">o</text:span></text:p>
            <text:p><text:span text:style-name="T3">bosqu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5" draw:style-name="dp1" draw:master-page-name="Predeterminado" presentation:presentation-page-layout-name="AL1T0">
        <office:forms form:automatic-focus="false" form:apply-design-mode="false"/>
        <draw:frame presentation:style-name="pr7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Más sufijos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7" draw:layer="layout" svg:width="6cm" svg:height="11cm" svg:x="6.6cm" svg:y="3.5cm" presentation:class="outline" presentation:user-transformed="true">
          <draw:text-box>
            <text:p><text:span text:style-name="T126">varm</text:span><text:span text:style-name="T219">eg</text:span><text:span text:style-name="T126">a</text:span></text:p>
            <text:p><text:span text:style-name="T126">varma</text:span></text:p>
            <text:p><text:span text:style-name="T126">varm</text:span><text:span text:style-name="T219">et</text:span><text:span text:style-name="T126">a</text:span></text:p>
            <text:p><text:span text:style-name="T219">mal</text:span><text:span text:style-name="T126">varm</text:span><text:span text:style-name="T219">et</text:span><text:span text:style-name="T126">a</text:span></text:p>
            <text:p><text:span text:style-name="T219">mal</text:span><text:span text:style-name="T126">varma</text:span></text:p>
            <text:p><text:span text:style-name="T219">mal</text:span><text:span text:style-name="T126">varm</text:span><text:span text:style-name="T219">eg</text:span><text:span text:style-name="T126">a</text:span></text:p>
          </draw:text-box>
        </draw:frame>
        <draw:frame presentation:style-name="pr48" draw:text-style-name="P105" draw:layer="layout" svg:width="6cm" svg:height="11cm" svg:x="14.487cm" svg:y="3.5cm" presentation:class="outline" presentation:user-transformed="true">
          <draw:text-box>
            <text:p><text:span text:style-name="T2">muy</text:span><text:span text:style-name="T3"> </text:span><text:span text:style-name="T2">caliente</text:span></text:p>
            <text:p><text:span text:style-name="T2">caliente</text:span></text:p>
            <text:p><text:span text:style-name="T3">tibio</text:span></text:p>
            <text:p><text:span text:style-name="T3">fresco</text:span></text:p>
            <text:p><text:span text:style-name="T3">frío</text:span></text:p>
            <text:p><text:span text:style-name="T3">frío helad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6" draw:style-name="dp1" draw:master-page-name="Predeterminado" presentation:presentation-page-layout-name="AL1T0">
        <office:forms form:automatic-focus="false" form:apply-design-mode="false"/>
        <draw:frame presentation:style-name="pr7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Compar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8" draw:layer="layout" svg:width="25.199cm" svg:height="11.5cm" svg:x="1.401cm" svg:y="3cm" presentation:class="outline" presentation:user-transformed="true">
          <draw:text-box>
            <text:list text:style-name="L3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header>
                                <text:p><text:span text:style-name="T98">Pli</text:span><text:span text:style-name="T203"> </text:span><text:span text:style-name="T203"><text:tab/></text:span><text:span text:style-name="T156">más </text:span><text:span text:style-name="T156"><text:tab/></text:span><text:span text:style-name="T156"><text:tab/></text:span><text:span text:style-name="T156"><text:tab/></text:span><text:span text:style-name="T98">plej</text:span><text:span text:style-name="T98"><text:tab/></text:span><text:span text:style-name="T156">el/la más.</text:span></text:p>
                              </text:list-header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6"><text:span text:style-name="T29">granda</text:span><text:span text:style-name="T156"> - grande</text:span></text:p>
            <text:p text:style-name="P6"><text:span text:style-name="T98">pli </text:span><text:span text:style-name="T29">granda</text:span><text:span text:style-name="T156"> - más grande</text:span></text:p>
            <text:p text:style-name="P6"><text:span text:style-name="T98">plej </text:span><text:span text:style-name="T29">granda</text:span><text:span text:style-name="T156"> - el/la más grande</text:span></text:p>
            <text:p text:style-name="P6"><text:span text:style-name="T156">Tambien los adverbios se comparan usando </text:span><text:span text:style-name="T98">pli</text:span><text:span text:style-name="T203"> </text:span><text:span text:style-name="T156">y </text:span><text:span text:style-name="T98">plej</text:span><text:span text:style-name="T156">.</text:span></text:p>
            <text:p text:style-name="P6"><text:span text:style-name="T29">rapide</text:span><text:span text:style-name="T156"> - rápido, rápidamente</text:span></text:p>
            <text:p text:style-name="P6"><text:span text:style-name="T98">pli </text:span><text:span text:style-name="T29">rapide</text:span><text:span text:style-name="T156"> - más rápido</text:span></text:p>
            <text:p text:style-name="P6"><text:span text:style-name="T98">plej </text:span><text:span text:style-name="T29">rapide</text:span><text:span text:style-name="T156"> - lo más rápid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7" draw:style-name="dp1" draw:master-page-name="Predeterminado" presentation:presentation-page-layout-name="AL1T0">
        <office:forms form:automatic-focus="false" form:apply-design-mode="false"/>
        <draw:frame presentation:style-name="pr7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Comparació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402cm" svg:y="3cm" presentation:class="outline" presentation:user-transformed="true">
          <draw:text-box>
            <text:list text:style-name="L3">
              <text:list-item>
                <text:p><text:span text:style-name="T26">La palabra para comparar es </text:span><text:span text:style-name="T98">ol</text:span><text:span text:style-name="T74"> (que)</text:span><text:span text:style-name="T26">.</text:span></text:p>
              </text:list-item>
            </text:list>
            <text:p text:style-name="P6"><text:span text:style-name="T29">La tablo estas pli granda </text:span><text:span text:style-name="T98">ol </text:span><text:span text:style-name="T29">la se</text:span><text:span text:style-name="T121">ĝ</text:span><text:span text:style-name="T29">o.</text:span><text:span text:style-name="T155"> </text:span></text:p>
            <text:p text:style-name="P6"><text:span text:style-name="T156">La mesa es más grande que la silla.</text:span></text:p>
            <text:p text:style-name="P6"><text:span text:style-name="T26"/></text:p>
            <text:list text:continue-numbering="true" text:style-name="L3">
              <text:list-item>
                <text:p><text:span text:style-name="T26">También se puede hacer la comparación 'inversa' usando </text:span></text:p>
              </text:list-item>
            </text:list>
            <text:p><text:span text:style-name="T220"><text:s/></text:span><text:span text:style-name="T220"><text:tab/></text:span><text:span text:style-name="T220">malpli</text:span><text:span text:style-name="T74"> </text:span><text:span text:style-name="T26"><text:s/></text:span><text:span text:style-name="T156">(menos)</text:span><text:span text:style-name="T26"> y </text:span><text:span text:style-name="T98">malplej</text:span><text:span text:style-name="T74"> </text:span><text:span text:style-name="T26"><text:s/></text:span><text:span text:style-name="T156">(el/la menos)</text:span><text:span text:style-name="T26">.</text:span></text:p>
            <text:p text:style-name="P6"><text:span text:style-name="T98">malpli </text:span><text:span text:style-name="T29">granda</text:span><text:span text:style-name="T155"> </text:span><text:span text:style-name="T155"><text:tab/></text:span><text:span text:style-name="T156">menos grande</text:span></text:p>
            <text:p text:style-name="P6"><text:span text:style-name="T98">malplej </text:span><text:span text:style-name="T29">granda</text:span><text:span text:style-name="T155"> </text:span><text:span text:style-name="T155"><text:tab/></text:span><text:span text:style-name="T155"><text:tab/></text:span><text:span text:style-name="T156">la menos grand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6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8" draw:style-name="dp1" draw:master-page-name="Predeterminado" presentation:presentation-page-layout-name="AL1T0">
        <office:forms form:automatic-focus="false" form:apply-design-mode="false"/>
        <draw:frame presentation:style-name="pr7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osesivo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401cm" svg:y="3cm" presentation:class="outline" presentation:user-transformed="true">
          <draw:text-box>
            <text:list text:style-name="L3">
              <text:list-item>
                <text:p><text:span text:style-name="T26">El posesivo se expresa con la preposición </text:span><text:span text:style-name="T98">de</text:span><text:span text:style-name="T26">.</text:span></text:p>
                <text:p text:style-name="P6"><text:span text:style-name="T29">La hundo </text:span><text:span text:style-name="T98">de </text:span><text:span text:style-name="T29">la knabo.</text:span><text:span text:style-name="T155"> </text:span><text:span text:style-name="T155"><text:tab/></text:span><text:span text:style-name="T155"><text:tab/></text:span><text:span text:style-name="T156">El perro del muchacho.</text:span></text:p>
                <text:p text:style-name="P6"><text:span text:style-name="T29">La pordoj </text:span><text:span text:style-name="T98">de </text:span><text:span text:style-name="T29">la domo.</text:span><text:span text:style-name="T155"> </text:span><text:span text:style-name="T155"><text:tab/></text:span><text:span text:style-name="T155"><text:tab/></text:span><text:span text:style-name="T156">Las puertas de la casa.</text:span></text:p>
                <text:p text:style-name="P6"><text:span text:style-name="T156"/></text:p>
              </text:list-item>
              <text:list-item>
                <text:p><text:span text:style-name="T26">También se puede expresar posesión usando </text:span><text:span text:style-name="T74">pronombres posesivos </text:span><text:span text:style-name="T26">y </text:span><text:span text:style-name="T74">algunos correlativos</text:span></text:p>
                <text:p text:style-name="P6"><text:span text:style-name="T98">mia </text:span><text:span text:style-name="T29">hundo</text:span><text:span text:style-name="T29"><text:tab/></text:span><text:span text:style-name="T29"><text:tab/></text:span><text:span text:style-name="T156">mi perro</text:span></text:p>
                <text:p text:style-name="P6"><text:span text:style-name="T98">ies </text:span><text:span text:style-name="T29">hundo</text:span><text:span text:style-name="T155"> </text:span><text:span text:style-name="T155"><text:tab/></text:span><text:span text:style-name="T155"><text:tab/></text:span><text:span text:style-name="T156">el perro de alguien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9" draw:style-name="dp1" draw:master-page-name="Predeterminado" presentation:presentation-page-layout-name="AL1T0">
        <office:forms form:automatic-focus="false" form:apply-design-mode="false"/>
        <draw:frame presentation:style-name="pr7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onombr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401cm" svg:y="3cm" presentation:class="outline" presentation:user-transformed="true">
          <draw:text-box>
            <text:list text:style-name="L3">
              <text:list-item>
                <text:p><text:span text:style-name="T26">Cuando un pronombre personal es el complemento directo, recibe la terminación </text:span><text:span text:style-name="T98">-n</text:span><text:span text:style-name="T26">.</text:span></text:p>
                <text:p text:style-name="P6"><text:span text:style-name="T29">Mi amas vi</text:span><text:span text:style-name="T98">n</text:span><text:span text:style-name="T29">.</text:span><text:span text:style-name="T155"> <text:s/></text:span><text:span text:style-name="T155"><text:tab/></text:span><text:span text:style-name="T156">Yo te amo.</text:span></text:p>
                <text:p text:style-name="P6"><text:span text:style-name="T29">Ili vidas </text:span><text:span text:style-name="T121">ĝ</text:span><text:span text:style-name="T29">i</text:span><text:span text:style-name="T98">n</text:span><text:span text:style-name="T29">.</text:span><text:span text:style-name="T155"> <text:s/></text:span><text:span text:style-name="T155"><text:tab/></text:span><text:span text:style-name="T155"><text:tab/></text:span><text:span text:style-name="T156">Ellos lo ven.</text:span></text:p>
                <text:p text:style-name="P6"><text:span text:style-name="T156"/></text:p>
              </text:list-item>
              <text:list-item>
                <text:p><text:span text:style-name="T26">Los pronombres posesivos pueden tener la terminación del plural </text:span><text:span text:style-name="T98">-j</text:span><text:span text:style-name="T221"> </text:span><text:span text:style-name="T26">y la del objeto (o complemento directo) </text:span><text:span text:style-name="T98">-n</text:span><text:span text:style-name="T26">.</text:span></text:p>
                <text:p text:style-name="P6"><text:span text:style-name="T121">Ŝ</text:span><text:span text:style-name="T29">i amas mia</text:span><text:span text:style-name="T98">n </text:span><text:span text:style-name="T29">frato</text:span><text:span text:style-name="T98">n</text:span><text:span text:style-name="T29">.</text:span><text:span text:style-name="T155"> </text:span><text:span text:style-name="T155"><text:tab/></text:span><text:span text:style-name="T155"><text:tab/></text:span><text:span text:style-name="T156">Ella ama a mi hermano.</text:span></text:p>
                <text:p text:style-name="P6"><text:span text:style-name="T29">Mi vidas via</text:span><text:span text:style-name="T98">jn </text:span><text:span text:style-name="T29">domo</text:span><text:span text:style-name="T98">jn</text:span><text:span text:style-name="T29">.</text:span><text:span text:style-name="T155"> </text:span><text:span text:style-name="T155"><text:tab/></text:span><text:span text:style-name="T155"><text:tab/></text:span><text:span text:style-name="T156">Yo veo tus casas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0" draw:style-name="dp1" draw:master-page-name="Predeterminado" presentation:presentation-page-layout-name="AL1T0">
        <office:forms form:automatic-focus="false" form:apply-design-mode="false"/>
        <draw:frame presentation:style-name="pr7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212">Si (</text:span><text:span text:style-name="T222">pronombre reflexivo)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432cm" svg:y="3cm" presentation:class="outline" presentation:user-transformed="true">
          <draw:text-box>
            <text:list text:style-name="L3">
              <text:list-item>
                <text:p><text:span text:style-name="T98">Si</text:span><text:span text:style-name="T74"> </text:span><text:span text:style-name="T203">(se)</text:span><text:span text:style-name="T74"> </text:span><text:span text:style-name="T26">es el pronombre reflexivo, usado con </text:span><text:span text:style-name="T133">ŝ</text:span><text:span text:style-name="T98">i</text:span><text:span text:style-name="T29">, </text:span><text:span text:style-name="T98">li</text:span><text:span text:style-name="T29">, </text:span><text:span text:style-name="T133">ĝ</text:span><text:span text:style-name="T98">i</text:span><text:span text:style-name="T29">, </text:span><text:span text:style-name="T98">ili</text:span><text:span text:style-name="T29">, </text:span><text:span text:style-name="T98">oni</text:span><text:span text:style-name="T74"> </text:span><text:span text:style-name="T26">o con palabras que pueden ser reemplazadas por ellos, por ejemplo para mostrar una acción sobre sí mismo, y no sobre alguien más. </text:span></text:p>
                <text:p text:style-name="P43"><text:span text:style-name="T223">Li pensas pri </text:span><text:span text:style-name="T224">si</text:span><text:span text:style-name="T103">.</text:span><text:span text:style-name="T104"> </text:span><text:span text:style-name="T104"><text:tab/></text:span><text:span text:style-name="T104"><text:tab/></text:span><text:span text:style-name="T156">Él <text:s/>piensa en él (en él mismo)</text:span></text:p>
              </text:list-item>
              <text:list-item>
                <text:p><text:span text:style-name="T28">NUNCA</text:span><text:span text:style-name="T26"> se usa con </text:span><text:span text:style-name="T98">mi</text:span><text:span text:style-name="T29">, </text:span><text:span text:style-name="T98">vi</text:span><text:span text:style-name="T221"> </text:span><text:span text:style-name="T20">o</text:span><text:span text:style-name="T225"> </text:span><text:span text:style-name="T98">ni</text:span><text:span text:style-name="T74"> </text:span><text:span text:style-name="T26">para mostrar una acción reflexiva.</text:span></text:p>
              </text:list-item>
            </text:list>
            <text:p text:style-name="P43"><text:span text:style-name="T103">Mi pensas pri mi.</text:span><text:span text:style-name="T104"> </text:span><text:span text:style-name="T104"><text:tab/></text:span><text:span text:style-name="T226">P</text:span><text:span text:style-name="T156">ienso en (acerca de) mi</text:span></text:p>
            <text:p text:style-name="P43"><text:span text:style-name="T103">Vi pensas pri vi.</text:span><text:span text:style-name="T103"><text:tab/></text:span><text:span text:style-name="T103"><text:tab/></text:span><text:span text:style-name="T226">P</text:span><text:span text:style-name="T156">iensas en (acerca de) ti</text:span></text:p>
            <text:p text:style-name="P6"><text:span text:style-name="T103">Li pensas pri li. <text:s/></text:span><text:span text:style-name="T103"><text:tab/></text:span><text:span text:style-name="T103"><text:tab/></text:span><text:span text:style-name="T156">Él piensa en él (piensa en otra persona)</text:span></text:p>
            <text:p text:style-name="P6"><text:span text:style-name="T207"/></text:p>
          </draw:text-box>
        </draw:frame>
        <presentation:notes draw:style-name="dp2">
          <draw:page-thumbnail draw:style-name="gr2" draw:layer="layout" svg:width="19.798cm" svg:height="11.136cm" svg:x="0.6cm" svg:y="2.257cm" draw:page-number="7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1" draw:style-name="dp1" draw:master-page-name="Predeterminado" presentation:presentation-page-layout-name="AL1T0">
        <office:forms form:automatic-focus="false" form:apply-design-mode="false"/>
        <draw:frame presentation:style-name="pr7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Oni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78" draw:text-style-name="P22" draw:layer="layout" svg:width="25.199cm" svg:height="11.5cm" svg:x="1.401cm" svg:y="3cm" presentation:class="title" presentation:user-transformed="true">
          <draw:text-box>
            <text:p text:style-name="P8"><text:span text:style-name="T224">Oni</text:span><text:span text:style-name="T72"> </text:span><text:span text:style-name="T227">es un pronombre indefinido, usado cuando se habla sobre cualquier persona, muchas o algunas personas indefinidas, personas cuyas identidades no se desea revelar. </text:span><text:span text:style-name="T227"><text:line-break/></text:span><text:span text:style-name="T227"><text:line-break/></text:span><text:span text:style-name="T224">Oni</text:span><text:span text:style-name="T72"> </text:span><text:span text:style-name="T227">es normalmente singular, pero puede también ser plural. </text:span><text:span text:style-name="T227"><text:line-break/></text:span><text:span text:style-name="T227"><text:line-break/></text:span><text:span text:style-name="T224">Oni</text:span><text:span text:style-name="T72"> </text:span><text:span text:style-name="T69">de ninguna manera indica el sexo.</text:span><text:span text:style-name="T69"><text:line-break/></text:span><text:span text:style-name="T69"><text:line-break/></text:span><text:span text:style-name="T98">Oni </text:span><text:span text:style-name="T29">pensas pri si mem.</text:span><text:span text:style-name="T155"> <text:s/></text:span><text:span text:style-name="T155"><text:line-break/></text:span><text:span text:style-name="T156">Se piensa sobre sí mismo. (Uno piensa sobre sí mismo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2" draw:style-name="dp1" draw:master-page-name="Predeterminado" presentation:presentation-page-layout-name="AL1T0">
        <office:forms form:automatic-focus="false" form:apply-design-mode="false"/>
        <draw:frame presentation:style-name="pr7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Adverb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9" draw:layer="layout" svg:width="7.6cm" svg:height="8.5cm" svg:x="1.4cm" svg:y="6cm" presentation:class="outline" presentation:user-transformed="true">
          <draw:text-box>
            <text:p><text:span text:style-name="T29">ankora</text:span><text:span text:style-name="T98">ŭ</text:span><text:span text:style-name="T156"> </text:span><text:span text:style-name="T156"><text:tab/></text:span><text:span text:style-name="T156">todavía</text:span></text:p>
            <text:p><text:span text:style-name="T29">almena</text:span><text:span text:style-name="T98">ŭ</text:span><text:span text:style-name="T156"> </text:span><text:span text:style-name="T156"><text:tab/></text:span><text:span text:style-name="T156">al menos</text:span></text:p>
            <text:p><text:span text:style-name="T29">apena</text:span><text:span text:style-name="T98">ŭ</text:span><text:span text:style-name="T156"> </text:span><text:span text:style-name="T156"><text:tab/></text:span><text:span text:style-name="T156">apenas</text:span></text:p>
            <text:p><text:span text:style-name="T29">balda</text:span><text:span text:style-name="T98">ŭ</text:span><text:span text:style-name="T156"> </text:span><text:span text:style-name="T156"><text:tab/></text:span><text:span text:style-name="T156">pronto</text:span></text:p>
            <text:p><text:span text:style-name="T29">preska</text:span><text:span text:style-name="T98">ŭ</text:span><text:span text:style-name="T156"> </text:span><text:span text:style-name="T156"><text:tab/></text:span><text:span text:style-name="T156">casi</text:span></text:p>
            <text:p><text:span text:style-name="T29">e</text:span><text:span text:style-name="T121">ĉ</text:span><text:span text:style-name="T156"> </text:span><text:span text:style-name="T156"><text:tab/></text:span><text:span text:style-name="T156"><text:tab/></text:span><text:span text:style-name="T156"><text:tab/></text:span><text:span text:style-name="T156">aún</text:span></text:p>
            <text:p><text:span text:style-name="T207"/></text:p>
          </draw:text-box>
        </draw:frame>
        <draw:frame draw:style-name="gr50" draw:text-style-name="P21" draw:layer="layout" svg:width="25.197cm" svg:height="2.14cm" svg:x="1.402cm" svg:y="3.073cm">
          <draw:text-box>
            <text:p><text:span text:style-name="T26">Los adverbios son palabras que indican manera, lugar, tiempo o cantidad, por ejemplo:</text:span></text:p>
          </draw:text-box>
        </draw:frame>
        <draw:frame presentation:style-name="pr48" draw:text-style-name="P109" draw:layer="layout" svg:width="13.6cm" svg:height="8.5cm" svg:x="12.9cm" svg:y="6cm" presentation:class="outline" presentation:user-transformed="true">
          <draw:text-box>
            <text:p><text:span text:style-name="T29">jam</text:span><text:span text:style-name="T156"> </text:span><text:span text:style-name="T156"><text:tab/></text:span><text:span text:style-name="T156"><text:tab/></text:span><text:span text:style-name="T156">ya</text:span></text:p>
            <text:p><text:span text:style-name="T29">jen</text:span><text:span text:style-name="T156"> </text:span><text:span text:style-name="T156"><text:tab/></text:span><text:span text:style-name="T156"><text:tab/></text:span><text:span text:style-name="T156">aquí esta, aquí hay</text:span></text:p>
            <text:p><text:span text:style-name="T121">ĵ</text:span><text:span text:style-name="T29">us</text:span><text:span text:style-name="T156"> </text:span><text:span text:style-name="T156"><text:tab/></text:span><text:span text:style-name="T156"><text:tab/></text:span><text:span text:style-name="T156">recién, justo ahora, apenas</text:span></text:p>
            <text:p><text:span text:style-name="T29">morga</text:span><text:span text:style-name="T98">ŭ</text:span><text:span text:style-name="T156"> </text:span><text:span text:style-name="T156"><text:tab/></text:span><text:span text:style-name="T156">mañana</text:span></text:p>
            <text:p><text:span text:style-name="T29">hodia</text:span><text:span text:style-name="T98">ŭ</text:span><text:span text:style-name="T98"><text:tab/></text:span><text:span text:style-name="T156">hoy</text:span></text:p>
            <text:p><text:span text:style-name="T29">hiera</text:span><text:span text:style-name="T98">ŭ</text:span><text:span text:style-name="T156"> </text:span><text:span text:style-name="T156"><text:tab/></text:span><text:span text:style-name="T156">ayer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3" draw:style-name="dp1" draw:master-page-name="Predeterminado" presentation:presentation-page-layout-name="AL1T0">
        <office:forms form:automatic-focus="false" form:apply-design-mode="false"/>
        <draw:frame presentation:style-name="pr8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Adverb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1" draw:text-style-name="P110" draw:layer="layout" svg:width="9.283cm" svg:height="11.556cm" svg:x="4.717cm" svg:y="2.944cm">
          <draw:text-box>
            <text:p><text:span text:style-name="T29">nun</text:span><text:span text:style-name="T156"> </text:span><text:span text:style-name="T156"><text:tab/></text:span><text:span text:style-name="T156">ahora</text:span></text:p>
            <text:p><text:span text:style-name="T29">nur</text:span><text:span text:style-name="T156"> </text:span><text:span text:style-name="T156"><text:tab/></text:span><text:span text:style-name="T156">sólo</text:span></text:p>
            <text:p><text:span text:style-name="T29">plu</text:span><text:span text:style-name="T156"> </text:span><text:span text:style-name="T156"><text:tab/></text:span><text:span text:style-name="T156">más (algo más)</text:span></text:p>
            <text:p><text:span text:style-name="T29">tre</text:span><text:span text:style-name="T156"> </text:span><text:span text:style-name="T156"><text:tab/></text:span><text:span text:style-name="T156"><text:tab/></text:span><text:span text:style-name="T156">muy</text:span></text:p>
          </draw:text-box>
        </draw:frame>
        <draw:frame draw:style-name="gr52" draw:text-style-name="P110" draw:layer="layout" svg:width="7.7cm" svg:height="11.426cm" svg:x="14.8cm" svg:y="3.074cm">
          <draw:text-box>
            <text:p><text:span text:style-name="T29">tro</text:span><text:span text:style-name="T156"> </text:span><text:span text:style-name="T156"><text:tab/></text:span><text:span text:style-name="T156"><text:tab/></text:span><text:span text:style-name="T156">demasiado</text:span></text:p>
            <text:p><text:span text:style-name="T29">tuj</text:span><text:span text:style-name="T156"> </text:span><text:span text:style-name="T156"><text:tab/></text:span><text:span text:style-name="T156"><text:tab/></text:span><text:span text:style-name="T156">enseguida</text:span></text:p>
            <text:p><text:span text:style-name="T29">for</text:span><text:span text:style-name="T156"> </text:span><text:span text:style-name="T156"><text:tab/></text:span><text:span text:style-name="T156"><text:tab/></text:span><text:span text:style-name="T156">fuera, lejos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4" draw:style-name="dp1" draw:master-page-name="Predeterminado" presentation:presentation-page-layout-name="AL1T0">
        <office:forms form:automatic-focus="false" form:apply-design-mode="false"/>
        <draw:frame presentation:style-name="pr8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Adverb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3" draw:text-style-name="P78" draw:layer="layout" svg:width="25.098cm" svg:height="11.747cm" svg:x="1.402cm" svg:y="3.03cm">
          <draw:text-box>
            <text:list text:style-name="L3">
              <text:list-item>
                <text:p text:style-name="P72"><text:span text:style-name="T26">También es posible crear adverbios a partir de otras palabras usando la terminación </text:span><text:span text:style-name="T98">-e</text:span><text:span text:style-name="T26">. </text:span></text:p>
              </text:list-item>
              <text:list-item>
                <text:p text:style-name="P72"><text:span text:style-name="T26">El significado de la palabra base determina si se trata de un adverbio de manera, lugar, tiempo o cantidad.</text:span></text:p>
              </text:list-item>
            </text:list>
            <text:p text:style-name="P72"><text:span text:style-name="T29">rapida</text:span><text:span text:style-name="T156"> rápido </text:span><text:span text:style-name="T156"><text:tab/></text:span><text:span text:style-name="T156"><text:tab/></text:span><text:span text:style-name="T29">rapid</text:span><text:span text:style-name="T98">e</text:span><text:span text:style-name="T203"> </text:span><text:span text:style-name="T156">- rápidamente (adverbio de manera)</text:span></text:p>
            <text:p text:style-name="P72"><text:span text:style-name="T29">skribi</text:span><text:span text:style-name="T156"> </text:span><text:span text:style-name="T156"><text:tab/></text:span><text:span text:style-name="T156">escribir </text:span><text:span text:style-name="T156"><text:tab/></text:span><text:span text:style-name="T156"><text:tab/></text:span><text:span text:style-name="T29">skrib</text:span><text:span text:style-name="T98">e</text:span><text:span text:style-name="T203"> </text:span><text:span text:style-name="T156">- por escrito (adverbio de manera)</text:span></text:p>
            <text:p text:style-name="P72"><text:span text:style-name="T29">hejmo</text:span><text:span text:style-name="T156"> hogar, casa </text:span><text:span text:style-name="T156"><text:tab/></text:span><text:span text:style-name="T29">hejm</text:span><text:span text:style-name="T98">e</text:span><text:span text:style-name="T203"> </text:span><text:span text:style-name="T156">- en la casa (adverbio de lugar)</text:span></text:p>
            <text:p text:style-name="P72"><text:span text:style-name="T29">nokto</text:span><text:span text:style-name="T156"> </text:span><text:span text:style-name="T156"><text:tab/></text:span><text:span text:style-name="T156">noche </text:span><text:span text:style-name="T156"><text:tab/></text:span><text:span text:style-name="T156"><text:tab/></text:span><text:span text:style-name="T29">nokt</text:span><text:span text:style-name="T98">e</text:span><text:span text:style-name="T203"> </text:span><text:span text:style-name="T156">- en la noche (adverbio de tiempo)</text:span></text:p>
            <text:p text:style-name="P72"><text:span text:style-name="T29">multaj</text:span><text:span text:style-name="T156"> muchos, muchas </text:span><text:span text:style-name="T156"><text:tab/></text:span><text:span text:style-name="T29">mult</text:span><text:span text:style-name="T98">e</text:span><text:span text:style-name="T203"> </text:span><text:span text:style-name="T156">- mucho (adverbio de cantidad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5" draw:style-name="dp1" draw:master-page-name="Predeterminado" presentation:presentation-page-layout-name="AL1T0">
        <office:forms form:automatic-focus="false" form:apply-design-mode="false"/>
        <draw:frame presentation:style-name="pr8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posicion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11" draw:layer="layout" svg:width="25.087cm" svg:height="12cm" svg:x="1.5cm" svg:y="3cm" presentation:class="outline" presentation:user-transformed="true">
          <draw:text-box>
            <text:p text:style-name="P88"><text:span text:style-name="T46">al</text:span><text:span text:style-name="T228"> </text:span><text:span text:style-name="T228"><text:tab/></text:span><text:span text:style-name="T228"><text:tab/></text:span><text:span text:style-name="T228"><text:tab/></text:span><text:span text:style-name="T228">a </text:span><text:span text:style-name="T228"><text:tab/></text:span><text:span text:style-name="T228"><text:tab/></text:span><text:span text:style-name="T228"> </text:span><text:span text:style-name="T228"><text:tab/></text:span><text:span text:style-name="T228"><text:tab/></text:span><text:span text:style-name="T46">Mi iras </text:span><text:span text:style-name="T44">al </text:span><text:span text:style-name="T46">vi. </text:span><text:span text:style-name="T228"><text:tab/></text:span><text:span text:style-name="T228"><text:tab/></text:span><text:span text:style-name="T228"><text:tab/></text:span><text:span text:style-name="T228"><text:tab/></text:span><text:span text:style-name="T228">Voy a ti.</text:span></text:p>
            <text:p text:style-name="P88"><text:span text:style-name="T46">anstataŭ</text:span><text:span text:style-name="T228"> </text:span><text:span text:style-name="T228"><text:tab/></text:span><text:span text:style-name="T228">en vez de</text:span><text:span text:style-name="T228"><text:tab/></text:span><text:span text:style-name="T228"> </text:span><text:span text:style-name="T228"><text:tab/></text:span><text:span text:style-name="T46">Mi iras </text:span><text:span text:style-name="T44">anstataŭ </text:span><text:span text:style-name="T46">vi. </text:span><text:span text:style-name="T46"><text:tab/></text:span><text:span text:style-name="T228"> </text:span><text:span text:style-name="T228"><text:tab/></text:span><text:span text:style-name="T228">Voy en tu lugar.</text:span></text:p>
            <text:p text:style-name="P67"><text:span text:style-name="T229">antaŭ</text:span><text:span text:style-name="T230"> </text:span><text:span text:style-name="T230"><text:tab/></text:span><text:span text:style-name="T230"><text:tab/></text:span><text:span text:style-name="T230">antes </text:span><text:span text:style-name="T230"><text:tab/></text:span><text:span text:style-name="T230"><text:tab/></text:span><text:span text:style-name="T230"><text:tab/></text:span><text:span text:style-name="T229">Mi iras </text:span><text:span text:style-name="T231">antaŭ </text:span><text:span text:style-name="T232">vi.</text:span><text:span text:style-name="T233"> <text:s/></text:span><text:span text:style-name="T233"><text:tab/></text:span><text:span text:style-name="T233"><text:tab/></text:span><text:span text:style-name="T233"> </text:span><text:span text:style-name="T233"><text:tab/></text:span><text:span text:style-name="T233">Voy antes que tu/</text:span><text:span text:style-name="T228">delante de ti.</text:span><text:span text:style-name="T228"><text:tab/></text:span></text:p>
            <text:p text:style-name="P67"><text:span text:style-name="T46">apud</text:span><text:span text:style-name="T228"> </text:span><text:span text:style-name="T228"><text:tab/></text:span><text:span text:style-name="T228"><text:tab/></text:span><text:span text:style-name="T228">al lado </text:span><text:span text:style-name="T228"><text:tab/></text:span><text:span text:style-name="T228"><text:tab/></text:span><text:span text:style-name="T228"><text:tab/></text:span><text:span text:style-name="T46">Mi iras </text:span><text:span text:style-name="T44">apud </text:span><text:span text:style-name="T46">vi. </text:span><text:span text:style-name="T228"><text:tab/></text:span><text:span text:style-name="T228"><text:tab/></text:span><text:span text:style-name="T228"> </text:span><text:span text:style-name="T228"><text:tab/></text:span><text:span text:style-name="T228">Voy a tu lado.</text:span></text:p>
            <text:p text:style-name="P67"><text:span text:style-name="T234">ĉ</text:span><text:span text:style-name="T232">e</text:span><text:span text:style-name="T233"> </text:span><text:span text:style-name="T233"><text:tab/></text:span><text:span text:style-name="T233"> </text:span><text:span text:style-name="T233"><text:tab/></text:span><text:span text:style-name="T233"><text:tab/></text:span><text:span text:style-name="T233">en casa de, </text:span><text:span text:style-name="T233"><text:tab/></text:span><text:span text:style-name="T233"><text:tab/></text:span><text:span text:style-name="T46">Mi sidas </text:span><text:span text:style-name="T235">ĉ</text:span><text:span text:style-name="T44">e </text:span><text:span text:style-name="T46">komputilo.</text:span><text:span text:style-name="T228"><text:tab/></text:span><text:span text:style-name="T228">Me siento a la computadora.</text:span></text:p>
            <text:p text:style-name="P67"><text:span text:style-name="T233"><text:s/></text:span><text:span text:style-name="T233"><text:tab/></text:span><text:span text:style-name="T233"><text:tab/></text:span><text:span text:style-name="T233"><text:tab/></text:span><text:span text:style-name="T233">al lado de </text:span><text:span text:style-name="T233"><text:tab/></text:span></text:p>
            <text:p text:style-name="P67"><text:span text:style-name="T234">ĉ</text:span><text:span text:style-name="T232">irkaŭ</text:span><text:span text:style-name="T233"> </text:span><text:span text:style-name="T233"><text:tab/></text:span><text:span text:style-name="T233"><text:tab/></text:span><text:span text:style-name="T233">alrededor, </text:span><text:span text:style-name="T233"><text:tab/></text:span><text:span text:style-name="T233"><text:tab/></text:span><text:span text:style-name="T232">Mi iras </text:span><text:span text:style-name="T236">ĉ</text:span><text:span text:style-name="T231">irkaŭ </text:span><text:span text:style-name="T232">vi.</text:span><text:span text:style-name="T233"> </text:span><text:span text:style-name="T233"><text:tab/></text:span><text:span text:style-name="T233"><text:tab/></text:span><text:span text:style-name="T233"> </text:span><text:span text:style-name="T233"><text:tab/></text:span><text:span text:style-name="T233">Voy cerca de ti.</text:span></text:p>
            <text:p text:style-name="P67"><text:span text:style-name="T233"><text:s/></text:span><text:span text:style-name="T233"><text:tab/></text:span><text:span text:style-name="T233"><text:tab/></text:span><text:span text:style-name="T233"><text:tab/></text:span><text:span text:style-name="T233">cerca </text:span><text:span text:style-name="T233"><text:tab/></text:span></text:p>
            <text:p text:style-name="P67"><text:span text:style-name="T232">da</text:span><text:span text:style-name="T233"> </text:span><text:span text:style-name="T233"><text:tab/></text:span><text:span text:style-name="T233"><text:tab/></text:span><text:span text:style-name="T233"> </text:span><text:span text:style-name="T233"><text:tab/></text:span><text:span text:style-name="T233">Uso de "Da" </text:span><text:span text:style-name="T233"><text:tab/></text:span><text:span text:style-name="T233"><text:tab/></text:span><text:span text:style-name="T232">Ni havis multe </text:span><text:span text:style-name="T231">da </text:span><text:span text:style-name="T232">gastoj.</text:span><text:span text:style-name="T233"> <text:s/></text:span><text:span text:style-name="T233"><text:tab/></text:span><text:span text:style-name="T233">Tuvimos muchos huéspedes. </text:span><text:span text:style-name="T233"><text:tab/></text:span></text:p>
            <text:p text:style-name="P67"><text:span text:style-name="T232">de</text:span><text:span text:style-name="T233"> </text:span><text:span text:style-name="T233"><text:tab/></text:span><text:span text:style-name="T233"><text:tab/></text:span><text:span text:style-name="T233"><text:tab/></text:span><text:span text:style-name="T233">de </text:span><text:span text:style-name="T233"><text:tab/></text:span><text:span text:style-name="T233"><text:tab/></text:span><text:span text:style-name="T233"><text:tab/></text:span><text:span text:style-name="T233"><text:tab/></text:span><text:span text:style-name="T232">Mi iras </text:span><text:span text:style-name="T231">de </text:span><text:span text:style-name="T232">la domo <text:s/></text:span><text:span text:style-name="T233"><text:s/></text:span><text:span text:style-name="T233"><text:tab/></text:span><text:span text:style-name="T233"><text:tab/></text:span><text:span text:style-name="T233">Me voy de la casa.</text:span></text:p>
            <text:p text:style-name="P67"><text:span text:style-name="T232">ekster</text:span><text:span text:style-name="T233"> </text:span><text:span text:style-name="T233"><text:tab/></text:span><text:span text:style-name="T233"><text:tab/></text:span><text:span text:style-name="T233">afuera </text:span><text:span text:style-name="T233"><text:tab/></text:span><text:span text:style-name="T233"><text:tab/></text:span><text:span text:style-name="T233"><text:tab/></text:span><text:span text:style-name="T232">Mi iras </text:span><text:span text:style-name="T231">ekster </text:span><text:span text:style-name="T232">la domo.</text:span><text:span text:style-name="T233"> </text:span><text:span text:style-name="T233"><text:tab/></text:span><text:span text:style-name="T233">Voy afuera de la casa.</text:span></text:p>
            <text:p text:style-name="P67"><text:span text:style-name="T232">el</text:span><text:span text:style-name="T233"> </text:span><text:span text:style-name="T233"><text:tab/></text:span><text:span text:style-name="T233"><text:tab/></text:span><text:span text:style-name="T233"><text:tab/></text:span><text:span text:style-name="T233">de (de adentro </text:span><text:span text:style-name="T233"><text:tab/></text:span><text:span text:style-name="T232">Mi iras </text:span><text:span text:style-name="T231">el </text:span><text:span text:style-name="T232">la domo. </text:span><text:span text:style-name="T233"><text:tab/></text:span><text:span text:style-name="T233"><text:tab/></text:span><text:span text:style-name="T233">Me voy de la casa.</text:span><text:span text:style-name="T233"><text:tab/></text:span></text:p>
            <text:p text:style-name="P67"><text:span text:style-name="T233"><text:s/></text:span><text:span text:style-name="T233"><text:tab/></text:span><text:span text:style-name="T233"><text:tab/></text:span><text:span text:style-name="T233"><text:tab/></text:span><text:span text:style-name="T233">hacia afuera) </text:span><text:span text:style-name="T233"><text:tab/></text:span></text:p>
            <text:p text:style-name="P82"><text:span text:style-name="T237"/></text:p>
            <text:p><text:span text:style-name="T237"/></text:p>
            <text:p><text:span text:style-name="T237"/></text:p>
            <text:p><text:span text:style-name="T237"/></text:p>
          </draw:text-box>
        </draw:frame>
        <presentation:notes draw:style-name="dp2">
          <draw:page-thumbnail draw:style-name="gr2" draw:layer="layout" svg:width="19.798cm" svg:height="11.136cm" svg:x="0.6cm" svg:y="2.257cm" draw:page-number="7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6" draw:style-name="dp1" draw:master-page-name="Predeterminado" presentation:presentation-page-layout-name="AL1T0">
        <office:forms form:automatic-focus="false" form:apply-design-mode="false"/>
        <draw:frame presentation:style-name="pr8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posicion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12" draw:layer="layout" svg:width="25.087cm" svg:height="12cm" svg:x="1.5cm" svg:y="3cm" presentation:class="outline" presentation:user-transformed="true">
          <draw:text-box>
            <text:p text:style-name="P88"><text:span text:style-name="T46">en</text:span><text:span text:style-name="T228"> </text:span><text:span text:style-name="T228"><text:tab/></text:span><text:span text:style-name="T228"><text:tab/></text:span><text:span text:style-name="T228"><text:tab/></text:span><text:span text:style-name="T228">en (adentro) </text:span><text:span text:style-name="T228"><text:tab/></text:span><text:span text:style-name="T228"><text:tab/></text:span><text:span text:style-name="T46">Mi estas </text:span><text:span text:style-name="T44">en </text:span><text:span text:style-name="T46">la domo. <text:s/></text:span><text:span text:style-name="T46"><text:tab/></text:span><text:span text:style-name="T228"><text:tab/></text:span><text:span text:style-name="T228">Estoy en la casa.</text:span></text:p>
            <text:p text:style-name="P67"><text:span text:style-name="T238">ĝ</text:span><text:span text:style-name="T46">is</text:span><text:span text:style-name="T228"> </text:span><text:span text:style-name="T228"><text:tab/></text:span><text:span text:style-name="T228"><text:tab/></text:span><text:span text:style-name="T228"><text:tab/></text:span><text:span text:style-name="T228">hasta </text:span><text:span text:style-name="T228"><text:tab/></text:span><text:span text:style-name="T228"><text:tab/></text:span><text:span text:style-name="T228"><text:tab/></text:span><text:span text:style-name="T46">Mi iras </text:span><text:span text:style-name="T235">ĝ</text:span><text:span text:style-name="T44">is </text:span><text:span text:style-name="T46">la domo.</text:span><text:span text:style-name="T228"><text:tab/></text:span><text:span text:style-name="T228"><text:tab/></text:span><text:span text:style-name="T228">Voy hasta la casa.</text:span></text:p>
            <text:p text:style-name="P67"><text:span text:style-name="T46">inter</text:span><text:span text:style-name="T228"> </text:span><text:span text:style-name="T228"><text:tab/></text:span><text:span text:style-name="T228"><text:tab/></text:span><text:span text:style-name="T228">entre </text:span><text:span text:style-name="T228"><text:tab/></text:span><text:span text:style-name="T228"><text:tab/></text:span><text:span text:style-name="T228"><text:tab/></text:span><text:span text:style-name="T46">Mi iras </text:span><text:span text:style-name="T44">inter </text:span><text:span text:style-name="T46">la domoj. </text:span><text:span text:style-name="T228"><text:tab/></text:span><text:span text:style-name="T228">Voy entre las casas.</text:span></text:p>
            <text:p text:style-name="P67"><text:span text:style-name="T46">je</text:span><text:span text:style-name="T228"> </text:span><text:span text:style-name="T228"><text:tab/></text:span><text:span text:style-name="T228"><text:tab/></text:span><text:span text:style-name="T228"><text:tab/></text:span><text:span text:style-name="T228">Uso de "Je" </text:span><text:span text:style-name="T228"><text:tab/></text:span><text:span text:style-name="T228"><text:tab/></text:span><text:span text:style-name="T46">Li kredas </text:span><text:span text:style-name="T44">je </text:span><text:span text:style-name="T46">Dio.</text:span><text:span text:style-name="T228"> </text:span><text:span text:style-name="T228"><text:tab/></text:span><text:span text:style-name="T228"><text:tab/></text:span><text:span text:style-name="T228"><text:tab/></text:span><text:span text:style-name="T233">El cree en Dios.</text:span></text:p>
            <text:p text:style-name="P67"><text:span text:style-name="T232">kontraŭ</text:span><text:span text:style-name="T233"><text:tab/></text:span><text:span text:style-name="T233"><text:tab/></text:span><text:span text:style-name="T233">contra </text:span><text:span text:style-name="T233"><text:tab/></text:span><text:span text:style-name="T233"><text:tab/></text:span><text:span text:style-name="T233"><text:tab/></text:span><text:span text:style-name="T232">Mi iras </text:span><text:span text:style-name="T231">kontraŭ </text:span><text:span text:style-name="T232">via volo. </text:span><text:span text:style-name="T233"><text:tab/></text:span><text:span text:style-name="T233">Voy contra tu voluntad.</text:span></text:p>
            <text:p text:style-name="P67"><text:span text:style-name="T232">krom</text:span><text:span text:style-name="T233"> </text:span><text:span text:style-name="T233"><text:tab/></text:span><text:span text:style-name="T233"><text:tab/></text:span><text:span text:style-name="T233">además, <text:s/></text:span><text:span text:style-name="T233"><text:tab/></text:span><text:span text:style-name="T233"><text:tab/></text:span><text:span text:style-name="T232">Ĉiuj </text:span><text:span text:style-name="T231">krom </text:span><text:span text:style-name="T232">mi iris.</text:span><text:span text:style-name="T233"> </text:span><text:span text:style-name="T233"><text:tab/></text:span><text:span text:style-name="T233"><text:tab/></text:span><text:span text:style-name="T233">Fueron todos menos yo.</text:span></text:p>
            <text:p text:style-name="P67"><text:span text:style-name="T233"><text:s/></text:span><text:span text:style-name="T233"><text:tab/></text:span><text:span text:style-name="T233"><text:tab/></text:span><text:span text:style-name="T233"><text:tab/></text:span><text:span text:style-name="T233">excepto</text:span></text:p>
            <text:p text:style-name="P68"><text:span text:style-name="T46">kun</text:span><text:span text:style-name="T228"> </text:span><text:span text:style-name="T228"><text:tab/></text:span><text:span text:style-name="T228"><text:tab/></text:span><text:span text:style-name="T228"><text:tab/></text:span><text:span text:style-name="T228">con </text:span><text:span text:style-name="T228"><text:tab/></text:span><text:span text:style-name="T228"><text:tab/></text:span><text:span text:style-name="T228"><text:tab/></text:span><text:span text:style-name="T228"><text:tab/></text:span><text:span text:style-name="T46">Mi iras </text:span><text:span text:style-name="T44">kun </text:span><text:span text:style-name="T46">vi. </text:span><text:span text:style-name="T228"><text:s/></text:span><text:span text:style-name="T228"><text:tab/></text:span><text:span text:style-name="T228"><text:tab/></text:span><text:span text:style-name="T228"><text:tab/></text:span><text:span text:style-name="T228">Voy contigo.</text:span></text:p>
            <text:p text:style-name="P68"><text:span text:style-name="T46">laŭ</text:span><text:span text:style-name="T228"><text:tab/></text:span><text:span text:style-name="T228"><text:tab/></text:span><text:span text:style-name="T228"><text:tab/></text:span><text:span text:style-name="T228">según </text:span><text:span text:style-name="T228"><text:tab/></text:span><text:span text:style-name="T228"><text:tab/></text:span><text:span text:style-name="T228"><text:tab/></text:span><text:span text:style-name="T46">Mi iras </text:span><text:span text:style-name="T44">laŭ </text:span><text:span text:style-name="T46">la vojo.</text:span><text:span text:style-name="T228"> </text:span><text:span text:style-name="T228"><text:tab/></text:span><text:span text:style-name="T228"><text:tab/></text:span><text:span text:style-name="T228">Voy siguiendo el camino.</text:span></text:p>
            <text:p text:style-name="P68"><text:span text:style-name="T46">malgraŭ</text:span><text:span text:style-name="T228"><text:tab/></text:span><text:span text:style-name="T228"><text:tab/></text:span><text:span text:style-name="T228">aunque </text:span><text:span text:style-name="T228"><text:tab/></text:span><text:span text:style-name="T228"><text:tab/></text:span><text:span text:style-name="T228"><text:tab/></text:span><text:span text:style-name="T46">Mi iras </text:span><text:span text:style-name="T44">malgraŭ </text:span><text:span text:style-name="T46">la pluvo.</text:span><text:span text:style-name="T228"> </text:span><text:span text:style-name="T228"><text:tab/></text:span><text:span text:style-name="T228">Voy aunque llueva.</text:span></text:p>
            <text:p text:style-name="P68"><text:span text:style-name="T46">per</text:span><text:span text:style-name="T228"> </text:span><text:span text:style-name="T228"><text:tab/></text:span><text:span text:style-name="T228"><text:tab/></text:span><text:span text:style-name="T228"><text:tab/></text:span><text:span text:style-name="T228">por medio de </text:span><text:span text:style-name="T228"><text:tab/></text:span><text:span text:style-name="T46">Mi vojagas </text:span><text:span text:style-name="T44">per </text:span><text:span text:style-name="T46">trajno.</text:span><text:span text:style-name="T228"><text:tab/></text:span><text:span text:style-name="T228"><text:tab/></text:span><text:span text:style-name="T228">Viajo en tren.</text:span></text:p>
            <text:p text:style-name="P68"><text:span text:style-name="T46">por</text:span><text:span text:style-name="T228"> </text:span><text:span text:style-name="T228"><text:tab/></text:span><text:span text:style-name="T228"><text:tab/></text:span><text:span text:style-name="T228"><text:tab/></text:span><text:span text:style-name="T228">por, para </text:span><text:span text:style-name="T228"><text:tab/></text:span><text:span text:style-name="T228"><text:tab/></text:span><text:span text:style-name="T46">Mi eniras </text:span><text:span text:style-name="T44">por </text:span><text:span text:style-name="T46">mangi.</text:span><text:span text:style-name="T228"> </text:span><text:span text:style-name="T228"><text:tab/></text:span><text:span text:style-name="T228"><text:tab/></text:span><text:span text:style-name="T228">Entro para comer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7" draw:style-name="dp1" draw:master-page-name="Predeterminado" presentation:presentation-page-layout-name="AL1T0">
        <office:forms form:automatic-focus="false" form:apply-design-mode="false"/>
        <draw:frame presentation:style-name="pr8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posicione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13" draw:layer="layout" svg:width="25.099cm" svg:height="11.5cm" svg:x="1.5cm" svg:y="3cm">
          <draw:text-box>
            <text:p text:style-name="P88"><text:span text:style-name="T46">po</text:span><text:span text:style-name="T228"> </text:span><text:span text:style-name="T228"><text:tab/></text:span><text:span text:style-name="T228"><text:tab/></text:span><text:span text:style-name="T228">por/a tanto </text:span><text:span text:style-name="T228"><text:tab/></text:span><text:span text:style-name="T228"><text:tab/></text:span><text:span text:style-name="T42">Po</text:span><text:span text:style-name="T46"> du eŭroj </text:span><text:span text:style-name="T239">por</text:span><text:span text:style-name="T44"> </text:span><text:span text:style-name="T46">persono.</text:span><text:span text:style-name="T228"> </text:span><text:span text:style-name="T228"><text:tab/></text:span><text:span text:style-name="T228">A dos euros por persona.</text:span></text:p>
            <text:p text:style-name="P68"><text:span text:style-name="T46">post</text:span><text:span text:style-name="T228"> </text:span><text:span text:style-name="T228"><text:tab/></text:span><text:span text:style-name="T228">después, detrás </text:span><text:span text:style-name="T228"><text:tab/></text:span><text:span text:style-name="T46">Mi iras </text:span><text:span text:style-name="T44">post </text:span><text:span text:style-name="T46">vi. </text:span><text:span text:style-name="T228"><text:tab/></text:span><text:span text:style-name="T228"><text:tab/></text:span><text:span text:style-name="T228"><text:tab/></text:span><text:span text:style-name="T228">Voy detrás de ti.</text:span></text:p>
            <text:p text:style-name="P68"><text:span text:style-name="T46">preter</text:span><text:span text:style-name="T228"> </text:span><text:span text:style-name="T228"><text:tab/></text:span><text:span text:style-name="T228">mas allá </text:span><text:span text:style-name="T228"><text:tab/></text:span><text:span text:style-name="T228"><text:tab/></text:span><text:span text:style-name="T46">Mi iras </text:span><text:span text:style-name="T44">preter </text:span><text:span text:style-name="T46">vi.</text:span><text:span text:style-name="T228"><text:tab/></text:span><text:span text:style-name="T228"><text:tab/></text:span><text:span text:style-name="T228"><text:tab/></text:span><text:span text:style-name="T228">Voy mas allá de donde tu vas.</text:span></text:p>
            <text:p text:style-name="P68"><text:span text:style-name="T46">pri</text:span><text:span text:style-name="T228"> </text:span><text:span text:style-name="T228"><text:tab/></text:span><text:span text:style-name="T228"><text:tab/></text:span><text:span text:style-name="T228">acerca, sobre (ese tema) </text:span><text:span text:style-name="T228"><text:tab/></text:span><text:span text:style-name="T46">Mi pensas </text:span><text:span text:style-name="T44">pri </text:span><text:span text:style-name="T46">vi.</text:span><text:span text:style-name="T228"> </text:span><text:span text:style-name="T228"><text:tab/></text:span><text:span text:style-name="T228">Pienso en ti.</text:span></text:p>
            <text:p text:style-name="P68"><text:span text:style-name="T46">pro</text:span><text:span text:style-name="T228"> </text:span><text:span text:style-name="T228"><text:tab/></text:span><text:span text:style-name="T228"><text:tab/></text:span><text:span text:style-name="T228">porque </text:span><text:span text:style-name="T228"><text:tab/></text:span><text:span text:style-name="T228"><text:tab/></text:span><text:span text:style-name="T228"><text:tab/></text:span><text:span text:style-name="T46">Mi eniras </text:span><text:span text:style-name="T44">pro </text:span><text:span text:style-name="T46">la pluvo.</text:span><text:span text:style-name="T228"> <text:s/></text:span><text:span text:style-name="T228"><text:tab/></text:span><text:span text:style-name="T228">Entro porque llueve.</text:span></text:p>
            <text:p text:style-name="P68"><text:span text:style-name="T46">sen</text:span><text:span text:style-name="T228"> </text:span><text:span text:style-name="T228"><text:tab/></text:span><text:span text:style-name="T228"><text:tab/></text:span><text:span text:style-name="T228">sin </text:span><text:span text:style-name="T228"><text:tab/></text:span><text:span text:style-name="T228"><text:tab/></text:span><text:span text:style-name="T228"><text:tab/></text:span><text:span text:style-name="T228"><text:tab/></text:span><text:span text:style-name="T46">Mi iras </text:span><text:span text:style-name="T44">sen </text:span><text:span text:style-name="T46">vi. </text:span><text:span text:style-name="T46"><text:tab/></text:span><text:span text:style-name="T228"><text:tab/></text:span><text:span text:style-name="T228"><text:tab/></text:span><text:span text:style-name="T228">Voy sin ti.</text:span></text:p>
            <text:p text:style-name="P68"><text:span text:style-name="T46">sub</text:span><text:span text:style-name="T228"> </text:span><text:span text:style-name="T228"><text:tab/></text:span><text:span text:style-name="T228"><text:tab/></text:span><text:span text:style-name="T228">debajo </text:span><text:span text:style-name="T228"><text:tab/></text:span><text:span text:style-name="T228"><text:tab/></text:span><text:span text:style-name="T228"><text:tab/></text:span><text:span text:style-name="T46">Mi iras </text:span><text:span text:style-name="T44">sub </text:span><text:span text:style-name="T46">la domo. </text:span><text:span text:style-name="T228"><text:tab/></text:span><text:span text:style-name="T228"><text:tab/></text:span><text:span text:style-name="T228">Voy debajo de la casa.</text:span></text:p>
            <text:p text:style-name="P68"><text:span text:style-name="T46">super</text:span><text:span text:style-name="T228"> </text:span><text:span text:style-name="T228"><text:tab/></text:span><text:span text:style-name="T228">Sobre, </text:span><text:span text:style-name="T240">por encima</text:span><text:span text:style-name="T228">. </text:span><text:span text:style-name="T228"><text:tab/></text:span><text:span text:style-name="T46">Mi estas </text:span><text:span text:style-name="T44">super </text:span><text:span text:style-name="T46">vi.</text:span><text:span text:style-name="T228"> </text:span><text:span text:style-name="T228"><text:tab/></text:span><text:span text:style-name="T228">Estoy por encima de ti. (sin tocar)</text:span></text:p>
            <text:p text:style-name="P68"><text:span text:style-name="T46">sur</text:span><text:span text:style-name="T228"> </text:span><text:span text:style-name="T228"><text:tab/></text:span><text:span text:style-name="T228"><text:tab/></text:span><text:span text:style-name="T228">Sobre, arriba. </text:span><text:span text:style-name="T228"><text:tab/></text:span><text:span text:style-name="T46">Mi estas </text:span><text:span text:style-name="T44">sur </text:span><text:span text:style-name="T46">la domo.</text:span><text:span text:style-name="T228"> </text:span><text:span text:style-name="T228"><text:tab/></text:span><text:span text:style-name="T228">Estoy arriba de la casa.(tocando)</text:span></text:p>
            <text:p text:style-name="P68"><text:span text:style-name="T46">tra</text:span><text:span text:style-name="T228"> </text:span><text:span text:style-name="T228"><text:tab/></text:span><text:span text:style-name="T228"><text:tab/></text:span><text:span text:style-name="T228">a través de </text:span><text:span text:style-name="T228"><text:tab/></text:span><text:span text:style-name="T228"><text:tab/></text:span><text:span text:style-name="T46">Mi iras </text:span><text:span text:style-name="T44">tra </text:span><text:span text:style-name="T46">la domo.</text:span><text:span text:style-name="T228"> </text:span><text:span text:style-name="T228"><text:tab/></text:span><text:span text:style-name="T228"><text:tab/></text:span><text:span text:style-name="T228">Voy a través de la casa/ </text:span></text:p>
            <text:p text:style-name="P68"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<text:tab/></text:span><text:span text:style-name="T228">recorro toda la casa.</text:span></text:p>
            <text:p text:style-name="P68"><text:span text:style-name="T46">trans</text:span><text:span text:style-name="T228"> </text:span><text:span text:style-name="T228"><text:tab/></text:span><text:span text:style-name="T228">Al otro lado de </text:span><text:span text:style-name="T228"><text:tab/></text:span><text:span text:style-name="T46">Mi iras </text:span><text:span text:style-name="T44">trans </text:span><text:span text:style-name="T46">la strato. </text:span><text:span text:style-name="T228"><text:tab/></text:span><text:span text:style-name="T228">Cruzo, voy al otro lado de la calle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8" draw:style-name="dp1" draw:master-page-name="Predeterminado" presentation:presentation-page-layout-name="AL1T0">
        <office:forms form:automatic-focus="false" form:apply-design-mode="false"/>
        <draw:frame presentation:style-name="pr8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Uso de "De"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25.199cm" svg:height="9.819cm" svg:x="1.401cm" svg:y="3cm" presentation:class="outline" presentation:user-transformed="true">
          <draw:text-box>
            <text:list text:style-name="L3">
              <text:list-item>
                <text:p><text:span text:style-name="T98">De</text:span><text:span text:style-name="T74"> </text:span><text:span text:style-name="T26">se usa para expresar movimiento hacia afuera, origen, causa, tiempo, cualidad:</text:span></text:p>
              </text:list-item>
            </text:list>
            <text:p text:style-name="P8"><text:span text:style-name="T29"><text:s/></text:span><text:span text:style-name="T29"><text:tab/></text:span><text:span text:style-name="T29"><text:tab/></text:span><text:span text:style-name="T29">Mi venas </text:span><text:span text:style-name="T98">de </text:span><text:span text:style-name="T29">la urbo.</text:span><text:span text:style-name="T156"> </text:span><text:span text:style-name="T156"><text:tab/></text:span><text:span text:style-name="T156"><text:tab/></text:span><text:span text:style-name="T156">Vengo de la ciudad.</text:span></text:p>
            <text:p text:style-name="P8"><text:span text:style-name="T156"><text:s/></text:span><text:span text:style-name="T156"><text:tab/></text:span><text:span text:style-name="T156"><text:tab/></text:span><text:span text:style-name="T29">Mi ricevis kison </text:span><text:span text:style-name="T98">de </text:span><text:span text:style-name="T29">vi.</text:span><text:span text:style-name="T156"> </text:span><text:span text:style-name="T156"><text:tab/></text:span><text:span text:style-name="T156"><text:tab/></text:span><text:span text:style-name="T156">Recibí un beso tuyo. (de ti)</text:span></text:p>
            <text:p text:style-name="P8"><text:span text:style-name="T156"><text:s/></text:span><text:span text:style-name="T156"><text:tab/></text:span><text:span text:style-name="T156"><text:tab/></text:span><text:span text:style-name="T29">Mi ridas </text:span><text:span text:style-name="T98">de </text:span><text:span text:style-name="T121">ĝ</text:span><text:span text:style-name="T29">ojo.</text:span><text:span text:style-name="T156"> </text:span><text:span text:style-name="T156"><text:tab/></text:span><text:span text:style-name="T156"><text:tab/></text:span><text:span text:style-name="T156"><text:tab/></text:span><text:span text:style-name="T156">Me río de alegría.</text:span></text:p>
            <text:p text:style-name="P8"><text:span text:style-name="T203"><text:s/></text:span><text:span text:style-name="T203"><text:tab/></text:span><text:span text:style-name="T203"><text:tab/></text:span><text:span text:style-name="T98">De </text:span><text:span text:style-name="T29">nun mi amas vin.</text:span><text:span text:style-name="T156"> </text:span><text:span text:style-name="T156"><text:tab/></text:span><text:span text:style-name="T156"><text:tab/></text:span><text:span text:style-name="T156">De(sde) ahora te quiero.</text:span></text:p>
            <text:p text:style-name="P8"><text:span text:style-name="T156"><text:s/></text:span><text:span text:style-name="T156"><text:tab/></text:span><text:span text:style-name="T156"><text:tab/></text:span><text:span text:style-name="T29">Glaso </text:span><text:span text:style-name="T98">de </text:span><text:span text:style-name="T29">biero.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22">Un v</text:span><text:span text:style-name="T156">aso de cerveza. </text:span><text:span text:style-name="T122">(el vaso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9" draw:style-name="dp1" draw:master-page-name="Predeterminado" presentation:presentation-page-layout-name="AL1T0">
        <office:forms form:automatic-focus="false" form:apply-design-mode="false"/>
        <draw:frame presentation:style-name="pr8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Uso de "Da"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25.199cm" svg:height="9.819cm" svg:x="1.401cm" svg:y="3cm" presentation:class="outline" presentation:user-transformed="true">
          <draw:text-box>
            <text:list text:style-name="L3">
              <text:list-item>
                <text:p><text:span text:style-name="T98">Da</text:span><text:span text:style-name="T74"> </text:span><text:span text:style-name="T26">se usa entre una palabra de cantidad o de medida y aquello de lo que expresamos su medida.</text:span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29">kilogramo </text:span><text:span text:style-name="T98">da </text:span><text:span text:style-name="T29">rizo</text:span><text:span text:style-name="T156"> </text:span><text:span text:style-name="T156"><text:tab/></text:span><text:span text:style-name="T156"><text:tab/></text:span><text:span text:style-name="T156">Un kilogramo de arroz.</text:span><text:span text:style-name="T156"><text:tab/></text:span></text:p>
            <text:p><text:span text:style-name="T156"><text:tab/></text:span><text:span text:style-name="T156"><text:tab/></text:span><text:span text:style-name="T29">du litroj </text:span><text:span text:style-name="T98">da </text:span><text:span text:style-name="T29">lakto</text:span><text:span text:style-name="T156"> </text:span><text:span text:style-name="T156"><text:tab/></text:span><text:span text:style-name="T156"><text:tab/></text:span><text:span text:style-name="T156"><text:tab/></text:span><text:span text:style-name="T156">Dos litros de leche.</text:span></text:p>
            <text:p><text:span text:style-name="T156"><text:s/></text:span><text:span text:style-name="T156"><text:tab/></text:span><text:span text:style-name="T156"><text:tab/></text:span><text:span text:style-name="T29">glaso </text:span><text:span text:style-name="T98">da </text:span><text:span text:style-name="T29">biero </text:span><text:span text:style-name="T156"><text:tab/></text:span><text:span text:style-name="T156"><text:tab/></text:span><text:span text:style-name="T156"><text:tab/></text:span><text:span text:style-name="T122">Un v</text:span><text:span text:style-name="T156">aso de cerveza. </text:span><text:span text:style-name="T122">(la cantidad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7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0" draw:style-name="dp1" draw:master-page-name="Predeterminado" presentation:presentation-page-layout-name="AL1T0">
        <office:forms form:automatic-focus="false" form:apply-design-mode="false"/>
        <draw:frame presentation:style-name="pr8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Uso de "Je"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25.199cm" svg:height="9.819cm" svg:x="1.401cm" svg:y="3cm" presentation:class="outline" presentation:user-transformed="true">
          <draw:text-box>
            <text:list text:style-name="L3">
              <text:list-item>
                <text:p><text:span text:style-name="T26">Cuando no hay otra preposición adecuada se puede usar la preposición indefinida </text:span><text:span text:style-name="T98">je</text:span><text:span text:style-name="T26">.</text:span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155"><text:tab/></text:span><text:span text:style-name="T29">Li kredas </text:span><text:span text:style-name="T98">je </text:span><text:span text:style-name="T29">Dio. </text:span><text:span text:style-name="T155"><text:tab/></text:span><text:span text:style-name="T155"><text:tab/></text:span><text:span text:style-name="T156">Él cree en Dios.</text:span></text:p>
            <text:p><text:span text:style-name="T26"/></text:p>
            <text:list text:continue-numbering="true" text:style-name="L3">
              <text:list-item>
                <text:p><text:span text:style-name="T26">También se usa </text:span><text:span text:style-name="T98">je</text:span><text:span text:style-name="T74"> </text:span><text:span text:style-name="T26">para expresar la hora.</text:span></text:p>
              </text:list-item>
            </text:list>
            <text:p><text:span text:style-name="T169"><text:s/></text:span><text:span text:style-name="T169"><text:tab/></text:span><text:span text:style-name="T169"><text:tab/></text:span><text:span text:style-name="T169"><text:tab/></text:span><text:span text:style-name="T98">Je </text:span><text:span text:style-name="T29">la tria horo.</text:span><text:span text:style-name="T155"> </text:span><text:span text:style-name="T155"><text:tab/></text:span><text:span text:style-name="T155"><text:tab/></text:span><text:span text:style-name="T155"><text:tab/></text:span><text:span text:style-name="T156">A las tres.</text:span></text:p>
            <text:p><text:span text:style-name="T184"/></text:p>
          </draw:text-box>
        </draw:frame>
        <presentation:notes draw:style-name="dp2">
          <draw:page-thumbnail draw:style-name="gr2" draw:layer="layout" svg:width="19.798cm" svg:height="11.136cm" svg:x="0.6cm" svg:y="2.257cm" draw:page-number="8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1" draw:style-name="dp1" draw:master-page-name="Predeterminado" presentation:presentation-page-layout-name="AL1T0">
        <office:forms form:automatic-focus="false" form:apply-design-mode="false"/>
        <draw:frame presentation:style-name="pr88" draw:text-style-name="P35" draw:layer="layout" svg:width="25.099cm" svg:height="3.151cm" svg:x="1.401cm" svg:y="0.628cm" presentation:class="title" presentation:user-transformed="true">
          <draw:text-box>
            <text:p text:style-name="P34"><text:span text:style-name="T30">La terminación </text:span><text:span text:style-name="T241">-n</text:span><text:span text:style-name="T30"> en lugar </text:span><text:span text:style-name="T30"><text:line-break/></text:span><text:span text:style-name="T30">de una preposición.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25.199cm" svg:height="9.134cm" svg:x="1.401cm" svg:y="4.785cm" presentation:class="outline" presentation:user-transformed="true">
          <draw:text-box>
            <text:list text:style-name="L3">
              <text:list-item>
                <text:p><text:span text:style-name="T26">Se puede usar la terminación </text:span><text:span text:style-name="T98">-n</text:span><text:span text:style-name="T74"> </text:span><text:span text:style-name="T26">en lugar de una preposición para expresar una fecha, la hora o una medida.</text:span></text:p>
              </text:list-item>
            </text:list>
            <text:p text:style-name="P114"><text:span text:style-name="T98">En </text:span><text:span text:style-name="T29">la 22-a de junio mi venos.</text:span><text:span text:style-name="T29"><text:tab/></text:span></text:p>
            <text:p text:style-name="P114"><text:span text:style-name="T29">La 22-a</text:span><text:span text:style-name="T75">n</text:span><text:span text:style-name="T98"> </text:span><text:span text:style-name="T29">de junio mi venos.</text:span><text:span text:style-name="T155"> </text:span></text:p>
            <text:p text:style-name="P114"><text:span text:style-name="T156">Vendré el 22 de junio.</text:span></text:p>
            <text:p text:style-name="P114"><text:span text:style-name="T29">Mi estas </text:span><text:span text:style-name="T98">je </text:span><text:span text:style-name="T29">20-metra distanco de vi.</text:span></text:p>
            <text:p text:style-name="P114"><text:span text:style-name="T29">Mi estas 20 metroj</text:span><text:span text:style-name="T75">n</text:span><text:span text:style-name="T98"> </text:span><text:span text:style-name="T29">for de vi. </text:span><text:span text:style-name="T155"><text:s/></text:span></text:p>
            <text:p text:style-name="P114"><text:span text:style-name="T156">Estoy a 20 metros de ti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2" draw:style-name="dp1" draw:master-page-name="Predeterminado" presentation:presentation-page-layout-name="AL1T0">
        <office:forms form:automatic-focus="false" form:apply-design-mode="false"/>
        <draw:frame presentation:style-name="pr8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Dirección con -n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4" draw:text-style-name="P21" draw:layer="layout" svg:width="25.198cm" svg:height="6.859cm" svg:x="1.401cm" svg:y="4.554cm">
          <draw:text-box>
            <text:list text:style-name="L1">
              <text:list-item>
                <text:p><text:span text:style-name="T26">Después de una preposición se usa generalmente sólo la forma básica de la palabra sin </text:span><text:span text:style-name="T194">-n</text:span><text:span text:style-name="T26">.</text:span></text:p>
              </text:list-item>
            </text:list>
            <text:p><text:span text:style-name="T26"/></text:p>
            <text:p><text:span text:style-name="T26"/></text:p>
            <text:p><text:span text:style-name="T155"><text:tab/></text:span><text:span text:style-name="T155"><text:tab/></text:span><text:span text:style-name="T29">pri la knabo</text:span><text:span text:style-name="T156"> </text:span><text:span text:style-name="T156"><text:tab/></text:span><text:span text:style-name="T156"><text:tab/></text:span><text:span text:style-name="T156">sobre (acerca de) el muchacho</text:span></text:p>
            <text:p><text:span text:style-name="T156"><text:tab/></text:span><text:span text:style-name="T156"><text:tab/></text:span><text:span text:style-name="T29">en la domoj</text:span><text:span text:style-name="T156"> </text:span><text:span text:style-name="T156"><text:tab/></text:span><text:span text:style-name="T156"><text:tab/></text:span><text:span text:style-name="T156">en las casas</text:span></text:p>
            <text:p><text:span text:style-name="T156"><text:tab/></text:span><text:span text:style-name="T156"><text:tab/></text:span><text:span text:style-name="T29">al la urbo</text:span><text:span text:style-name="T156"> </text:span><text:span text:style-name="T156"><text:tab/></text:span><text:span text:style-name="T156"><text:tab/></text:span><text:span text:style-name="T156"><text:tab/></text:span><text:span text:style-name="T156">a la ciudad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3" draw:style-name="dp1" draw:master-page-name="Predeterminado" presentation:presentation-page-layout-name="AL1T0">
        <office:forms form:automatic-focus="false" form:apply-design-mode="false"/>
        <draw:frame presentation:style-name="pr9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Dirección con -n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21" draw:layer="layout" svg:width="25.099cm" svg:height="11.5cm" svg:x="1.401cm" svg:y="3cm">
          <draw:text-box>
            <text:p><text:span text:style-name="T26">Pero después de una preposición que indica lugar se puede usar </text:span><text:span text:style-name="T98">-n</text:span><text:span text:style-name="T74"> </text:span><text:span text:style-name="T26">para expresar movimiento a ese lugar.</text:span></text:p>
            <text:p><text:span text:style-name="T26"/></text:p>
            <text:p><text:span text:style-name="T29">Hundo saltas sur la tablo.</text:span><text:span text:style-name="T156"> </text:span><text:span text:style-name="T156"><text:tab/></text:span><text:span text:style-name="T156"> <text:s text:c="3"/>Un perro salta sobre la mesa. </text:span><text:span text:style-name="T156"><text:tab/></text:span><text:span text:style-name="T156"> </text:span><text:span text:style-name="T156"><text:tab/>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(siempre estuvo arriba de la mesa)</text:span></text:p>
            <text:p><text:span text:style-name="T29">Hundo saltas sur la tablo</text:span><text:span text:style-name="T75">n</text:span><text:span text:style-name="T29">.</text:span><text:span text:style-name="T156"> <text:s text:c="3"/>Un perro salta hacia sobre la mesa. 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(antes del salto no estaba arriba de la mesa)</text:span></text:p>
            <text:p><text:span text:style-name="T29">Mi iras en la domo.</text:span><text:span text:style-name="T156"> </text:span><text:span text:style-name="T156"><text:tab/></text:span><text:span text:style-name="T156"> <text:s text:c="3"/></text:span><text:span text:style-name="T156"><text:tab/></text:span><text:span text:style-name="T156"><text:tab/></text:span><text:span text:style-name="T156"> <text:s text:c="3"/>Voy en la casa. (camino dentro de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la casa)</text:span></text:p>
            <text:p><text:span text:style-name="T29">Mi iras en la domo</text:span><text:span text:style-name="T75">n</text:span><text:span text:style-name="T29">.</text:span><text:span text:style-name="T156"> <text:s text:c="2"/></text:span><text:span text:style-name="T156"><text:tab/></text:span><text:span text:style-name="T156"><text:tab/></text:span><text:span text:style-name="T156"> <text:s text:c="3"/>Entro en la casa (estaba fuera, </text:span><text:span text:style-name="T156"><text:tab/>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ahora estoy dentro de la casa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4" draw:style-name="dp1" draw:master-page-name="Predeterminado" presentation:presentation-page-layout-name="AL1T0">
        <office:forms form:automatic-focus="false" form:apply-design-mode="false"/>
        <draw:frame presentation:style-name="pr9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Dirección con -n 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25.199cm" svg:height="9.134cm" svg:x="1.401cm" svg:y="3.685cm" presentation:class="outline" presentation:user-transformed="true">
          <draw:text-box>
            <text:list text:style-name="L3">
              <text:list-item>
                <text:p><text:span text:style-name="T26">Igualmente después de adverbios que indican lugar.</text:span></text:p>
                <text:p><text:span text:style-name="T26"/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29">hejme</text:span><text:span text:style-name="T156"> </text:span><text:span text:style-name="T156"><text:tab/></text:span><text:span text:style-name="T156">en casa </text:span><text:span text:style-name="T156"><text:tab/></text:span><text:span text:style-name="T156"><text:tab/></text:span><text:span text:style-name="T29">hejme</text:span><text:span text:style-name="T75">n</text:span><text:span text:style-name="T203"> </text:span><text:span text:style-name="T203"><text:tab/></text:span><text:span text:style-name="T203"><text:tab/></text:span><text:span text:style-name="T156">hacia la casa</text:span></text:p>
            <text:p><text:span text:style-name="T156"><text:s/></text:span><text:span text:style-name="T156"><text:tab/></text:span><text:span text:style-name="T156"><text:tab/></text:span><text:span text:style-name="T29">urbe</text:span><text:span text:style-name="T156"> </text:span><text:span text:style-name="T156"><text:tab/></text:span><text:span text:style-name="T156"><text:tab/></text:span><text:span text:style-name="T156">en la ciudad </text:span><text:span text:style-name="T156"><text:tab/></text:span><text:span text:style-name="T29">urbe</text:span><text:span text:style-name="T75">n</text:span><text:span text:style-name="T203"> </text:span><text:span text:style-name="T203"><text:tab/></text:span><text:span text:style-name="T203"><text:tab/></text:span><text:span text:style-name="T203"><text:tab/></text:span><text:span text:style-name="T156">hacia la ciudad</text:span></text:p>
            <text:p><text:span text:style-name="T156"><text:s/></text:span><text:span text:style-name="T156"><text:tab/></text:span><text:span text:style-name="T156"><text:tab/></text:span><text:span text:style-name="T29">kie</text:span><text:span text:style-name="T156"> </text:span><text:span text:style-name="T156"><text:tab/></text:span><text:span text:style-name="T156"><text:tab/></text:span><text:span text:style-name="T156">dónde </text:span><text:span text:style-name="T156"><text:tab/></text:span><text:span text:style-name="T156"><text:tab/></text:span><text:span text:style-name="T29">kie</text:span><text:span text:style-name="T75">n</text:span><text:span text:style-name="T203"> </text:span><text:span text:style-name="T203"><text:tab/></text:span><text:span text:style-name="T203"><text:tab/></text:span><text:span text:style-name="T203"><text:tab/></text:span><text:span text:style-name="T156">hacia dónde</text:span></text:p>
            <text:p><text:span text:style-name="T156"><text:s/></text:span><text:span text:style-name="T156"><text:tab/></text:span><text:span text:style-name="T156"><text:tab/></text:span><text:span text:style-name="T29">tie</text:span><text:span text:style-name="T156"> </text:span><text:span text:style-name="T156"><text:tab/></text:span><text:span text:style-name="T156"><text:tab/></text:span><text:span text:style-name="T156"><text:tab/></text:span><text:span text:style-name="T156">allí, allá </text:span><text:span text:style-name="T156"><text:tab/></text:span><text:span text:style-name="T156"><text:tab/></text:span><text:span text:style-name="T29">tie</text:span><text:span text:style-name="T242">n</text:span><text:span text:style-name="T203"> </text:span><text:span text:style-name="T203"><text:tab/></text:span><text:span text:style-name="T203"><text:tab/></text:span><text:span text:style-name="T203"><text:tab/></text:span><text:span text:style-name="T156">hacia allí, hacia allá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5" draw:style-name="dp1" draw:master-page-name="Predeterminado" presentation:presentation-page-layout-name="AL1T0">
        <office:forms form:automatic-focus="false" form:apply-design-mode="false"/>
        <draw:frame presentation:style-name="pr9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articipi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layer="layout" svg:width="10.599cm" svg:height="6.315cm" svg:x="1.402cm" svg:y="3.886cm" presentation:class="outline" presentation:user-transformed="true">
          <draw:text-box>
            <text:list text:style-name="L3">
              <text:list-item>
                <text:p><text:span text:style-name="T243">Participios activos </text:span><text:span text:style-name="T243"><text:tab/></text:span></text:p>
              </text:list-item>
            </text:list>
            <text:p><text:span text:style-name="T98"><text:s/></text:span><text:span text:style-name="T98"><text:tab/></text:span><text:span text:style-name="T98">-ant-</text:span><text:span text:style-name="T243"> </text:span><text:span text:style-name="T243"><text:tab/></text:span><text:span text:style-name="T74">ocurre ahora</text:span></text:p>
            <text:p><text:span text:style-name="T98"><text:s/></text:span><text:span text:style-name="T98"><text:tab/></text:span><text:span text:style-name="T98">-int- </text:span><text:span text:style-name="T98"><text:tab/></text:span><text:span text:style-name="T74">ya ocurrió</text:span></text:p>
            <text:p><text:span text:style-name="T98"><text:s/></text:span><text:span text:style-name="T98"><text:tab/></text:span><text:span text:style-name="T98">-ont-</text:span><text:span text:style-name="T243"> </text:span><text:span text:style-name="T243"><text:tab/></text:span><text:span text:style-name="T74">ocurrirá</text:span></text:p>
          </draw:text-box>
        </draw:frame>
        <draw:frame presentation:style-name="pr48" draw:layer="layout" svg:width="12.6cm" svg:height="5.815cm" svg:x="14cm" svg:y="3.886cm" presentation:class="outline" presentation:user-transformed="true">
          <draw:text-box>
            <text:list text:style-name="L3">
              <text:list-item>
                <text:p><text:span text:style-name="T243">Participios pasivos</text:span></text:p>
              </text:list-item>
            </text:list>
            <text:p><text:span text:style-name="T98"><text:s/></text:span><text:span text:style-name="T98"><text:tab/></text:span><text:span text:style-name="T98">-at-</text:span><text:span text:style-name="T243"> </text:span><text:span text:style-name="T243"><text:tab/></text:span><text:span text:style-name="T74">ocurre ahora</text:span></text:p>
            <text:p><text:span text:style-name="T98"><text:s/></text:span><text:span text:style-name="T98"><text:tab/></text:span><text:span text:style-name="T98">-it- </text:span><text:span text:style-name="T243"><text:tab/></text:span><text:span text:style-name="T74">ya ocurrió</text:span></text:p>
            <text:p><text:span text:style-name="T98"><text:s/></text:span><text:span text:style-name="T98"><text:tab/></text:span><text:span text:style-name="T98">-ot-</text:span><text:span text:style-name="T243"> </text:span><text:span text:style-name="T243"><text:tab/></text:span><text:span text:style-name="T74">ocurrirá</text:span></text:p>
          </draw:text-box>
        </draw:frame>
        <draw:frame draw:style-name="gr55" draw:text-style-name="P115" draw:layer="layout" svg:width="25cm" svg:height="1.5cm" svg:x="1.5cm" svg:y="13cm">
          <draw:text-box>
            <text:p text:style-name="P6"><text:span text:style-name="T26">Compare con </text:span><text:span text:style-name="T29">-as</text:span><text:span text:style-name="T26">, presente, </text:span><text:span text:style-name="T29">-is</text:span><text:span text:style-name="T26">, pasado, y </text:span><text:span text:style-name="T29">-os</text:span><text:span text:style-name="T26">, futuro.</text:span></text:p>
          </draw:text-box>
        </draw:frame>
        <draw:frame draw:style-name="gr56" draw:text-style-name="P116" draw:layer="layout" svg:width="25.099cm" svg:height="1.858cm" svg:x="1.401cm" svg:y="10.642cm">
          <draw:text-box>
            <text:p text:style-name="P6"><text:span text:style-name="T29">Amanto</text:span><text:span text:style-name="T156"><text:tab/></text:span><text:span text:style-name="T156">El que ama</text:span><text:span text:style-name="T156"><text:tab/></text:span><text:span text:style-name="T156"> </text:span><text:span text:style-name="T156"><text:tab/></text:span><text:span text:style-name="T29">Amato</text:span><text:span text:style-name="T156"><text:tab/></text:span><text:span text:style-name="T156"><text:tab/></text:span><text:span text:style-name="T156">El que es amad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6" draw:style-name="dp1" draw:master-page-name="Predeterminado" presentation:presentation-page-layout-name="AL1T0">
        <office:forms form:automatic-focus="false" form:apply-design-mode="false"/>
        <draw:frame presentation:style-name="pr9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articipios ac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6" draw:layer="layout" svg:width="25.199cm" svg:height="11.5cm" svg:x="1.401cm" svg:y="3cm" presentation:class="outline" presentation:user-transformed="true">
          <draw:text-box>
            <text:list text:style-name="L3">
              <text:list-item>
                <text:p><text:span text:style-name="T26">Los participios activos expresan la cualidad de aquel que realiza la acción.</text:span></text:p>
              </text:list-item>
            </text:list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29">skribanta</text:span><text:span text:style-name="T156"> </text:span><text:span text:style-name="T156"><text:tab/></text:span><text:span text:style-name="T156">escribiendo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29">skribinta</text:span><text:span text:style-name="T156"> </text:span><text:span text:style-name="T156"><text:tab/></text:span><text:span text:style-name="T156">después de haber escrito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29">skribonta</text:span><text:span text:style-name="T156"> </text:span><text:span text:style-name="T156"><text:tab/></text:span><text:span text:style-name="T156">antes de escribir</text:span></text:p>
            <text:p><text:span text:style-name="T156"><text:s text:c="2"/></text:span><text:span text:style-name="T156"><text:tab/></text:span><text:span text:style-name="T156"> </text:span><text:span text:style-name="T29">skribanta knabo</text:span><text:span text:style-name="T156"> </text:span><text:span text:style-name="T156"><text:tab/></text:span><text:span text:style-name="T156"><text:tab/></text:span><text:span text:style-name="T156">el muchacho que está escribiendo</text:span></text:p>
            <text:p><text:span text:style-name="T156"><text:s text:c="2"/></text:span><text:span text:style-name="T156"><text:tab/></text:span><text:span text:style-name="T156"> </text:span><text:span text:style-name="T29">skribinta knabo</text:span><text:span text:style-name="T156"> </text:span><text:span text:style-name="T156"><text:tab/></text:span><text:span text:style-name="T156"><text:tab/></text:span><text:span text:style-name="T156"><text:tab/></text:span><text:span text:style-name="T156">el muchacho que ya escribió</text:span></text:p>
            <text:p><text:span text:style-name="T156"><text:s/></text:span><text:span text:style-name="T156"><text:tab/></text:span><text:span text:style-name="T156"> </text:span><text:span text:style-name="T29">Mi estis skribanta.</text:span><text:span text:style-name="T156"><text:tab/></text:span><text:span text:style-name="T156"><text:tab/></text:span><text:span text:style-name="T156">Estuve escribiendo.</text:span></text:p>
            <text:p><text:span text:style-name="T156"><text:s text:c="2"/></text:span><text:span text:style-name="T156"><text:tab/></text:span><text:span text:style-name="T156"> </text:span><text:span text:style-name="T29">Ili estos skribantaj.</text:span><text:span text:style-name="T156"> </text:span><text:span text:style-name="T156"><text:tab/></text:span><text:span text:style-name="T156"><text:tab/></text:span><text:span text:style-name="T156">Estarán escribiendo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7" draw:style-name="dp1" draw:master-page-name="Predeterminado" presentation:presentation-page-layout-name="AL1T0">
        <office:forms form:automatic-focus="false" form:apply-design-mode="false"/>
        <draw:frame presentation:style-name="pr9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articipios ac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401cm" svg:y="3cm" presentation:class="outline" presentation:user-transformed="true">
          <draw:text-box>
            <text:list text:style-name="L3">
              <text:list-item>
                <text:p><text:span text:style-name="T26">La terminación -o muestra a la persona que realiza la acción:</text:span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155"><text:tab/></text:span><text:span text:style-name="T29">skribanto</text:span><text:span text:style-name="T155"> </text:span><text:span text:style-name="T155"><text:tab/></text:span><text:span text:style-name="T155"><text:tab/></text:span><text:span text:style-name="T156">quien escribe</text:span></text:p>
            <text:p><text:span text:style-name="T155"><text:s/></text:span><text:span text:style-name="T155"><text:tab/></text:span><text:span text:style-name="T155"> </text:span><text:span text:style-name="T155"><text:tab/></text:span><text:span text:style-name="T155"><text:tab/></text:span><text:span text:style-name="T29">skribinto</text:span><text:span text:style-name="T155"> </text:span><text:span text:style-name="T155"><text:tab/></text:span><text:span text:style-name="T155"><text:tab/></text:span><text:span text:style-name="T156">quien terminó de escribir</text:span></text:p>
            <text:p><text:span text:style-name="T155"><text:s/></text:span><text:span text:style-name="T155"><text:tab/></text:span><text:span text:style-name="T155"> </text:span><text:span text:style-name="T155"><text:tab/></text:span><text:span text:style-name="T155"><text:tab/></text:span><text:span text:style-name="T29">skribonto</text:span><text:span text:style-name="T155"> </text:span><text:span text:style-name="T155"><text:tab/></text:span><text:span text:style-name="T155"><text:tab/></text:span><text:span text:style-name="T156">quien está por escribir</text:span></text:p>
            <text:p><text:span text:style-name="T26"/></text:p>
            <text:list text:continue-numbering="true" text:style-name="L3">
              <text:list-item>
                <text:p><text:span text:style-name="T26">Los participios también se pueden usar como adverbios.</text:span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 </text:span><text:span text:style-name="T29">Skribante li pensis pri </text:span><text:span text:style-name="T121">ŝ</text:span><text:span text:style-name="T29">i. </text:span></text:p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 </text:span><text:span text:style-name="T155"><text:tab/></text:span><text:span text:style-name="T155"><text:tab/></text:span><text:span text:style-name="T155"><text:tab/></text:span><text:span text:style-name="T155"><text:tab/></text:span><text:span text:style-name="T155"> </text:span><text:span text:style-name="T156">Estando escribiendo él pensaba en ella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8" draw:style-name="dp1" draw:master-page-name="Predeterminado" presentation:presentation-page-layout-name="AL1T0">
        <office:forms form:automatic-focus="false" form:apply-design-mode="false"/>
        <draw:frame presentation:style-name="pr9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articipios pas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0.614cm" svg:x="1.426cm" svg:y="3.886cm" presentation:class="outline" presentation:user-transformed="true">
          <draw:text-box>
            <text:list text:style-name="L3">
              <text:list-item>
                <text:p><text:span text:style-name="T26">Los participios pasivos expresan la cualidad de aquello que está afectado por la acción:</text:span></text:p>
              </text:list-item>
            </text:list>
            <text:p><text:span text:style-name="T26"/></text:p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<text:tab/></text:span><text:span text:style-name="T155"><text:tab/></text:span><text:span text:style-name="T29">skribata</text:span><text:span text:style-name="T156"> </text:span><text:span text:style-name="T156"><text:tab/></text:span><text:span text:style-name="T156"><text:tab/></text:span><text:span text:style-name="T156">siendo escrita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skribita</text:span><text:span text:style-name="T156"> </text:span><text:span text:style-name="T156"><text:tab/></text:span><text:span text:style-name="T156"><text:tab/></text:span><text:span text:style-name="T156">ya escrita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skribota</text:span><text:span text:style-name="T156"> </text:span><text:span text:style-name="T156"><text:tab/></text:span><text:span text:style-name="T156"><text:tab/></text:span><text:span text:style-name="T156">por escribirse</text:span></text:p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<text:tab/></text:span><text:span text:style-name="T155"><text:tab/>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9" draw:style-name="dp1" draw:master-page-name="Predeterminado" presentation:presentation-page-layout-name="AL1T0">
        <office:forms form:automatic-focus="false" form:apply-design-mode="false"/>
        <draw:frame presentation:style-name="pr9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articipios pas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05" draw:layer="layout" svg:width="25.199cm" svg:height="10.614cm" svg:x="1.401cm" svg:y="3.886cm" presentation:class="outline" presentation:user-transformed="true">
          <draw:text-box>
            <text:p><text:span text:style-name="T29">skribata letero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 una carta siendo escrita</text:span></text:p>
            <text:p><text:span text:style-name="T29">skribita letero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 una carta ya escrita</text:span></text:p>
            <text:p><text:span text:style-name="T29">La letero estas skribata de mi. </text:span><text:span text:style-name="T156">La carta está siendo escrita por mi.</text:span></text:p>
            <text:p><text:span text:style-name="T29">La letero estis skribata de </text:span><text:span text:style-name="T121">ŝ</text:span><text:span text:style-name="T29">i.</text:span><text:span text:style-name="T156"> </text:span><text:span text:style-name="T156"><text:tab/></text:span><text:span text:style-name="T156"> La carta fué escrita por ella.</text:span></text:p>
            <text:p><text:span text:style-name="T29">La letero estis skribita de li.</text:span><text:span text:style-name="T156"> </text:span><text:span text:style-name="T156"><text:tab/></text:span><text:span text:style-name="T156"> La carta fué escrita por él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8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0" draw:style-name="dp1" draw:master-page-name="Predeterminado" presentation:presentation-page-layout-name="AL1T0">
        <office:forms form:automatic-focus="false" form:apply-design-mode="false"/>
        <draw:frame presentation:style-name="pr97" draw:text-style-name="P35" draw:layer="layout" svg:width="25.099cm" svg:height="1.737cm" svg:x="1.401cm" svg:y="0.628cm" presentation:class="title" presentation:user-transformed="true">
          <draw:text-box>
            <text:p><text:span text:style-name="T222">Correla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98" draw:text-style-name="P119" draw:layer="layout" svg:width="25.199cm" svg:height="10.5cm" svg:x="1.401cm" svg:y="4cm" presentation:class="outline" presentation:user-transformed="true">
          <draw:text-box>
            <text:list text:style-name="L3">
              <text:list-item>
                <text:p text:style-name="P117"><text:span text:style-name="T26">Son las palabras interrogativas y sus posibles respuestas. </text:span></text:p>
              </text:list-item>
              <text:list-item>
                <text:p text:style-name="P117"><text:span text:style-name="T26">S</text:span><text:span text:style-name="T183">on 45 palabras (pronombres y adverbios) que tienen dos partes, el principio y el final.</text:span></text:p>
              </text:list-item>
              <text:list-item>
                <text:p text:style-name="P118"><text:span text:style-name="T183">Para que fueran más fáciles de aprender, el Dr. Zamenhof las organizó en una tabla, así solo tenemos que aprender los 5 principios y los 9 finales.</text:span></text:p>
              </text:list-item>
              <text:list-item>
                <text:p text:style-name="P118"><text:span text:style-name="T183">En total son 14 partículas, en vez de 45 palabras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1" draw:style-name="dp1" draw:master-page-name="Predeterminado" presentation:presentation-page-layout-name="AL1T0">
        <office:forms form:automatic-focus="false" form:apply-design-mode="false"/>
        <draw:frame presentation:style-name="pr99" draw:text-style-name="P120" draw:layer="layout" svg:width="25.099cm" svg:height="1.737cm" svg:x="1.401cm" svg:y="0.628cm" presentation:class="title" presentation:user-transformed="true">
          <draw:text-box>
            <text:p text:style-name="P34"><text:span text:style-name="T244">Correlativos</text:span></text:p>
          </draw:text-box>
        </draw:frame>
        <draw:frame draw:style-name="gr1" draw:text-style-name="P121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23" draw:layer="layout" svg:width="25.199cm" svg:height="11.838cm" svg:x="1.389cm" svg:y="3cm" presentation:class="outline" presentation:user-transformed="true">
          <draw:text-box>
            <text:p text:style-name="P122"><text:span text:style-name="T245">Pr</text:span><text:span text:style-name="T246">incipio <text:s text:c="5"/>Significado <text:s text:c="31"/>Final <text:s text:c="5"/>Significado</text:span></text:p>
            <text:p text:style-name="P122"><text:span text:style-name="T247">ki-</text:span><text:span text:style-name="T247"><text:tab/></text:span><text:span text:style-name="T248"> <text:s text:c="10"/>qué, quién, interrogativo <text:s text:c="16"/></text:span><text:span text:style-name="T247">-o </text:span><text:span text:style-name="T248"><text:s text:c="10"/>cosa</text:span></text:p>
            <text:p text:style-name="P122"><text:span text:style-name="T247">ti-</text:span><text:span text:style-name="T248"> <text:s/></text:span><text:span text:style-name="T248"><text:tab/></text:span><text:span text:style-name="T248"> <text:s text:c="10"/>demostrativo <text:s text:c="32"/></text:span><text:span text:style-name="T247"><text:s text:c="2"/>-u</text:span><text:span text:style-name="T248"> <text:s text:c="10"/>individuo, algo definido.</text:span></text:p>
            <text:p text:style-name="P122"><text:span text:style-name="T247">i-</text:span><text:span text:style-name="T248"> </text:span><text:span text:style-name="T248"><text:tab/></text:span><text:span text:style-name="T248"> <text:s text:c="10"/>algún</text:span><text:span text:style-name="T248"><text:tab/></text:span><text:span text:style-name="T248"> <text:s text:c="44"/></text:span><text:span text:style-name="T247">-a </text:span><text:span text:style-name="T248"><text:s text:c="9"/>cualidad</text:span></text:p>
            <text:p text:style-name="P122"><text:span text:style-name="T247">ĉi-</text:span><text:span text:style-name="T247"><text:tab/></text:span><text:span text:style-name="T248"> <text:s text:c="10"/>todo, cada uno <text:s text:c="29"/></text:span><text:span text:style-name="T247"><text:s text:c="2"/>-el </text:span><text:span text:style-name="T248"><text:s text:c="8"/>manera</text:span></text:p>
            <text:p text:style-name="P122"><text:span text:style-name="T247">neni-</text:span><text:span text:style-name="T248"> <text:s text:c="8"/>ningún</text:span><text:span text:style-name="T248"><text:tab/></text:span><text:span text:style-name="T248"> <text:s text:c="43"/></text:span><text:span text:style-name="T247"><text:s/>-e </text:span><text:span text:style-name="T248"><text:s text:c="9"/>lugar</text:span></text:p>
            <text:p text:style-name="P122"><text:span text:style-name="T248"><text:s/></text:span><text:span text:style-name="T248"><text:tab/></text:span><text:span text:style-name="T248"> </text:span><text:span text:style-name="T248"><text:tab/></text:span><text:span text:style-name="T248"> </text:span><text:span text:style-name="T248"><text:tab/></text:span><text:span text:style-name="T248"> <text:s text:c="37"/></text:span><text:span text:style-name="T248"><text:tab/></text:span><text:span text:style-name="T248"> <text:s text:c="8"/></text:span><text:span text:style-name="T247">-am</text:span><text:span text:style-name="T248"> <text:s text:c="6"/>tiempo</text:span></text:p>
            <text:p text:style-name="P122"><text:span text:style-name="T248"><text:s/></text:span><text:span text:style-name="T248"><text:tab/></text:span><text:span text:style-name="T248"> </text:span><text:span text:style-name="T248"><text:tab/></text:span><text:span text:style-name="T248"> </text:span><text:span text:style-name="T248"><text:tab/></text:span><text:span text:style-name="T248"> </text:span><text:span text:style-name="T248"><text:tab/></text:span><text:span text:style-name="T248"> <text:s text:c="40"/></text:span><text:span text:style-name="T247"><text:s text:c="3"/>-om </text:span><text:span text:style-name="T248"><text:s text:c="6"/>cantidad</text:span></text:p>
            <text:p text:style-name="P122"><text:span text:style-name="T248"><text:s/></text:span><text:span text:style-name="T248"><text:tab/></text:span><text:span text:style-name="T248"> </text:span><text:span text:style-name="T248"><text:tab/></text:span><text:span text:style-name="T248"> </text:span><text:span text:style-name="T248"><text:tab/></text:span><text:span text:style-name="T248"> <text:s/></text:span><text:span text:style-name="T248"><text:tab/></text:span><text:span text:style-name="T248"> <text:s text:c="40"/></text:span><text:span text:style-name="T247"><text:s text:c="3"/>-al </text:span><text:span text:style-name="T248"><text:s text:c="8"/>causa</text:span></text:p>
            <text:p text:style-name="P122"><text:span text:style-name="T248"><text:s/></text:span><text:span text:style-name="T248"><text:tab/></text:span><text:span text:style-name="T248"> </text:span><text:span text:style-name="T248"><text:tab/></text:span><text:span text:style-name="T248"> <text:s/></text:span><text:span text:style-name="T248"><text:tab/></text:span><text:span text:style-name="T248"> </text:span><text:span text:style-name="T248"><text:tab/></text:span><text:span text:style-name="T248"><text:tab/></text:span><text:span text:style-name="T248"><text:tab/></text:span><text:span text:style-name="T248"> <text:s text:c="25"/></text:span><text:span text:style-name="T247"><text:s text:c="4"/>-es </text:span><text:span text:style-name="T248"><text:tab/></text:span><text:span text:style-name="T248">posesiv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2" draw:style-name="dp1" draw:master-page-name="Predeterminado" presentation:presentation-page-layout-name="AL1T0">
        <office:forms form:automatic-focus="false" form:apply-design-mode="false"/>
        <draw:frame presentation:style-name="pr10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Tabla de correla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4" draw:layer="layout" svg:width="27.499cm" svg:height="12.566cm" svg:x="0.3cm" svg:y="3.1cm">
          <table:table table:template-name="default" table:use-first-row-styles="true" table:use-banding-rows-styles="true">
            <table:table-column table:style-name="co4"/>
            <table:table-column table:style-name="co5"/>
            <table:table-column table:style-name="co6"/>
            <table:table-column table:style-name="co7"/>
            <table:table-column table:style-name="co8"/>
            <table:table-column table:style-name="co9"/>
            <table:table-row table:style-name="ro4" table:default-cell-style-name="ce7">
              <table:table-cell/>
              <table:table-cell>
                <text:p text:style-name="P124"><text:span text:style-name="T249">INTERROGATIVOS </text:span></text:p>
              </table:table-cell>
              <table:table-cell>
                <text:p text:style-name="P124"><text:span text:style-name="T249">DEMOSTRATIVOS</text:span></text:p>
              </table:table-cell>
              <table:table-cell>
                <text:p text:style-name="P124"><text:span text:style-name="T249">COLECTIVOS</text:span></text:p>
              </table:table-cell>
              <table:table-cell>
                <text:p text:style-name="P124"><text:span text:style-name="T249">INDEFINIDOS</text:span></text:p>
              </table:table-cell>
              <table:table-cell>
                <text:p text:style-name="P124"><text:span text:style-name="T249">NEGATIVOS</text:span></text:p>
              </table:table-cell>
            </table:table-row>
            <table:table-row table:style-name="ro4" table:default-cell-style-name="ce9">
              <table:table-cell table:style-name="ce8">
                <text:p text:style-name="P125"><text:span text:style-name="T250">Principios→</text:span></text:p>
              </table:table-cell>
              <table:table-cell>
                <text:p text:style-name="P126"><text:span text:style-name="T251">KI...</text:span></text:p>
              </table:table-cell>
              <table:table-cell>
                <text:p text:style-name="P126"><text:span text:style-name="T251">TI...</text:span></text:p>
              </table:table-cell>
              <table:table-cell>
                <text:p text:style-name="P126"><text:span text:style-name="T251">ĈI...</text:span></text:p>
              </table:table-cell>
              <table:table-cell>
                <text:p text:style-name="P126"><text:span text:style-name="T251">I...</text:span></text:p>
              </table:table-cell>
              <table:table-cell>
                <text:p text:style-name="P126"><text:span text:style-name="T251">NENI...</text:span></text:p>
              </table:table-cell>
            </table:table-row>
            <table:table-row table:style-name="ro4" table:default-cell-style-name="ce8">
              <table:table-cell>
                <text:p text:style-name="P125"><text:span text:style-name="T250"><text:s/>Finales ↓</text:span></text:p>
              </table:table-cell>
              <table:table-cell>
                <text:p text:style-name="P125"><text:span text:style-name="T250">Que…</text:span></text:p>
              </table:table-cell>
              <table:table-cell>
                <text:p text:style-name="P125"><text:span text:style-name="T250">Eso...</text:span></text:p>
              </table:table-cell>
              <table:table-cell>
                <text:p text:style-name="P125"><text:span text:style-name="T250">Todo...</text:span></text:p>
              </table:table-cell>
              <table:table-cell>
                <text:p text:style-name="P125"><text:span text:style-name="T250">Alguno...</text:span></text:p>
              </table:table-cell>
              <table:table-cell>
                <text:p text:style-name="P125"><text:span text:style-name="T250">Ninguno...</text:span></text:p>
              </table:table-cell>
            </table:table-row>
            <table:table-row table:style-name="ro4" table:default-cell-style-name="ce11">
              <table:table-cell table:style-name="ce10">
                <text:p text:style-name="P127"><text:span text:style-name="T252">Con carácter pronominal</text:span></text:p>
              </table:table-cell>
              <table:table-cell/>
              <table:table-cell/>
              <table:table-cell/>
              <table:table-cell/>
              <table:table-cell/>
            </table:table-row>
            <table:table-row table:style-name="ro4" table:default-cell-style-name="ce9">
              <table:table-cell>
                <text:p text:style-name="P126"><text:span text:style-name="T251">...O</text:span></text:p>
              </table:table-cell>
              <table:table-cell>
                <text:p text:style-name="P126"><text:span text:style-name="T251">KIO</text:span></text:p>
              </table:table-cell>
              <table:table-cell>
                <text:p text:style-name="P126"><text:span text:style-name="T251">TIO</text:span></text:p>
              </table:table-cell>
              <table:table-cell>
                <text:p text:style-name="P126"><text:span text:style-name="T251">ĈIO</text:span></text:p>
              </table:table-cell>
              <table:table-cell>
                <text:p text:style-name="P126"><text:span text:style-name="T251">IO</text:span></text:p>
              </table:table-cell>
              <table:table-cell>
                <text:p text:style-name="P126"><text:span text:style-name="T251">NENIO</text:span></text:p>
              </table:table-cell>
            </table:table-row>
            <table:table-row table:style-name="ro4" table:default-cell-style-name="ce12">
              <table:table-cell table:style-name="ce8">
                <text:p text:style-name="P125"><text:span text:style-name="T250">… cosa (sustantivo)</text:span></text:p>
              </table:table-cell>
              <table:table-cell>
                <text:p text:style-name="P128"><text:span text:style-name="T253">Que, lo que, lo cual</text:span></text:p>
              </table:table-cell>
              <table:table-cell>
                <text:p text:style-name="P128"><text:span text:style-name="T253">Eso, aquello</text:span></text:p>
              </table:table-cell>
              <table:table-cell>
                <text:p text:style-name="P128"><text:span text:style-name="T253">todo</text:span></text:p>
              </table:table-cell>
              <table:table-cell>
                <text:p text:style-name="P128"><text:span text:style-name="T253">Algo, alguna cosa</text:span></text:p>
              </table:table-cell>
              <table:table-cell>
                <text:p text:style-name="P128"><text:span text:style-name="T253">nada</text:span></text:p>
              </table:table-cell>
            </table:table-row>
            <table:table-row table:style-name="ro4" table:default-cell-style-name="ce9">
              <table:table-cell>
                <text:p text:style-name="P126"><text:span text:style-name="T251">...U</text:span></text:p>
              </table:table-cell>
              <table:table-cell>
                <text:p text:style-name="P126"><text:span text:style-name="T251">KIU</text:span></text:p>
              </table:table-cell>
              <table:table-cell>
                <text:p text:style-name="P126"><text:span text:style-name="T251">TIU</text:span></text:p>
              </table:table-cell>
              <table:table-cell>
                <text:p text:style-name="P126"><text:span text:style-name="T251">ĈIU</text:span></text:p>
              </table:table-cell>
              <table:table-cell>
                <text:p text:style-name="P126"><text:span text:style-name="T251">IU</text:span></text:p>
              </table:table-cell>
              <table:table-cell>
                <text:p text:style-name="P126"><text:span text:style-name="T251">NENIU</text:span></text:p>
              </table:table-cell>
            </table:table-row>
            <table:table-row table:style-name="ro5" table:default-cell-style-name="ce12">
              <table:table-cell table:style-name="ce8">
                <text:p text:style-name="P125"><text:span text:style-name="T250">… persona, individuo</text:span></text:p>
              </table:table-cell>
              <table:table-cell>
                <text:p text:style-name="P128"><text:span text:style-name="T253">Quien, el cual, el que</text:span></text:p>
              </table:table-cell>
              <table:table-cell>
                <text:p text:style-name="P128"><text:span text:style-name="T253">Ese-a, aquel-lla</text:span></text:p>
              </table:table-cell>
              <table:table-cell>
                <text:p text:style-name="P128"><text:span text:style-name="T253">cada (uno) (en plural, todos)</text:span></text:p>
              </table:table-cell>
              <table:table-cell>
                <text:p text:style-name="P128"><text:span text:style-name="T253">Alguien, alguno-a</text:span></text:p>
              </table:table-cell>
              <table:table-cell>
                <text:p text:style-name="P128"><text:span text:style-name="T253">Nadie, ninguno-a</text:span></text:p>
              </table:table-cell>
            </table:table-row>
            <table:table-row table:style-name="ro4" table:default-cell-style-name="ce9">
              <table:table-cell>
                <text:p text:style-name="P126"><text:span text:style-name="T251">...A</text:span></text:p>
              </table:table-cell>
              <table:table-cell>
                <text:p text:style-name="P126"><text:span text:style-name="T251">KIA</text:span></text:p>
              </table:table-cell>
              <table:table-cell>
                <text:p text:style-name="P126"><text:span text:style-name="T251">TIA</text:span></text:p>
              </table:table-cell>
              <table:table-cell>
                <text:p text:style-name="P126"><text:span text:style-name="T251">ĈIA</text:span></text:p>
              </table:table-cell>
              <table:table-cell>
                <text:p text:style-name="P126"><text:span text:style-name="T251">IA</text:span></text:p>
              </table:table-cell>
              <table:table-cell>
                <text:p text:style-name="P126"><text:span text:style-name="T251">NENIA</text:span></text:p>
              </table:table-cell>
            </table:table-row>
            <table:table-row table:style-name="ro4" table:default-cell-style-name="ce12">
              <table:table-cell table:style-name="ce8">
                <text:p text:style-name="P125"><text:span text:style-name="T250">… cualidad (adjetivo)</text:span></text:p>
              </table:table-cell>
              <table:table-cell>
                <text:p text:style-name="P128"><text:span text:style-name="T253">qué, cuál (clase)</text:span></text:p>
              </table:table-cell>
              <table:table-cell>
                <text:p text:style-name="P128"><text:span text:style-name="T253">tal</text:span></text:p>
              </table:table-cell>
              <table:table-cell>
                <text:p text:style-name="P128"><text:span text:style-name="T253">Cada clase</text:span></text:p>
              </table:table-cell>
              <table:table-cell>
                <text:p text:style-name="P128"><text:span text:style-name="T253">Alguna clase</text:span></text:p>
              </table:table-cell>
              <table:table-cell>
                <text:p text:style-name="P128"><text:span text:style-name="T253">Ninguna clase</text:span></text:p>
              </table:table-cell>
            </table:table-row>
            <table:table-row table:style-name="ro4" table:default-cell-style-name="ce9">
              <table:table-cell>
                <text:p text:style-name="P126"><text:span text:style-name="T251">...ES</text:span></text:p>
              </table:table-cell>
              <table:table-cell>
                <text:p text:style-name="P126"><text:span text:style-name="T251">KIES</text:span></text:p>
              </table:table-cell>
              <table:table-cell>
                <text:p text:style-name="P126"><text:span text:style-name="T251">TIES</text:span></text:p>
              </table:table-cell>
              <table:table-cell>
                <text:p text:style-name="P126"><text:span text:style-name="T251">ĈIES</text:span></text:p>
              </table:table-cell>
              <table:table-cell>
                <text:p text:style-name="P126"><text:span text:style-name="T251">IES</text:span></text:p>
              </table:table-cell>
              <table:table-cell>
                <text:p text:style-name="P126"><text:span text:style-name="T251">NENIES</text:span></text:p>
              </table:table-cell>
            </table:table-row>
            <table:table-row table:style-name="ro6" table:default-cell-style-name="ce12">
              <table:table-cell table:style-name="ce8">
                <text:p text:style-name="P125"><text:span text:style-name="T250">… poseedor</text:span></text:p>
              </table:table-cell>
              <table:table-cell>
                <text:p text:style-name="P128"><text:span text:style-name="T253">Cuyo-os-as, de quien-es</text:span></text:p>
              </table:table-cell>
              <table:table-cell>
                <text:p text:style-name="P128"><text:span text:style-name="T253">de ese-a, de aquel-lla</text:span></text:p>
              </table:table-cell>
              <table:table-cell>
                <text:p text:style-name="P128"><text:span text:style-name="T253">de cada uno, de todos</text:span></text:p>
              </table:table-cell>
              <table:table-cell>
                <text:p text:style-name="P128"><text:span text:style-name="T253">de alguien, de alguno</text:span></text:p>
              </table:table-cell>
              <table:table-cell>
                <text:p text:style-name="P128"><text:span text:style-name="T253">de nadie, de ninguno</text:span></text:p>
              </table:table-cell>
            </table:table-row>
          </table:table>
          <draw:image xlink:href="Pictures/TablePreview2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9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3" draw:style-name="dp1" draw:master-page-name="Predeterminado" presentation:presentation-page-layout-name="AL1T0">
        <office:forms form:automatic-focus="false" form:apply-design-mode="false"/>
        <draw:frame presentation:style-name="pr10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Tabla de correla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14" draw:layer="layout" svg:width="26.999cm" svg:height="12.769cm" svg:x="0.5cm" svg:y="2.869cm">
          <table:table table:template-name="default" table:use-first-row-styles="true" table:use-banding-rows-styles="true">
            <table:table-column table:style-name="co10"/>
            <table:table-column table:style-name="co11"/>
            <table:table-column table:style-name="co12"/>
            <table:table-column table:style-name="co13"/>
            <table:table-column table:style-name="co14"/>
            <table:table-column table:style-name="co15"/>
            <table:table-row table:style-name="ro7" table:default-cell-style-name="ce15">
              <table:table-cell table:style-name="ce13"/>
              <table:table-cell table:style-name="ce14">
                <text:p text:style-name="P129"><text:span text:style-name="T254">INTERROGATIVOS </text:span></text:p>
              </table:table-cell>
              <table:table-cell>
                <text:p text:style-name="P130"><text:span text:style-name="T254">DEMOSTRATIVOS</text:span></text:p>
              </table:table-cell>
              <table:table-cell>
                <text:p text:style-name="P130"><text:span text:style-name="T254">COLECTIVOS</text:span></text:p>
              </table:table-cell>
              <table:table-cell>
                <text:p text:style-name="P130"><text:span text:style-name="T254">INDEFINIDOS</text:span></text:p>
              </table:table-cell>
              <table:table-cell>
                <text:p text:style-name="P130"><text:span text:style-name="T254">NEGATIVOS</text:span></text:p>
              </table:table-cell>
            </table:table-row>
            <table:table-row table:style-name="ro8" table:default-cell-style-name="ce17">
              <table:table-cell table:style-name="ce16">
                <text:p text:style-name="P131"><text:span text:style-name="T250">Principios→</text:span></text:p>
              </table:table-cell>
              <table:table-cell>
                <text:p text:style-name="P132"><text:span text:style-name="T251">KI...</text:span></text:p>
              </table:table-cell>
              <table:table-cell>
                <text:p text:style-name="P132"><text:span text:style-name="T251">TI...</text:span></text:p>
              </table:table-cell>
              <table:table-cell>
                <text:p text:style-name="P132"><text:span text:style-name="T251">ĈI...</text:span></text:p>
              </table:table-cell>
              <table:table-cell>
                <text:p text:style-name="P132"><text:span text:style-name="T251">I...</text:span></text:p>
              </table:table-cell>
              <table:table-cell>
                <text:p text:style-name="P132"><text:span text:style-name="T251">NENI...</text:span></text:p>
              </table:table-cell>
            </table:table-row>
            <table:table-row table:style-name="ro9" table:default-cell-style-name="ce18">
              <table:table-cell table:style-name="ce16">
                <text:p text:style-name="P131"><text:span text:style-name="T250"><text:s/>Finales ↓</text:span></text:p>
              </table:table-cell>
              <table:table-cell>
                <text:p text:style-name="P133"><text:span text:style-name="T250">Que…</text:span></text:p>
              </table:table-cell>
              <table:table-cell>
                <text:p text:style-name="P133"><text:span text:style-name="T250">Eso...</text:span></text:p>
              </table:table-cell>
              <table:table-cell>
                <text:p text:style-name="P133"><text:span text:style-name="T250">Todo...</text:span></text:p>
              </table:table-cell>
              <table:table-cell>
                <text:p text:style-name="P133"><text:span text:style-name="T250">Alguno...</text:span></text:p>
              </table:table-cell>
              <table:table-cell>
                <text:p text:style-name="P133"><text:span text:style-name="T250">Ninguno...</text:span></text:p>
              </table:table-cell>
            </table:table-row>
            <table:table-row table:style-name="ro10" table:default-cell-style-name="ce21">
              <table:table-cell table:style-name="ce19">
                <text:p text:style-name="P134"><text:span text:style-name="T255">Con carácter </text:span></text:p>
              </table:table-cell>
              <table:table-cell table:style-name="ce20">
                <text:p text:style-name="P135"><text:span text:style-name="T256">adverbial</text:span></text:p>
              </table:table-cell>
              <table:table-cell/>
              <table:table-cell/>
              <table:table-cell/>
              <table:table-cell/>
            </table:table-row>
            <table:table-row table:style-name="ro9" table:default-cell-style-name="ce23">
              <table:table-cell table:style-name="ce22">
                <text:p text:style-name="P132"><text:span text:style-name="T251">...E</text:span></text:p>
              </table:table-cell>
              <table:table-cell>
                <text:p text:style-name="P136"><text:span text:style-name="T257">KIE</text:span></text:p>
              </table:table-cell>
              <table:table-cell>
                <text:p text:style-name="P136"><text:span text:style-name="T257">TIE</text:span></text:p>
              </table:table-cell>
              <table:table-cell>
                <text:p text:style-name="P136"><text:span text:style-name="T257">ĈIE</text:span></text:p>
              </table:table-cell>
              <table:table-cell>
                <text:p text:style-name="P136"><text:span text:style-name="T257">IE</text:span></text:p>
              </table:table-cell>
              <table:table-cell>
                <text:p text:style-name="P136"><text:span text:style-name="T257">NENIE</text:span></text:p>
              </table:table-cell>
            </table:table-row>
            <table:table-row table:style-name="ro8" table:default-cell-style-name="ce24">
              <table:table-cell table:style-name="ce18">
                <text:p text:style-name="P133"><text:span text:style-name="T250">… lugar</text:span></text:p>
              </table:table-cell>
              <table:table-cell>
                <text:p text:style-name="P137"><text:span text:style-name="T258">dónde</text:span></text:p>
              </table:table-cell>
              <table:table-cell>
                <text:p text:style-name="P137"><text:span text:style-name="T258">allí, ahí</text:span></text:p>
              </table:table-cell>
              <table:table-cell>
                <text:p text:style-name="P137"><text:span text:style-name="T259">en todas </text:span><text:span text:style-name="T258">partes</text:span></text:p>
              </table:table-cell>
              <table:table-cell>
                <text:p text:style-name="P137"><text:span text:style-name="T259">en algún </text:span><text:span text:style-name="T258">sitio</text:span></text:p>
              </table:table-cell>
              <table:table-cell>
                <text:p text:style-name="P137"><text:span text:style-name="T259">en ningún </text:span><text:span text:style-name="T258">sitio</text:span></text:p>
              </table:table-cell>
            </table:table-row>
            <table:table-row table:style-name="ro9" table:default-cell-style-name="ce23">
              <table:table-cell table:style-name="ce22">
                <text:p text:style-name="P132"><text:span text:style-name="T251">...AM</text:span></text:p>
              </table:table-cell>
              <table:table-cell>
                <text:p text:style-name="P136"><text:span text:style-name="T257">KIAM</text:span></text:p>
              </table:table-cell>
              <table:table-cell>
                <text:p text:style-name="P136"><text:span text:style-name="T257">TIAM</text:span></text:p>
              </table:table-cell>
              <table:table-cell>
                <text:p text:style-name="P136"><text:span text:style-name="T257">ĈIAM</text:span></text:p>
              </table:table-cell>
              <table:table-cell>
                <text:p text:style-name="P136"><text:span text:style-name="T257">IAM</text:span></text:p>
              </table:table-cell>
              <table:table-cell>
                <text:p text:style-name="P136"><text:span text:style-name="T257">NENIAM</text:span></text:p>
              </table:table-cell>
            </table:table-row>
            <table:table-row table:style-name="ro9" table:default-cell-style-name="ce24">
              <table:table-cell table:style-name="ce18">
                <text:p text:style-name="P133"><text:span text:style-name="T250">… tiempo</text:span></text:p>
              </table:table-cell>
              <table:table-cell>
                <text:p text:style-name="P137"><text:span text:style-name="T258">cuando</text:span></text:p>
              </table:table-cell>
              <table:table-cell>
                <text:p text:style-name="P137"><text:span text:style-name="T258">entonces</text:span></text:p>
              </table:table-cell>
              <table:table-cell>
                <text:p text:style-name="P137"><text:span text:style-name="T258">siempre</text:span></text:p>
              </table:table-cell>
              <table:table-cell>
                <text:p text:style-name="P137"><text:span text:style-name="T259">Alguna </text:span><text:span text:style-name="T258">vez</text:span></text:p>
              </table:table-cell>
              <table:table-cell>
                <text:p text:style-name="P137"><text:span text:style-name="T259">Nunca, </text:span><text:span text:style-name="T258">jamás</text:span></text:p>
              </table:table-cell>
            </table:table-row>
            <table:table-row table:style-name="ro9" table:default-cell-style-name="ce23">
              <table:table-cell table:style-name="ce22">
                <text:p text:style-name="P132"><text:span text:style-name="T251">...AL</text:span></text:p>
              </table:table-cell>
              <table:table-cell>
                <text:p text:style-name="P136"><text:span text:style-name="T257">KIAL</text:span></text:p>
              </table:table-cell>
              <table:table-cell>
                <text:p text:style-name="P136"><text:span text:style-name="T257">TIAL</text:span></text:p>
              </table:table-cell>
              <table:table-cell>
                <text:p text:style-name="P136"><text:span text:style-name="T257">ĈIAL</text:span></text:p>
              </table:table-cell>
              <table:table-cell>
                <text:p text:style-name="P136"><text:span text:style-name="T257">IAL</text:span></text:p>
              </table:table-cell>
              <table:table-cell>
                <text:p text:style-name="P136"><text:span text:style-name="T257">NENIAL</text:span></text:p>
              </table:table-cell>
            </table:table-row>
            <table:table-row table:style-name="ro11" table:default-cell-style-name="ce24">
              <table:table-cell table:style-name="ce18">
                <text:p text:style-name="P133"><text:span text:style-name="T250">… causa o <text:s text:c="10"/>razón</text:span></text:p>
              </table:table-cell>
              <table:table-cell>
                <text:p text:style-name="P137"><text:span text:style-name="T258">por qué</text:span></text:p>
              </table:table-cell>
              <table:table-cell>
                <text:p text:style-name="P137"><text:span text:style-name="T258">por eso</text:span></text:p>
              </table:table-cell>
              <table:table-cell>
                <text:p text:style-name="P137"><text:span text:style-name="T260">por todas </text:span><text:span text:style-name="T259">las </text:span><text:span text:style-name="T258">razones</text:span></text:p>
              </table:table-cell>
              <table:table-cell>
                <text:p text:style-name="P137"><text:span text:style-name="T259">por alguna </text:span><text:span text:style-name="T258">causa</text:span></text:p>
              </table:table-cell>
              <table:table-cell>
                <text:p text:style-name="P137"><text:span text:style-name="T259">por ningún </text:span><text:span text:style-name="T258">motivo</text:span></text:p>
              </table:table-cell>
            </table:table-row>
            <table:table-row table:style-name="ro9" table:default-cell-style-name="ce23">
              <table:table-cell table:style-name="ce22">
                <text:p text:style-name="P132"><text:span text:style-name="T251">...EL</text:span></text:p>
              </table:table-cell>
              <table:table-cell>
                <text:p text:style-name="P136"><text:span text:style-name="T257">KIEL</text:span></text:p>
              </table:table-cell>
              <table:table-cell>
                <text:p text:style-name="P136"><text:span text:style-name="T257">TIEL</text:span></text:p>
              </table:table-cell>
              <table:table-cell>
                <text:p text:style-name="P136"><text:span text:style-name="T257">ĈIEL</text:span></text:p>
              </table:table-cell>
              <table:table-cell>
                <text:p text:style-name="P136"><text:span text:style-name="T257">IEL</text:span></text:p>
              </table:table-cell>
              <table:table-cell>
                <text:p text:style-name="P136"><text:span text:style-name="T257">NENIEL</text:span></text:p>
              </table:table-cell>
            </table:table-row>
            <table:table-row table:style-name="ro11" table:default-cell-style-name="ce24">
              <table:table-cell table:style-name="ce18">
                <text:p text:style-name="P133"><text:span text:style-name="T261">… modo o <text:s text:c="11"/></text:span><text:span text:style-name="T250">manera</text:span></text:p>
              </table:table-cell>
              <table:table-cell>
                <text:p text:style-name="P137"><text:span text:style-name="T259">Cómo, </text:span><text:span text:style-name="T258">de qué modo</text:span></text:p>
              </table:table-cell>
              <table:table-cell>
                <text:p text:style-name="P137"><text:span text:style-name="T259">de ese modo, </text:span><text:span text:style-name="T258">así, tan</text:span></text:p>
              </table:table-cell>
              <table:table-cell>
                <text:p text:style-name="P137"><text:span text:style-name="T259">de todos </text:span><text:span text:style-name="T258">modos</text:span></text:p>
              </table:table-cell>
              <table:table-cell>
                <text:p text:style-name="P137"><text:span text:style-name="T259">de algún </text:span><text:span text:style-name="T258">modo</text:span></text:p>
              </table:table-cell>
              <table:table-cell>
                <text:p text:style-name="P137"><text:span text:style-name="T259">de ningún </text:span><text:span text:style-name="T258">modo</text:span></text:p>
              </table:table-cell>
            </table:table-row>
            <table:table-row table:style-name="ro9" table:default-cell-style-name="ce23">
              <table:table-cell table:style-name="ce22">
                <text:p text:style-name="P132"><text:span text:style-name="T251">...OM</text:span></text:p>
              </table:table-cell>
              <table:table-cell>
                <text:p text:style-name="P136"><text:span text:style-name="T257">KIOM</text:span></text:p>
              </table:table-cell>
              <table:table-cell>
                <text:p text:style-name="P136"><text:span text:style-name="T257">TIOM</text:span></text:p>
              </table:table-cell>
              <table:table-cell>
                <text:p text:style-name="P136"><text:span text:style-name="T257">ĈIOM</text:span></text:p>
              </table:table-cell>
              <table:table-cell>
                <text:p text:style-name="P136"><text:span text:style-name="T257">IOM</text:span></text:p>
              </table:table-cell>
              <table:table-cell>
                <text:p text:style-name="P136"><text:span text:style-name="T257">NENIOM</text:span></text:p>
              </table:table-cell>
            </table:table-row>
            <table:table-row table:style-name="ro9" table:default-cell-style-name="ce24">
              <table:table-cell table:style-name="ce18">
                <text:p text:style-name="P133"><text:span text:style-name="T250">… cantidad</text:span></text:p>
              </table:table-cell>
              <table:table-cell>
                <text:p text:style-name="P137"><text:span text:style-name="T258">cuanto</text:span></text:p>
              </table:table-cell>
              <table:table-cell>
                <text:p text:style-name="P137"><text:span text:style-name="T258">tanto</text:span></text:p>
              </table:table-cell>
              <table:table-cell>
                <text:p text:style-name="P137"><text:span text:style-name="T258">(el) todo</text:span></text:p>
              </table:table-cell>
              <table:table-cell>
                <text:p text:style-name="P137"><text:span text:style-name="T259">Algo </text:span><text:span text:style-name="T258">(cantidad)</text:span></text:p>
              </table:table-cell>
              <table:table-cell>
                <text:p text:style-name="P137"><text:span text:style-name="T259">Nada </text:span><text:span text:style-name="T258">(cantidad)</text:span></text:p>
              </table:table-cell>
            </table:table-row>
          </table:table>
          <draw:image xlink:href="Pictures/TablePreview3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9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4" draw:style-name="dp1" draw:master-page-name="Predeterminado" presentation:presentation-page-layout-name="AL1T0">
        <office:forms form:automatic-focus="false" form:apply-design-mode="false"/>
        <draw:frame presentation:style-name="pr10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Tabla de correla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7" draw:text-style-name="P3" draw:layer="layout" svg:width="20.985cm" svg:height="12.306cm" svg:x="3.527cm" svg:y="2.194cm">
          <draw:image xlink:href="Pictures/10000001000004220000031A88CA371C.png" xlink:type="simple" xlink:show="embed" xlink:actuate="onLoad" draw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9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5" draw:style-name="dp1" draw:master-page-name="Predeterminado" presentation:presentation-page-layout-name="AL1T0">
        <office:forms form:automatic-focus="false" form:apply-design-mode="false"/>
        <draw:frame presentation:style-name="pr10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Ĉi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9.134cm" svg:x="1.401cm" svg:y="3.685cm" presentation:class="outline" presentation:user-transformed="true">
          <draw:text-box>
            <text:list text:style-name="L3">
              <text:list-item>
                <text:p><text:span text:style-name="T26">La palabra </text:span><text:span text:style-name="T133">ĉ</text:span><text:span text:style-name="T98">i</text:span><text:span text:style-name="T74"> </text:span><text:span text:style-name="T26">expresa proximidad y se usa antes o después de las palabras </text:span><text:span text:style-name="T210">ti-</text:span><text:span text:style-name="T262"> y </text:span><text:span text:style-name="T263">ĉ</text:span><text:span text:style-name="T210">i-</text:span><text:span text:style-name="T26">.</text:span></text:p>
                <text:p><text:span text:style-name="T26"/></text:p>
              </text:list-item>
            </text:list>
            <text:p><text:span text:style-name="T29"><text:s/></text:span><text:span text:style-name="T29"><text:tab/></text:span><text:span text:style-name="T29"><text:tab/></text:span><text:span text:style-name="T29"><text:tab/></text:span><text:span text:style-name="T29"><text:tab/></text:span><text:span text:style-name="T29"><text:tab/></text:span><text:span text:style-name="T29">tie ĉi / ĉi tie</text:span><text:span text:style-name="T29"><text:tab/></text:span><text:span text:style-name="T29"><text:tab/></text:span><text:span text:style-name="T29"> </text:span><text:span text:style-name="T29"><text:tab/></text:span><text:span text:style-name="T156">aquí</text:span></text:p>
            <text:p><text:span text:style-name="T29"><text:s/></text:span><text:span text:style-name="T29"><text:tab/></text:span><text:span text:style-name="T29"><text:tab/></text:span><text:span text:style-name="T29"><text:tab/></text:span><text:span text:style-name="T29"><text:tab/></text:span><text:span text:style-name="T29"><text:tab/></text:span><text:span text:style-name="T29">tiu ĉi / ĉi tiu <text:s/></text:span><text:span text:style-name="T29"><text:tab/></text:span><text:span text:style-name="T29"><text:tab/></text:span><text:span text:style-name="T29"><text:tab/></text:span><text:span text:style-name="T156">este</text:span></text:p>
            <text:p><text:span text:style-name="T29"><text:s/></text:span><text:span text:style-name="T29"><text:tab/></text:span><text:span text:style-name="T29"><text:tab/></text:span><text:span text:style-name="T29"><text:tab/></text:span><text:span text:style-name="T29"><text:tab/></text:span><text:span text:style-name="T29"><text:tab/></text:span><text:span text:style-name="T29">ĉio ĉi / ĉi ĉio </text:span><text:span text:style-name="T29"><text:tab/></text:span><text:span text:style-name="T29"><text:tab/></text:span><text:span text:style-name="T29"><text:tab/></text:span><text:span text:style-name="T156">todo est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6" draw:style-name="dp1" draw:master-page-name="Predeterminado" presentation:presentation-page-layout-name="AL1T0">
        <office:forms form:automatic-focus="false" form:apply-design-mode="false"/>
        <draw:frame presentation:style-name="pr10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Ajn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9.134cm" svg:x="1.401cm" svg:y="3.685cm" presentation:class="outline" presentation:user-transformed="true">
          <draw:text-box>
            <text:list text:style-name="L3">
              <text:list-item>
                <text:p><text:span text:style-name="T26">La palabra </text:span><text:span text:style-name="T98">ajn</text:span><text:span text:style-name="T74"> </text:span><text:span text:style-name="T26">significa 'cualquier/a':</text:span></text:p>
                <text:p><text:span text:style-name="T26"/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<text:tab/></text:span><text:span text:style-name="T155"><text:tab/></text:span><text:span text:style-name="T155"><text:tab/></text:span><text:span text:style-name="T29">kiam ajn</text:span><text:span text:style-name="T155"> <text:s/></text:span><text:span text:style-name="T155"><text:tab/></text:span><text:span text:style-name="T155"><text:tab/></text:span><text:span text:style-name="T155"><text:tab/></text:span><text:span text:style-name="T156">cuando sea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iu ajn</text:span><text:span text:style-name="T156"> </text:span><text:span text:style-name="T156"><text:tab/></text:span><text:span text:style-name="T156"><text:tab/></text:span><text:span text:style-name="T156"><text:tab/></text:span><text:span text:style-name="T156">quien se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7" draw:style-name="dp1" draw:master-page-name="Predeterminado" presentation:presentation-page-layout-name="AL1T0">
        <office:forms form:automatic-focus="false" form:apply-design-mode="false"/>
        <draw:frame presentation:style-name="pr10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Relativ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9.134cm" svg:x="1.401cm" svg:y="3.685cm" presentation:class="outline" presentation:user-transformed="true">
          <draw:text-box>
            <text:list text:style-name="L3">
              <text:list-item>
                <text:p><text:span text:style-name="T26">Las palabras </text:span><text:span text:style-name="T210">ki-</text:span><text:span text:style-name="T26"> se usan también como relativos.</text:span></text:p>
                <text:p><text:span text:style-name="T26"/></text:p>
              </text:list-item>
            </text:list>
            <text:p><text:span text:style-name="T156"><text:s/></text:span><text:span text:style-name="T156"><text:tab/></text:span><text:span text:style-name="T29">Tio, </text:span><text:span text:style-name="T98">kion </text:span><text:span text:style-name="T29">li diris, estas bona. </text:span><text:span text:style-name="T156"><text:tab/></text:span><text:span text:style-name="T156"><text:tab/></text:span><text:span text:style-name="T156">Eso </text:span><text:span text:style-name="T203">que </text:span><text:span text:style-name="T156">él dijo está bien.</text:span></text:p>
            <text:p><text:span text:style-name="T156"><text:s/></text:span><text:span text:style-name="T156"><text:tab/></text:span><text:span text:style-name="T29">La knabino, </text:span><text:span text:style-name="T98">kiu </text:span><text:span text:style-name="T29">staras tie.</text:span><text:span text:style-name="T156"> </text:span><text:span text:style-name="T156"><text:tab/></text:span><text:span text:style-name="T156"><text:tab/></text:span><text:span text:style-name="T156"><text:tab/></text:span><text:span text:style-name="T156">La muchacha, </text:span><text:span text:style-name="T203">que </text:span><text:span text:style-name="T156">está allí.</text:span></text:p>
            <text:p><text:span text:style-name="T156"><text:s/></text:span><text:span text:style-name="T156"><text:tab/></text:span><text:span text:style-name="T29">Ĝi estas granda </text:span><text:span text:style-name="T98">kiel </text:span><text:span text:style-name="T29">domo.</text:span><text:span text:style-name="T156"> </text:span><text:span text:style-name="T156"><text:tab/></text:span><text:span text:style-name="T156"><text:tab/></text:span><text:span text:style-name="T156">Es grande </text:span><text:span text:style-name="T203">como </text:span><text:span text:style-name="T156">una casa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8" draw:style-name="dp1" draw:master-page-name="Predeterminado" presentation:presentation-page-layout-name="AL1T0">
        <office:forms form:automatic-focus="false" form:apply-design-mode="false"/>
        <draw:frame presentation:style-name="pr10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Creando palabra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8" draw:text-style-name="P139" draw:layer="layout" svg:width="25.21cm" svg:height="6.915cm" svg:x="1.389cm" svg:y="4.185cm">
          <draw:text-box>
            <text:list text:style-name="L1">
              <text:list-item>
                <text:p text:style-name="P138"><text:span text:style-name="T26">En Esperanto una raíz (palabra) puede crear varias palabras diferentes agregando principios y terminaciones. </text:span></text:p>
              </text:list-item>
              <text:list-item>
                <text:p text:style-name="P138"><text:span text:style-name="T26">Esto significa que no se necesitan aprender tantas palabras como en otros idiomas.</text:span></text:p>
              </text:list-item>
              <text:list-item>
                <text:p text:style-name="P138"><text:span text:style-name="T26">Una posibilidad es usando las diversas terminaciones gramaticales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9" draw:style-name="dp1" draw:master-page-name="Predeterminado" presentation:presentation-page-layout-name="AL1T0">
        <draw:frame presentation:style-name="pr10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Creando palabra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59" draw:text-style-name="P140" draw:layer="layout" svg:width="8.596cm" svg:height="6.715cm" svg:x="3.904cm" svg:y="5.577cm">
          <draw:text-box>
            <text:p text:style-name="P88"><text:span text:style-name="T29">skrib'</text:span></text:p>
            <text:p text:style-name="P88"><text:span text:style-name="T29">skrib</text:span><text:span text:style-name="T98">o</text:span><text:span text:style-name="T203"> </text:span><text:span text:style-name="T203"><text:tab/></text:span><text:span text:style-name="T156">un escrito</text:span></text:p>
            <text:p text:style-name="P88"><text:span text:style-name="T29">skrib</text:span><text:span text:style-name="T98">a</text:span><text:span text:style-name="T203"> </text:span><text:span text:style-name="T203"><text:tab/></text:span><text:span text:style-name="T203"><text:tab/></text:span><text:span text:style-name="T156">escrita</text:span></text:p>
            <text:p text:style-name="P88"><text:span text:style-name="T29">skrib</text:span><text:span text:style-name="T98">i</text:span><text:span text:style-name="T203"> </text:span><text:span text:style-name="T203"><text:tab/></text:span><text:span text:style-name="T203"><text:tab/></text:span><text:span text:style-name="T156">escribir</text:span></text:p>
            <text:p text:style-name="P88"><text:span text:style-name="T29">skrib</text:span><text:span text:style-name="T98">e</text:span><text:span text:style-name="T203"> </text:span><text:span text:style-name="T203"><text:tab/></text:span><text:span text:style-name="T203"><text:tab/></text:span><text:span text:style-name="T102">por</text:span><text:span text:style-name="T156"> escrito</text:span></text:p>
          </draw:text-box>
        </draw:frame>
        <draw:frame draw:style-name="gr60" draw:text-style-name="P140" draw:layer="layout" svg:width="8.457cm" svg:height="5.771cm" svg:x="15.992cm" svg:y="5.477cm">
          <draw:text-box>
            <text:p text:style-name="P88"><text:span text:style-name="T29">interes'</text:span></text:p>
            <text:p text:style-name="P88"><text:span text:style-name="T29">interes</text:span><text:span text:style-name="T98">o</text:span><text:span text:style-name="T98"><text:tab/></text:span><text:span text:style-name="T156">interés</text:span></text:p>
            <text:p text:style-name="P88"><text:span text:style-name="T29">interes</text:span><text:span text:style-name="T98">a</text:span><text:span text:style-name="T98"><text:tab/></text:span><text:span text:style-name="T156">interesante</text:span></text:p>
            <text:p text:style-name="P88"><text:span text:style-name="T29">interes</text:span><text:span text:style-name="T98">i</text:span><text:span text:style-name="T203"> </text:span><text:span text:style-name="T203"><text:tab/></text:span><text:span text:style-name="T156">interesar</text:span></text:p>
            <text:p text:style-name="P88"><text:span text:style-name="T29">interes</text:span><text:span text:style-name="T98">e</text:span><text:span text:style-name="T203"> </text:span><text:span text:style-name="T203"><text:tab/></text:span><text:span text:style-name="T156">interesant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9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0" draw:style-name="dp1" draw:master-page-name="Predeterminado" presentation:presentation-page-layout-name="AL1T0">
        <draw:frame presentation:style-name="pr108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Creando palabra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48" draw:text-style-name="P17" draw:layer="layout" svg:width="25.199cm" svg:height="11.5cm" svg:x="1.388cm" svg:y="3cm" presentation:class="outline" presentation:user-transformed="true">
          <draw:text-box>
            <text:list text:style-name="L3">
              <text:list-item>
                <text:p><text:span text:style-name="T26">Cuando se compone una palabra se puede usar o no usar la terminación gramatical de la primer</text:span><text:span text:style-name="T20">a </text:span><text:span text:style-name="T26">palabra, prefiriéndose la forma que se pronuncie mas fácilmente.</text:span></text:p>
              </text:list-item>
            </text:list>
            <text:p><text:span text:style-name="T155"><text:s/></text:span><text:span text:style-name="T155"><text:tab/></text:span><text:span text:style-name="T155"><text:tab/></text:span><text:span text:style-name="T155"><text:tab/></text:span><text:span text:style-name="T155"><text:tab/></text:span><text:span text:style-name="T29">skrib' + tabl' = skribotablo / skribtablo</text:span></text:p>
            <text:p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Escritorio, mesa para escribir.</text:span></text:p>
            <text:p><text:span text:style-name="T156"/></text:p>
            <text:list text:continue-numbering="true" text:style-name="L3">
              <text:list-item>
                <text:p><text:span text:style-name="T26">Agregando diversos prefijos (al principio de la palabra) y sufijos (al final) se pueden crear más palabras desde la misma raíz. 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0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1" draw:style-name="dp1" draw:master-page-name="Predeterminado" presentation:presentation-page-layout-name="AL1T0">
        <draw:frame presentation:style-name="pr10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A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1" draw:text-style-name="P139" draw:layer="layout" svg:width="25.21cm" svg:height="3.583cm" svg:x="1.389cm" svg:y="5.593cm">
          <draw:text-box>
            <text:list text:style-name="L1">
              <text:list-item>
                <text:p text:style-name="P138"><text:span text:style-name="T26">Los afijos (prefijos y sufijos) son muy importantes para la construcción de palabras en Esperanto. </text:span></text:p>
              </text:list-item>
              <text:list-item>
                <text:p text:style-name="P138"><text:span text:style-name="T26">Existen algunos más de los relacionados aquí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0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2" draw:style-name="dp1" draw:master-page-name="Predeterminado" presentation:presentation-page-layout-name="AL1T0">
        <draw:frame presentation:style-name="pr11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40" draw:layer="layout" svg:width="25.21cm" svg:height="11.5cm" svg:x="1.389cm" svg:y="3cm">
          <draw:text-box>
            <text:p text:style-name="P88"><text:span text:style-name="T98">bo- </text:span><text:span text:style-name="T203"><text:tab/></text:span><text:span text:style-name="T156">parentesco por matrimonio </text:span><text:span text:style-name="T156"><text:tab/></text:span><text:span text:style-name="T29">patro</text:span><text:span text:style-name="T156"> </text:span><text:span text:style-name="T156"><text:tab/></text:span><text:span text:style-name="T156"><text:tab/></text:span><text:span text:style-name="T156">padre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bo</text:span><text:span text:style-name="T29">patro</text:span><text:span text:style-name="T156"> </text:span><text:span text:style-name="T156"><text:tab/></text:span><text:span text:style-name="T156">suegro</text:span></text:p>
            <text:p text:style-name="P88"><text:span text:style-name="T98">dis-</text:span><text:span text:style-name="T203"> </text:span><text:span text:style-name="T203"><text:tab/></text:span><text:span text:style-name="T156">en varias direcciones </text:span><text:span text:style-name="T156"><text:tab/></text:span><text:span text:style-name="T156"><text:tab/></text:span><text:span text:style-name="T156"><text:tab/></text:span><text:span text:style-name="T29">doni</text:span><text:span text:style-name="T156"> </text:span><text:span text:style-name="T156"><text:tab/></text:span><text:span text:style-name="T156"><text:tab/></text:span><text:span text:style-name="T156">dar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dis</text:span><text:span text:style-name="T29">doni</text:span><text:span text:style-name="T156"> </text:span><text:span text:style-name="T156"><text:tab/></text:span><text:span text:style-name="T156">repartir</text:span></text:p>
            <text:p text:style-name="P88"><text:span text:style-name="T98">ek-</text:span><text:span text:style-name="T203"> </text:span><text:span text:style-name="T203"><text:tab/></text:span><text:span text:style-name="T156">comenzar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vidi</text:span><text:span text:style-name="T156"> </text:span><text:span text:style-name="T156"><text:tab/></text:span><text:span text:style-name="T156"><text:tab/></text:span><text:span text:style-name="T156">ver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ek</text:span><text:span text:style-name="T29">vidi</text:span><text:span text:style-name="T156"> </text:span><text:span text:style-name="T156"><text:tab/></text:span><text:span text:style-name="T156"><text:tab/></text:span><text:span text:style-name="T156">vislumbrar</text:span></text:p>
            <text:p text:style-name="P88"><text:span text:style-name="T98">eks-</text:span><text:span text:style-name="T203"> </text:span><text:span text:style-name="T203"><text:tab/></text:span><text:span text:style-name="T156">ex-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re</text:span><text:span text:style-name="T121">ĝ</text:span><text:span text:style-name="T29">o</text:span><text:span text:style-name="T156"> </text:span><text:span text:style-name="T156"><text:tab/></text:span><text:span text:style-name="T156"><text:tab/></text:span><text:span text:style-name="T156">rey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eks</text:span><text:span text:style-name="T29">re</text:span><text:span text:style-name="T121">ĝ</text:span><text:span text:style-name="T29">o</text:span><text:span text:style-name="T156"> </text:span><text:span text:style-name="T156"><text:tab/></text:span><text:span text:style-name="T156">ex-rey</text:span></text:p>
            <text:p text:style-name="P88"><text:span text:style-name="T98">fi-</text:span><text:span text:style-name="T203"> </text:span><text:span text:style-name="T203"><text:tab/></text:span><text:span text:style-name="T203"><text:tab/></text:span><text:span text:style-name="T102">moralmente despectivo</text:span><text:span text:style-name="T156"> </text:span><text:span text:style-name="T156"><text:tab/></text:span><text:span text:style-name="T156"><text:tab/></text:span><text:span text:style-name="T29">domo</text:span><text:span text:style-name="T156"> </text:span><text:span text:style-name="T156"><text:tab/></text:span><text:span text:style-name="T156"><text:tab/></text:span><text:span text:style-name="T156">casa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fi</text:span><text:span text:style-name="T29">domo</text:span><text:span text:style-name="T156"> </text:span><text:span text:style-name="T156"><text:tab/></text:span><text:span text:style-name="T156">prostíbulo, lupanar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3" draw:style-name="dp1" draw:master-page-name="Predeterminado" presentation:presentation-page-layout-name="AL1T0">
        <draw:frame presentation:style-name="pr11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Pre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40" draw:layer="layout" svg:width="25.21cm" svg:height="11.5cm" svg:x="1.389cm" svg:y="3cm">
          <draw:text-box>
            <text:p text:style-name="P88"><text:span text:style-name="T98">ge-</text:span><text:span text:style-name="T203"> </text:span><text:span text:style-name="T203"><text:tab/></text:span><text:span text:style-name="T156">ambos sexos juntos </text:span><text:span text:style-name="T156"><text:tab/></text:span><text:span text:style-name="T156"><text:tab/></text:span><text:span text:style-name="T156"><text:tab/></text:span><text:span text:style-name="T29">patro</text:span><text:span text:style-name="T156"> </text:span><text:span text:style-name="T156"><text:tab/></text:span><text:span text:style-name="T156"> </text:span><text:span text:style-name="T156"><text:tab/></text:span><text:span text:style-name="T156">padre </text:span></text:p>
            <text:p text:style-name="P8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ge</text:span><text:span text:style-name="T29">patroj</text:span><text:span text:style-name="T156"> </text:span><text:span text:style-name="T156"><text:tab/></text:span><text:span text:style-name="T156">ambos padres</text:span></text:p>
            <text:p text:style-name="P68"><text:span text:style-name="T98">mal-</text:span><text:span text:style-name="T203"> </text:span><text:span text:style-name="T203"><text:tab/></text:span><text:span text:style-name="T156">lo contrario, lo opuesto</text:span><text:span text:style-name="T156"><text:tab/></text:span><text:span text:style-name="T156"><text:tab/></text:span><text:span text:style-name="T156"><text:tab/></text:span><text:span text:style-name="T29">bona</text:span><text:span text:style-name="T156"> </text:span><text:span text:style-name="T156"><text:tab/></text:span><text:span text:style-name="T156"><text:tab/></text:span><text:span text:style-name="T156">bueno </text:span></text:p>
            <text:p text:style-name="P6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mal</text:span><text:span text:style-name="T29">bona</text:span><text:span text:style-name="T156"><text:tab/></text:span><text:span text:style-name="T156">malo</text:span></text:p>
            <text:p text:style-name="P68"><text:span text:style-name="T98">mis-</text:span><text:span text:style-name="T203"> </text:span><text:span text:style-name="T203"><text:tab/></text:span><text:span text:style-name="T156">equivocadamente, por error </text:span><text:span text:style-name="T156"><text:tab/></text:span><text:span text:style-name="T29">uzi</text:span><text:span text:style-name="T156"> </text:span><text:span text:style-name="T156"><text:tab/></text:span><text:span text:style-name="T156"><text:tab/></text:span><text:span text:style-name="T156">usar </text:span></text:p>
            <text:p text:style-name="P6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mis</text:span><text:span text:style-name="T29">uzi</text:span><text:span text:style-name="T156"><text:tab/></text:span><text:span text:style-name="T156">dar un mal uso </text:span></text:p>
            <text:p text:style-name="P68"><text:span text:style-name="T98">pra-</text:span><text:span text:style-name="T203"> </text:span><text:span text:style-name="T203"><text:tab/></text:span><text:span text:style-name="T156">de hace mucho tiempo </text:span><text:span text:style-name="T156"><text:tab/></text:span><text:span text:style-name="T156"><text:tab/></text:span><text:span text:style-name="T29">avo</text:span><text:span text:style-name="T156"> </text:span><text:span text:style-name="T156"><text:tab/></text:span><text:span text:style-name="T156"><text:tab/></text:span><text:span text:style-name="T156">abuelo</text:span></text:p>
            <text:p text:style-name="P68"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203"><text:tab/></text:span><text:span text:style-name="T98">pra</text:span><text:span text:style-name="T29">avo</text:span><text:span text:style-name="T156"> </text:span><text:span text:style-name="T156"><text:tab/></text:span><text:span text:style-name="T156">bisabuelo</text:span></text:p>
            <text:p text:style-name="P68"><text:span text:style-name="T98">re-</text:span><text:span text:style-name="T203"> </text:span><text:span text:style-name="T203"><text:tab/></text:span><text:span text:style-name="T156">de nuevo, una vez más, <text:s/></text:span><text:span text:style-name="T156"><text:tab/></text:span><text:span text:style-name="T156"><text:tab/></text:span><text:span text:style-name="T29">veni</text:span><text:span text:style-name="T156"> </text:span><text:span text:style-name="T156"><text:tab/></text:span><text:span text:style-name="T156"><text:tab/></text:span><text:span text:style-name="T156">venir </text:span></text:p>
            <text:p text:style-name="P68"><text:span text:style-name="T161"><text:s/></text:span><text:span text:style-name="T161"><text:tab/></text:span><text:span text:style-name="T161"><text:tab/></text:span><text:span text:style-name="T161">en dirección inversa</text:span><text:span text:style-name="T161"><text:tab/></text:span><text:span text:style-name="T161"><text:tab/></text:span><text:span text:style-name="T161"><text:tab/></text:span><text:span text:style-name="T98">re</text:span><text:span text:style-name="T29">veni</text:span><text:span text:style-name="T156"> </text:span><text:span text:style-name="T156"><text:tab/></text:span><text:span text:style-name="T156">regresar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4" draw:style-name="dp1" draw:master-page-name="Predeterminado" presentation:presentation-page-layout-name="AL1T0">
        <draw:frame presentation:style-name="pr112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2" draw:text-style-name="P140" draw:layer="layout" svg:width="25.21cm" svg:height="11.491cm" svg:x="1.389cm" svg:y="3cm">
          <draw:text-box>
            <text:p text:style-name="P88"><text:span text:style-name="T98">-a</text:span><text:span text:style-name="T133">ĉ</text:span><text:span text:style-name="T98">-</text:span><text:span text:style-name="T203"> </text:span><text:span text:style-name="T203"><text:tab/></text:span><text:span text:style-name="T156">mala calidad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omo</text:span><text:span text:style-name="T156"><text:tab/></text:span><text:span text:style-name="T156"><text:tab/></text:span><text:span text:style-name="T156">casa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om</text:span><text:span text:style-name="T98">a</text:span><text:span text:style-name="T133">ĉ</text:span><text:span text:style-name="T29">o</text:span><text:span text:style-name="T156"><text:tab/></text:span><text:span text:style-name="T156">casucha</text:span></text:p>
            <text:p text:style-name="P88"><text:span text:style-name="T98">-ad-</text:span><text:span text:style-name="T203"> </text:span><text:span text:style-name="T203"><text:tab/></text:span><text:span text:style-name="T156">Acción continuada o repetida </text:span><text:span text:style-name="T156"><text:tab/></text:span><text:span text:style-name="T29">kanti</text:span><text:span text:style-name="T156"> </text:span><text:span text:style-name="T156"><text:tab/></text:span><text:span text:style-name="T156"><text:tab/></text:span><text:span text:style-name="T156">canta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ant</text:span><text:span text:style-name="T98">ad</text:span><text:span text:style-name="T29">o</text:span><text:span text:style-name="T156"> <text:s/></text:span><text:span text:style-name="T156"><text:tab/></text:span><text:span text:style-name="T156">canto continuado</text:span></text:p>
            <text:p text:style-name="P88"><text:span text:style-name="T98">-a</text:span><text:span text:style-name="T133">ĵ</text:span><text:span text:style-name="T98">- </text:span><text:span text:style-name="T203"><text:tab/></text:span><text:span text:style-name="T102">cosa, </text:span><text:span text:style-name="T156">algo concreto </text:span><text:span text:style-name="T156"><text:tab/></text:span><text:span text:style-name="T156"><text:tab/></text:span><text:span text:style-name="T156"><text:tab/></text:span><text:span text:style-name="T29">manĝi</text:span><text:span text:style-name="T156"> </text:span><text:span text:style-name="T156"><text:tab/></text:span><text:span text:style-name="T156">come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manĝ</text:span><text:span text:style-name="T98">a</text:span><text:span text:style-name="T133">ĵ</text:span><text:span text:style-name="T29">o</text:span><text:span text:style-name="T156"> <text:s/>alimento</text:span></text:p>
            <text:p text:style-name="P88"><text:span text:style-name="T98">-an-</text:span><text:span text:style-name="T203"> </text:span><text:span text:style-name="T203"><text:tab/></text:span><text:span text:style-name="T156">miembro, participante </text:span><text:span text:style-name="T156"><text:tab/></text:span><text:span text:style-name="T156"><text:tab/></text:span><text:span text:style-name="T156"><text:tab/></text:span><text:span text:style-name="T29">Kristo</text:span><text:span text:style-name="T156"> </text:span><text:span text:style-name="T156"><text:tab/></text:span><text:span text:style-name="T156"><text:tab/></text:span><text:span text:style-name="T156">Cristo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rist</text:span><text:span text:style-name="T98">an</text:span><text:span text:style-name="T29">o</text:span><text:span text:style-name="T156"> <text:s/></text:span><text:span text:style-name="T156"><text:tab/></text:span><text:span text:style-name="T156">cristiano</text:span></text:p>
            <text:p text:style-name="P68"><text:span text:style-name="T98">-ar-</text:span><text:span text:style-name="T203"> </text:span><text:span text:style-name="T203"><text:tab/></text:span><text:span text:style-name="T156">conjunto, grupo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arbo</text:span><text:span text:style-name="T156"> </text:span><text:span text:style-name="T156"><text:tab/></text:span><text:span text:style-name="T156"><text:tab/></text:span><text:span text:style-name="T156">árbol </text:span></text:p>
            <text:p text:style-name="P6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arb</text:span><text:span text:style-name="T98">ar</text:span><text:span text:style-name="T29">o</text:span><text:span text:style-name="T156"> <text:s/></text:span><text:span text:style-name="T156"><text:tab/></text:span><text:span text:style-name="T156">bosque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5" draw:style-name="dp1" draw:master-page-name="Predeterminado" presentation:presentation-page-layout-name="AL1T0">
        <draw:frame presentation:style-name="pr113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3" draw:text-style-name="P140" draw:layer="layout" svg:width="25.611cm" svg:height="11.091cm" svg:x="1.389cm" svg:y="3cm">
          <draw:text-box>
            <text:p text:style-name="P88"><text:span text:style-name="T98">-</text:span><text:span text:style-name="T133">ĉ</text:span><text:span text:style-name="T98">j-</text:span><text:span text:style-name="T203"> </text:span><text:span text:style-name="T203"><text:tab/></text:span><text:span text:style-name="T156">crea sobrenombres masculinos </text:span><text:span text:style-name="T156"><text:tab/></text:span><text:span text:style-name="T156"><text:tab/></text:span><text:span text:style-name="T29">patro</text:span><text:span text:style-name="T156"> </text:span><text:span text:style-name="T156"><text:tab/></text:span><text:span text:style-name="T156"><text:tab/></text:span><text:span text:style-name="T156">padre </text:span></text:p>
            <text:p text:style-name="P88"><text:span text:style-name="T161"><text:s/></text:span><text:span text:style-name="T161"><text:tab/></text:span><text:span text:style-name="T156"><text:tab/></text:span><text:span text:style-name="T156">(después de 2-5 letras del nombre)</text:span><text:span text:style-name="T156"><text:tab/></text:span><text:span text:style-name="T29">pa</text:span><text:span text:style-name="T133">ĉ</text:span><text:span text:style-name="T98">j</text:span><text:span text:style-name="T29">o</text:span><text:span text:style-name="T156"><text:tab/></text:span><text:span text:style-name="T156"><text:tab/></text:span><text:span text:style-name="T156">papá</text:span></text:p>
            <text:p text:style-name="P88"><text:span text:style-name="T98">-ebl-</text:span><text:span text:style-name="T203"> </text:span><text:span text:style-name="T203"><text:tab/></text:span><text:span text:style-name="T156">posible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egi</text:span><text:span text:style-name="T156"> </text:span><text:span text:style-name="T156"><text:tab/></text:span><text:span text:style-name="T156"><text:tab/></text:span><text:span text:style-name="T156">lee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eg</text:span><text:span text:style-name="T98">ebl</text:span><text:span text:style-name="T29">a</text:span><text:span text:style-name="T156"> <text:s/></text:span><text:span text:style-name="T156"><text:tab/></text:span><text:span text:style-name="T156">legible</text:span></text:p>
            <text:p text:style-name="P88"><text:span text:style-name="T98">-ec-</text:span><text:span text:style-name="T203"> </text:span><text:span text:style-name="T203"><text:tab/></text:span><text:span text:style-name="T156">cualidad, propiedad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rapida</text:span><text:span text:style-name="T156"> <text:s/></text:span><text:span text:style-name="T156"><text:tab/></text:span><text:span text:style-name="T156">rápido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rapid</text:span><text:span text:style-name="T98">ec</text:span><text:span text:style-name="T29">o</text:span><text:span text:style-name="T156"> </text:span><text:span text:style-name="T156"><text:tab/></text:span><text:span text:style-name="T156">velocidad</text:span></text:p>
            <text:p text:style-name="P88"><text:span text:style-name="T98">-eg-</text:span><text:span text:style-name="T203"> </text:span><text:span text:style-name="T203"><text:tab/></text:span><text:span text:style-name="T156">aumentativo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varma</text:span><text:span text:style-name="T156"> </text:span><text:span text:style-name="T156"><text:tab/></text:span><text:span text:style-name="T156">caliente</text:span></text:p>
            <text:p text:style-name="P88"><text:span text:style-name="T156">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varm</text:span><text:span text:style-name="T98">eg</text:span><text:span text:style-name="T29">a</text:span><text:span text:style-name="T156"> </text:span><text:span text:style-name="T156"><text:tab/></text:span><text:span text:style-name="T156">muy caliente</text:span></text:p>
            <text:p text:style-name="P88"><text:span text:style-name="T98">-ej-</text:span><text:span text:style-name="T203"> </text:span><text:span text:style-name="T203"><text:tab/></text:span><text:span text:style-name="T156">lugar, sitio <text:s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uiri</text:span><text:span text:style-name="T156"> </text:span><text:span text:style-name="T156"><text:tab/></text:span><text:span text:style-name="T156"><text:tab/></text:span><text:span text:style-name="T156">cocinar </text:span><text:span text:style-name="T156"><text:tab/></text:span><text:span text:style-name="T156"><text:tab/></text:span><text:span text:style-name="T156">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uir</text:span><text:span text:style-name="T98">ej</text:span><text:span text:style-name="T29">o</text:span><text:span text:style-name="T156"> </text:span><text:span text:style-name="T156"><text:tab/></text:span><text:span text:style-name="T156">cocin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6" draw:style-name="dp1" draw:master-page-name="Predeterminado" presentation:presentation-page-layout-name="AL1T0">
        <draw:frame presentation:style-name="pr114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40" draw:layer="layout" svg:width="25.611cm" svg:height="11.5cm" svg:x="1.389cm" svg:y="3cm">
          <draw:text-box>
            <text:p text:style-name="P88"><text:span text:style-name="T98">-em-</text:span><text:span text:style-name="T203"> </text:span><text:span text:style-name="T203"><text:tab/></text:span><text:span text:style-name="T156">inclinación, tendencia </text:span><text:span text:style-name="T156"><text:tab/></text:span><text:span text:style-name="T156"><text:tab/></text:span><text:span text:style-name="T29">dormi</text:span><text:span text:style-name="T156"> </text:span><text:span text:style-name="T156"><text:tab/></text:span><text:span text:style-name="T156"><text:tab/></text:span><text:span text:style-name="T156"><text:tab/></text:span><text:span text:style-name="T156">dormi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orm</text:span><text:span text:style-name="T98">em</text:span><text:span text:style-name="T29">a</text:span><text:span text:style-name="T156"> </text:span><text:span text:style-name="T156"><text:tab/></text:span><text:span text:style-name="T156">dormilón</text:span></text:p>
            <text:p text:style-name="P88"><text:span text:style-name="T98">-end-</text:span><text:span text:style-name="T203"><text:tab/></text:span><text:span text:style-name="T156">que hay que hacer </text:span><text:span text:style-name="T156"><text:tab/></text:span><text:span text:style-name="T156"><text:tab/></text:span><text:span text:style-name="T156"><text:tab/></text:span><text:span text:style-name="T29">legi</text:span><text:span text:style-name="T156"> </text:span><text:span text:style-name="T156"><text:tab/></text:span><text:span text:style-name="T156"><text:tab/></text:span><text:span text:style-name="T156"><text:tab/></text:span><text:span text:style-name="T156">lee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eg</text:span><text:span text:style-name="T98">end</text:span><text:span text:style-name="T29">a</text:span><text:span text:style-name="T156"> </text:span><text:span text:style-name="T156"><text:tab/></text:span><text:span text:style-name="T156"><text:tab/></text:span><text:span text:style-name="T156">que hay que leer</text:span></text:p>
            <text:p text:style-name="P88"><text:span text:style-name="T98">-er- </text:span><text:span text:style-name="T203"><text:tab/></text:span><text:span text:style-name="T156">fragmento, unidad</text:span><text:span text:style-name="T156"><text:tab/></text:span><text:span text:style-name="T156"><text:tab/></text:span><text:span text:style-name="T156"><text:tab/></text:span><text:span text:style-name="T29">sablo</text:span><text:span text:style-name="T156"> </text:span><text:span text:style-name="T156"><text:tab/></text:span><text:span text:style-name="T156"><text:tab/></text:span><text:span text:style-name="T156"><text:tab/></text:span><text:span text:style-name="T156">arena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sabl</text:span><text:span text:style-name="T98">er</text:span><text:span text:style-name="T29">o</text:span><text:span text:style-name="T156"> <text:s/></text:span><text:span text:style-name="T156"><text:tab/></text:span><text:span text:style-name="T156"><text:tab/></text:span><text:span text:style-name="T156">grano de arena</text:span></text:p>
            <text:p text:style-name="P88"><text:span text:style-name="T98">-estr-</text:span><text:span text:style-name="T203"><text:tab/></text:span><text:span text:style-name="T156">el que manda</text:span><text:span text:style-name="T156"><text:tab/></text:span><text:span text:style-name="T156"><text:tab/></text:span><text:span text:style-name="T156"><text:tab/></text:span><text:span text:style-name="T156"><text:tab/></text:span><text:span text:style-name="T29">lernejo</text:span><text:span text:style-name="T156"> </text:span><text:span text:style-name="T156"><text:tab/></text:span><text:span text:style-name="T156"><text:tab/></text:span><text:span text:style-name="T156">escuela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ernej</text:span><text:span text:style-name="T98">estr</text:span><text:span text:style-name="T29">o</text:span><text:span text:style-name="T156"> </text:span><text:span text:style-name="T156"><text:tab/></text:span><text:span text:style-name="T156">director de escuela</text:span></text:p>
            <text:p text:style-name="P88"><text:span text:style-name="T98">-et- </text:span><text:span text:style-name="T203"><text:tab/></text:span><text:span text:style-name="T156">diminutivo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varma</text:span><text:span text:style-name="T156"> </text:span><text:span text:style-name="T156"><text:tab/></text:span><text:span text:style-name="T156"><text:tab/></text:span><text:span text:style-name="T156">caliente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varm</text:span><text:span text:style-name="T98">et</text:span><text:span text:style-name="T29">a</text:span><text:span text:style-name="T156"> </text:span><text:span text:style-name="T156"><text:tab/></text:span><text:span text:style-name="T156"><text:tab/></text:span><text:span text:style-name="T156">calentito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7" draw:style-name="dp1" draw:master-page-name="Predeterminado" presentation:presentation-page-layout-name="AL1T0">
        <draw:frame presentation:style-name="pr115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40" draw:layer="layout" svg:width="25.21cm" svg:height="11.5cm" svg:x="1.389cm" svg:y="3cm">
          <draw:text-box>
            <text:p text:style-name="P88"><text:span text:style-name="T98">-id-</text:span><text:span text:style-name="T203"> </text:span><text:span text:style-name="T203"><text:tab/></text:span><text:span text:style-name="T102">hijo,</text:span><text:span text:style-name="T203"> </text:span><text:span text:style-name="T156">descendiente, <text:s text:c="2"/></text:span><text:span text:style-name="T156"><text:tab/></text:span><text:span text:style-name="T156"><text:tab/></text:span><text:span text:style-name="T29">hundo</text:span><text:span text:style-name="T156"> </text:span><text:span text:style-name="T156"><text:tab/></text:span><text:span text:style-name="T156">perro </text:span></text:p>
            <text:p text:style-name="P68"><text:span text:style-name="T161"><text:tab/></text:span><text:span text:style-name="T161"><text:tab/></text:span><text:span text:style-name="T161">animal joven, </text:span><text:span text:style-name="T161"><text:tab/></text:span><text:span text:style-name="T161"><text:tab/></text:span><text:span text:style-name="T161"><text:tab/></text:span><text:span text:style-name="T161"><text:tab/></text:span><text:span text:style-name="T264">hund</text:span><text:span text:style-name="T173">id</text:span><text:span text:style-name="T157">o</text:span><text:span text:style-name="T161"> </text:span><text:span text:style-name="T161"><text:tab/></text:span><text:span text:style-name="T161">cachorro</text:span></text:p>
            <text:p text:style-name="P88"><text:span text:style-name="T98">-ig-</text:span><text:span text:style-name="T203"> </text:span><text:span text:style-name="T203"><text:tab/></text:span><text:span text:style-name="T156">hacer, volver, causar </text:span><text:span text:style-name="T156"><text:tab/></text:span><text:span text:style-name="T156"><text:tab/></text:span><text:span text:style-name="T29">labori</text:span><text:span text:style-name="T156"> </text:span><text:span text:style-name="T156"><text:tab/></text:span><text:span text:style-name="T156"><text:tab/></text:span><text:span text:style-name="T156">trabaja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abor</text:span><text:span text:style-name="T98">ig</text:span><text:span text:style-name="T29">i</text:span><text:span text:style-name="T156"> </text:span><text:span text:style-name="T156"><text:tab/></text:span><text:span text:style-name="T156">hacer trabajar</text:span></text:p>
            <text:p text:style-name="P88"><text:span text:style-name="T173">-i</text:span><text:span text:style-name="T150">ĝ</text:span><text:span text:style-name="T173">-</text:span><text:span text:style-name="T265"> </text:span><text:span text:style-name="T265"><text:tab/></text:span><text:span text:style-name="T102">hacerse, volverse, </text:span><text:span text:style-name="T156"><text:s/></text:span><text:span text:style-name="T156"><text:tab/></text:span><text:span text:style-name="T156"><text:tab/></text:span><text:span text:style-name="T156"><text:tab/></text:span><text:span text:style-name="T29">ru</text:span><text:span text:style-name="T121">ĝ</text:span><text:span text:style-name="T29">a</text:span><text:span text:style-name="T156"> </text:span><text:span text:style-name="T156"><text:tab/></text:span><text:span text:style-name="T156"><text:tab/></text:span><text:span text:style-name="T156">rojo/roja </text:span></text:p>
            <text:p text:style-name="P88"><text:span text:style-name="T161"><text:tab/></text:span><text:span text:style-name="T161"><text:tab/></text:span><text:span text:style-name="T156">convertirse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ru</text:span><text:span text:style-name="T121">ĝ</text:span><text:span text:style-name="T98">i</text:span><text:span text:style-name="T133">ĝ</text:span><text:span text:style-name="T29">i</text:span><text:span text:style-name="T156"> <text:s/></text:span><text:span text:style-name="T156"><text:tab/></text:span><text:span text:style-name="T156">enrojecerse</text:span></text:p>
            <text:p text:style-name="P88"><text:span text:style-name="T98">-il-</text:span><text:span text:style-name="T203"> </text:span><text:span text:style-name="T203"><text:tab/></text:span><text:span text:style-name="T156">instrumento, herramienta </text:span><text:span text:style-name="T156"><text:tab/></text:span><text:span text:style-name="T29">tran</text:span><text:span text:style-name="T121">ĉ</text:span><text:span text:style-name="T29">i</text:span><text:span text:style-name="T156"> </text:span><text:span text:style-name="T156"><text:tab/></text:span><text:span text:style-name="T156"><text:tab/></text:span><text:span text:style-name="T156">corta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tran</text:span><text:span text:style-name="T121">ĉ</text:span><text:span text:style-name="T98">il</text:span><text:span text:style-name="T29">o</text:span><text:span text:style-name="T156"> </text:span><text:span text:style-name="T156"><text:tab/></text:span><text:span text:style-name="T156">cuchillo</text:span></text:p>
            <text:p text:style-name="P88"><text:span text:style-name="T98">-in-</text:span><text:span text:style-name="T203"> </text:span><text:span text:style-name="T203"><text:tab/></text:span><text:span text:style-name="T156">femenino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nabo</text:span><text:span text:style-name="T156"> </text:span><text:span text:style-name="T156"><text:tab/></text:span><text:span text:style-name="T156">muchacho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nab</text:span><text:span text:style-name="T98">in</text:span><text:span text:style-name="T29">o</text:span><text:span text:style-name="T156"> </text:span><text:span text:style-name="T156"><text:tab/></text:span><text:span text:style-name="T156">muchach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8" draw:style-name="dp1" draw:master-page-name="Predeterminado" presentation:presentation-page-layout-name="AL1T0">
        <draw:frame presentation:style-name="pr116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49" draw:text-style-name="P140" draw:layer="layout" svg:width="25.611cm" svg:height="11.5cm" svg:x="1.389cm" svg:y="3cm">
          <draw:text-box>
            <text:p text:style-name="P88"><text:span text:style-name="T98">-ind-</text:span><text:span text:style-name="T203"> </text:span><text:span text:style-name="T203"><text:tab/></text:span><text:span text:style-name="T156">merece hacerse</text:span><text:span text:style-name="T156"><text:tab/></text:span><text:span text:style-name="T156"><text:tab/></text:span><text:span text:style-name="T156"><text:tab/></text:span><text:span text:style-name="T156"><text:tab/></text:span><text:span text:style-name="T29">legi</text:span><text:span text:style-name="T156"> </text:span><text:span text:style-name="T156"><text:tab/></text:span><text:span text:style-name="T156"><text:tab/></text:span><text:span text:style-name="T156"><text:tab/></text:span><text:span text:style-name="T156">lee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eg</text:span><text:span text:style-name="T98">ind</text:span><text:span text:style-name="T29">a</text:span><text:span text:style-name="T156"><text:tab/></text:span><text:span text:style-name="T156"> </text:span><text:span text:style-name="T156"><text:tab/></text:span><text:span text:style-name="T156">digno de leer</text:span></text:p>
            <text:p text:style-name="P88"><text:span text:style-name="T98">-ing-</text:span><text:span text:style-name="T203"> </text:span><text:span text:style-name="T203"><text:tab/></text:span><text:span text:style-name="T156">soporte parcial </text:span><text:span text:style-name="T156"><text:tab/></text:span><text:span text:style-name="T156"><text:tab/></text:span><text:span text:style-name="T156"><text:tab/></text:span><text:span text:style-name="T156"><text:tab/></text:span><text:span text:style-name="T29">glavo</text:span><text:span text:style-name="T156"> </text:span><text:span text:style-name="T156"><text:tab/></text:span><text:span text:style-name="T156"><text:tab/></text:span><text:span text:style-name="T156"><text:tab/></text:span><text:span text:style-name="T156">espada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glav</text:span><text:span text:style-name="T98">ing</text:span><text:span text:style-name="T29">o</text:span><text:span text:style-name="T156"> </text:span><text:span text:style-name="T156"><text:tab/></text:span><text:span text:style-name="T156"><text:tab/></text:span><text:span text:style-name="T156">vaina de la espada</text:span></text:p>
            <text:p text:style-name="P88"><text:span text:style-name="T98">-ism-</text:span><text:span text:style-name="T203"><text:tab/></text:span><text:span text:style-name="T156">manera de pensar </text:span><text:span text:style-name="T156"><text:tab/></text:span><text:span text:style-name="T156"><text:tab/></text:span><text:span text:style-name="T156"><text:tab/></text:span><text:span text:style-name="T29">kristano</text:span><text:span text:style-name="T156"> <text:s/></text:span><text:span text:style-name="T156"><text:tab/></text:span><text:span text:style-name="T156"><text:tab/></text:span><text:span text:style-name="T156">cristiano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kristan</text:span><text:span text:style-name="T98">ism</text:span><text:span text:style-name="T29">o</text:span><text:span text:style-name="T156"> </text:span><text:span text:style-name="T156"><text:tab/></text:span><text:span text:style-name="T156">cristianismo</text:span></text:p>
            <text:p text:style-name="P88"><text:span text:style-name="T98">-ist-</text:span><text:span text:style-name="T203"> </text:span><text:span text:style-name="T203"><text:tab/></text:span><text:span text:style-name="T156">profesión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abori</text:span><text:span text:style-name="T156"> <text:s/></text:span><text:span text:style-name="T156"><text:tab/></text:span><text:span text:style-name="T156"><text:tab/></text:span><text:span text:style-name="T156">trabajar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labor</text:span><text:span text:style-name="T98">ist</text:span><text:span text:style-name="T29">o</text:span><text:span text:style-name="T156"><text:tab/></text:span><text:span text:style-name="T156"><text:tab/></text:span><text:span text:style-name="T156">trabajador</text:span></text:p>
            <text:p text:style-name="P88"><text:span text:style-name="T98">-nj-</text:span><text:span text:style-name="T203"> </text:span><text:span text:style-name="T203"><text:tab/></text:span><text:span text:style-name="T156">sobrenombre femenino </text:span><text:span text:style-name="T156"><text:tab/></text:span><text:span text:style-name="T29">patrino</text:span><text:span text:style-name="T156"> </text:span><text:span text:style-name="T156"><text:tab/></text:span><text:span text:style-name="T156"><text:tab/></text:span><text:span text:style-name="T156">madre </text:span></text:p>
            <text:p text:style-name="P88"><text:span text:style-name="T161"><text:tab/></text:span><text:span text:style-name="T161"><text:tab/></text:span><text:span text:style-name="T156">(después de 2-5 letras del nombre) </text:span><text:span text:style-name="T29">pa</text:span><text:span text:style-name="T98">nj</text:span><text:span text:style-name="T29">o</text:span><text:span text:style-name="T156"> </text:span><text:span text:style-name="T156"><text:tab/></text:span><text:span text:style-name="T156">mamá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9" draw:style-name="dp1" draw:master-page-name="Predeterminado" presentation:presentation-page-layout-name="AL1T0">
        <draw:frame presentation:style-name="pr117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2" draw:text-style-name="P140" draw:layer="layout" svg:width="25.111cm" svg:height="11.491cm" svg:x="1.389cm" svg:y="3cm">
          <draw:text-box>
            <text:p text:style-name="P88"><text:span text:style-name="T98">-obl-</text:span><text:span text:style-name="T203"> </text:span><text:span text:style-name="T203"><text:tab/></text:span><text:span text:style-name="T156">multiplica, veces </text:span><text:span text:style-name="T156"><text:tab/></text:span><text:span text:style-name="T156"><text:tab/></text:span><text:span text:style-name="T156"><text:tab/></text:span><text:span text:style-name="T29">du</text:span><text:span text:style-name="T156"> </text:span><text:span text:style-name="T156"><text:tab/></text:span><text:span text:style-name="T156"><text:tab/></text:span><text:span text:style-name="T156"><text:tab/></text:span><text:span text:style-name="T156">dos</text:span><text:span text:style-name="T156"><text:tab/></text:span><text:span text:style-name="T156"><text:tab/>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u</text:span><text:span text:style-name="T98">obl</text:span><text:span text:style-name="T29">o</text:span><text:span text:style-name="T156"> </text:span><text:span text:style-name="T156"><text:tab/></text:span><text:span text:style-name="T156">el doble</text:span></text:p>
            <text:p text:style-name="P88"><text:span text:style-name="T98">-on-</text:span><text:span text:style-name="T203"><text:tab/></text:span><text:span text:style-name="T156">fracción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u</text:span><text:span text:style-name="T156"> </text:span><text:span text:style-name="T156"><text:tab/></text:span><text:span text:style-name="T156"><text:tab/></text:span><text:span text:style-name="T156"><text:tab/></text:span><text:span text:style-name="T156">dos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u</text:span><text:span text:style-name="T98">on</text:span><text:span text:style-name="T29">o</text:span><text:span text:style-name="T156"> </text:span><text:span text:style-name="T156"><text:tab/></text:span><text:span text:style-name="T156">la mitad</text:span></text:p>
            <text:p text:style-name="P88"><text:span text:style-name="T98">-op-</text:span><text:span text:style-name="T203"> </text:span><text:span text:style-name="T203"><text:tab/></text:span><text:span text:style-name="T156">grupo</text:span><text:span text:style-name="T203"> </text:span><text:span text:style-name="T156">de... 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u</text:span><text:span text:style-name="T156"> </text:span><text:span text:style-name="T156"><text:tab/></text:span><text:span text:style-name="T156"><text:tab/></text:span><text:span text:style-name="T156"><text:tab/></text:span><text:span text:style-name="T156">dos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du</text:span><text:span text:style-name="T98">opo</text:span><text:span text:style-name="T156"> </text:span><text:span text:style-name="T156"><text:tab/></text:span><text:span text:style-name="T156">grupo de dos</text:span></text:p>
            <text:p text:style-name="P88"><text:span text:style-name="T98">-uj-</text:span><text:span text:style-name="T203"> </text:span><text:span text:style-name="T203"><text:tab/></text:span><text:span text:style-name="T156">recipiente, país</text:span><text:span text:style-name="T156"><text:tab/></text:span><text:span text:style-name="T156"><text:tab/></text:span><text:span text:style-name="T156"><text:tab/></text:span><text:span text:style-name="T156"><text:tab/></text:span><text:span text:style-name="T29">mono</text:span><text:span text:style-name="T156"> </text:span><text:span text:style-name="T156"><text:tab/></text:span><text:span text:style-name="T156"><text:tab/></text:span><text:span text:style-name="T156">dinero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mon</text:span><text:span text:style-name="T98">uj</text:span><text:span text:style-name="T29">o</text:span><text:span text:style-name="T156"> </text:span><text:span text:style-name="T156"><text:tab/></text:span><text:span text:style-name="T156">monedero, billetera</text:span></text:p>
            <text:p text:style-name="P88"><text:span text:style-name="T98">-ul-</text:span><text:span text:style-name="T203"> </text:span><text:span text:style-name="T203"><text:tab/></text:span><text:span text:style-name="T156">individuo, persona </text:span><text:span text:style-name="T156"><text:tab/></text:span><text:span text:style-name="T156"><text:tab/></text:span><text:span text:style-name="T156"><text:tab/></text:span><text:span text:style-name="T29">juna</text:span><text:span text:style-name="T156"> </text:span><text:span text:style-name="T156"><text:tab/></text:span><text:span text:style-name="T156"><text:tab/></text:span><text:span text:style-name="T156">joven </text:span></text:p>
            <text:p text:style-name="P88"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156"><text:tab/></text:span><text:span text:style-name="T29">jun</text:span><text:span text:style-name="T98">ul</text:span><text:span text:style-name="T29">o</text:span><text:span text:style-name="T156"> </text:span><text:span text:style-name="T156"><text:tab/></text:span><text:span text:style-name="T156">una persona joven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0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0" draw:style-name="dp1" draw:master-page-name="Predeterminado" presentation:presentation-page-layout-name="AL1T0">
        <draw:frame presentation:style-name="pr118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Sufijo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2" draw:text-style-name="P140" draw:layer="layout" svg:width="25.111cm" svg:height="11.491cm" svg:x="1.389cm" svg:y="3cm">
          <draw:text-box>
            <text:p text:style-name="P88"><text:span text:style-name="T98">-um-</text:span><text:span text:style-name="T243"> </text:span><text:span text:style-name="T243"><text:tab/></text:span><text:span text:style-name="T156">sin significado preciso</text:span><text:span text:style-name="T26"> </text:span><text:span text:style-name="T26"><text:tab/></text:span><text:span text:style-name="T26"><text:tab/></text:span><text:span text:style-name="T29">komuna</text:span><text:span text:style-name="T155"> </text:span><text:span text:style-name="T155"><text:tab/></text:span><text:span text:style-name="T156">común</text:span><text:span text:style-name="T26"> </text:span></text:p>
            <text:p text:style-name="P68"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6"><text:tab/></text:span><text:span text:style-name="T29">komun</text:span><text:span text:style-name="T98">um</text:span><text:span text:style-name="T29">o</text:span><text:span text:style-name="T155"> </text:span><text:span text:style-name="T155"><text:tab/></text:span><text:span text:style-name="T156">comunidad</text:span></text:p>
            <text:p text:style-name="P68"><text:span text:style-name="T156"/></text:p>
            <text:list text:style-name="L1">
              <text:list-item>
                <text:p text:style-name="P68"><text:span text:style-name="T26">Se pueden usar varios prefijos y sufijos en la misma palabra.</text:span></text:p>
                <text:list>
                  <text:list-header>
                    <text:p text:style-name="P68"><text:span text:style-name="T29">patro</text:span><text:span text:style-name="T156"> <text:s/></text:span><text:span text:style-name="T156"><text:tab/></text:span><text:span text:style-name="T156"><text:tab/></text:span><text:span text:style-name="T156">padre </text:span><text:span text:style-name="T156"><text:tab/></text:span><text:span text:style-name="T156"><text:tab/></text:span><text:span text:style-name="T29">bogepatroj</text:span><text:span text:style-name="T156"> </text:span><text:span text:style-name="T156"><text:tab/></text:span><text:span text:style-name="T156">suegros, (suegro y suegra)</text:span></text:p>
                  </text:list-header>
                </text:list>
              </text:list-item>
            </text:list>
            <text:p text:style-name="P68"><text:span text:style-name="T156"><text:tab/></text:span><text:span text:style-name="T29">labori</text:span><text:span text:style-name="T156"> </text:span><text:span text:style-name="T156"><text:tab/></text:span><text:span text:style-name="T156"><text:tab/></text:span><text:span text:style-name="T156">trabajar </text:span><text:span text:style-name="T156"><text:tab/></text:span><text:span text:style-name="T29">mallaborema</text:span><text:span text:style-name="T156"><text:tab/></text:span><text:span text:style-name="T156">vago, haragán</text:span></text:p>
            <text:p text:style-name="P68"><text:span text:style-name="T156"/></text:p>
            <text:list text:continue-numbering="true" text:style-name="L1">
              <text:list-item>
                <text:p text:style-name="P68"><text:span text:style-name="T26">Algunos prefijos y sufijos se pueden usar por si mismos.</text:span></text:p>
              </text:list-item>
            </text:list>
            <text:p text:style-name="P68"><text:span text:style-name="T29"><text:tab/></text:span><text:span text:style-name="T29">ilo</text:span><text:span text:style-name="T156"> </text:span><text:span text:style-name="T156"><text:tab/></text:span><text:span text:style-name="T156"><text:tab/></text:span><text:span text:style-name="T156"><text:tab/></text:span><text:span text:style-name="T156">instrumento, herramienta</text:span></text:p>
            <text:p text:style-name="P68"><text:span text:style-name="T156"><text:tab/></text:span><text:span text:style-name="T29">ekas</text:span><text:span text:style-name="T156"> </text:span><text:span text:style-name="T156"><text:tab/></text:span><text:span text:style-name="T156"><text:tab/></text:span><text:span text:style-name="T156">comienza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1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1" draw:style-name="dp1" draw:master-page-name="Predeterminado" presentation:presentation-page-layout-name="AL1T0">
        <draw:frame presentation:style-name="pr119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Y ahora ¿qué sigue?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4" draw:text-style-name="P141" draw:layer="layout" svg:width="25.111cm" svg:height="12.513cm" svg:x="1.389cm" svg:y="3cm">
          <draw:text-box>
            <text:p text:style-name="P67"><text:span text:style-name="T266">Ya conoces las reglas básicas del Esperanto, ahora necesitas practicar y aprender vocabulario. Te recomendamos las siguientes páginas web:</text:span></text:p>
            <text:p text:style-name="P67"><text:span text:style-name="T267"/></text:p>
            <text:p text:style-name="P67"><text:span text:style-name="T268">CURSOS:</text:span></text:p>
            <text:p text:style-name="P67"><text:span text:style-name="T267">Duolingo: 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https://es.duolingo.com/</text:span></text:p>
            <text:p text:style-name="P67"><text:span text:style-name="T267">Lernu: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https://lernu.net/</text:span></text:p>
            <text:p text:style-name="P67"><text:span text:style-name="T269">Kurso de Esperanto</text:span><text:span text:style-name="T269"><text:tab/></text:span><text:span text:style-name="T269"><text:tab/></text:span><text:span text:style-name="T269"><text:tab/></text:span><text:span text:style-name="T270"><text:a xlink:href="http://www.kurso.com.br/" xlink:type="simple">http://www.kurso.com.br/</text:a></text:span></text:p>
            <text:p text:style-name="P67"><text:span text:style-name="T269"/></text:p>
            <text:p text:style-name="P67"><text:span text:style-name="T268">DICCIONARIOS:</text:span></text:p>
            <text:p text:style-name="P67"><text:span text:style-name="T269">Gran Diccionario <text:s/></text:span><text:span text:style-name="T269"><text:tab/></text:span><text:span text:style-name="T269"><text:tab/></text:span><text:span text:style-name="T269"><text:tab/></text:span><text:span text:style-name="T270"><text:a xlink:href="http://esperanto.es/diccionario" xlink:type="simple">http://esperanto.es/diccionario</text:a></text:span></text:p>
            <text:p text:style-name="P68"><text:span text:style-name="T271">Plena Ilustrita Vortaro </text:span><text:span text:style-name="T271"><text:tab/></text:span><text:span text:style-name="T271"><text:tab/></text:span><text:span text:style-name="T270"><text:a xlink:href="https://vortaro.net/" xlink:type="simple">https://vortaro.net/</text:a></text:span></text:p>
            <text:p text:style-name="P67"><text:span text:style-name="T269">ReVo (Reta Vortaro) </text:span><text:span text:style-name="T269"><text:tab/></text:span><text:span text:style-name="T269"><text:tab/></text:span><text:span text:style-name="T269">http://www.reta-vortaro.de/</text:span></text:p>
            <text:p text:style-name="P67"><text:span text:style-name="T272"/></text:p>
          </draw:text-box>
        </draw:frame>
        <presentation:notes draw:style-name="dp2">
          <draw:page-thumbnail draw:style-name="gr2" draw:layer="layout" svg:width="19.798cm" svg:height="11.136cm" svg:x="0.6cm" svg:y="2.257cm" draw:page-number="111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2" draw:style-name="dp1" draw:master-page-name="Predeterminado" presentation:presentation-page-layout-name="AL1T0">
        <draw:frame presentation:style-name="pr120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Otros sitios de interé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5" draw:text-style-name="P141" draw:layer="layout" svg:width="26.5cm" svg:height="11.726cm" svg:x="1cm" svg:y="3cm">
          <draw:text-box>
            <text:p text:style-name="P67"><text:span text:style-name="T266">ASOCIACIONES:</text:span></text:p>
            <text:p text:style-name="P67"><text:span text:style-name="T267">Grupo Esperanto de Valencia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a xlink:href="http://valencia.esperanto.es/" xlink:type="simple">http://valencia.esperanto.es/</text:a></text:span></text:p>
            <text:p text:style-name="P67"><text:span text:style-name="T267">Federación Española de Esperanto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a xlink:href="https://www.esperanto.es/hef" xlink:type="simple">https://www.esperanto.es/hef</text:a></text:span></text:p>
            <text:p text:style-name="P67"><text:span text:style-name="T267">Asociación Universal de Esperanto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a xlink:href="https://uea.org/" xlink:type="simple">https://uea.org/</text:a></text:span></text:p>
            <text:p text:style-name="P67"><text:span text:style-name="T267">Tutmonda Esperantista Junulara Organizo (TEJO)</text:span><text:span text:style-name="T267"><text:tab/></text:span><text:span text:style-name="T267"><text:a xlink:href="https://www.tejo.org/" xlink:type="simple">https://www.tejo.org/</text:a></text:span></text:p>
            <text:p text:style-name="P67"><text:span text:style-name="T267"/></text:p>
            <text:p text:style-name="P67"><text:span text:style-name="T268">REVISTAS:</text:span></text:p>
            <text:p text:style-name="P67"><text:span text:style-name="T267">Valencia Luno</text:span><text:span text:style-name="T267"><text:tab/></text:span><text:span text:style-name="T267"><text:tab/></text:span><text:span text:style-name="T267"><text:tab/></text:span><text:span text:style-name="T267"><text:a xlink:href="https://valencia.esperanto.es/es/publicacions/" xlink:type="simple">https://valencia.esperanto.es/es/publicacions/</text:a></text:span></text:p>
            <text:p text:style-name="P67"><text:span text:style-name="T267">Boletín (HEF)</text:span><text:span text:style-name="T267"><text:tab/></text:span><text:span text:style-name="T267"><text:tab/></text:span><text:span text:style-name="T267"><text:tab/></text:span><text:span text:style-name="T267"><text:a xlink:href="https://www.esperanto.es/hef/index.php/boletin" xlink:type="simple">https://www.esperanto.es/hef/index.php/boletin</text:a></text:span></text:p>
            <text:p text:style-name="P67"><text:span text:style-name="T267">La Bitbulteno (HEF)</text:span><text:span text:style-name="T267"><text:tab/></text:span><text:span text:style-name="T267"><text:tab/></text:span><text:span text:style-name="T267"><text:a xlink:href="https://www.esperanto.es/hef/index.php/boletin-electronico" xlink:type="simple">https://www.esperanto.es/hef/index.php/boletin-electronico</text:a></text:span></text:p>
            <text:p text:style-name="P67"><text:span text:style-name="T267">Otras revistas</text:span><text:span text:style-name="T267"><text:tab/></text:span><text:span text:style-name="T267"><text:tab/></text:span><text:span text:style-name="T267"><text:tab/></text:span><text:span text:style-name="T267">http://enricbaltasar.com/revistas-esperanto/</text:span></text:p>
            <text:p text:style-name="P67"><text:span text:style-name="T272"/></text:p>
          </draw:text-box>
        </draw:frame>
        <presentation:notes draw:style-name="dp2">
          <draw:page-thumbnail draw:style-name="gr2" draw:layer="layout" svg:width="19.798cm" svg:height="11.136cm" svg:x="0.6cm" svg:y="2.257cm" draw:page-number="112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3" draw:style-name="dp1" draw:master-page-name="Predeterminado" presentation:presentation-page-layout-name="AL1T0">
        <draw:frame presentation:style-name="pr121" draw:text-style-name="P35" draw:layer="layout" svg:width="25.099cm" svg:height="1.737cm" svg:x="1.401cm" svg:y="0.628cm" presentation:class="title" presentation:user-transformed="true">
          <draw:text-box>
            <text:p text:style-name="P34"><text:span text:style-name="T30">Otros sitios de interés</text:span>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6" draw:text-style-name="P141" draw:layer="layout" svg:width="25cm" svg:height="10.726cm" svg:x="1.5cm" svg:y="4cm">
          <draw:text-box>
            <text:p text:style-name="P67"><text:span text:style-name="T268">EVENTOS Y CHARLAS:</text:span></text:p>
            <text:p text:style-name="P67"><text:span text:style-name="T267">Eventa Servo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https://eventaservo.org/</text:span></text:p>
            <text:p text:style-name="P67"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<text:tab/></text:span><text:span text:style-name="T267">Buscar: komencanto</text:span></text:p>
            <text:p text:style-name="P67"><text:span text:style-name="T272"/></text:p>
          </draw:text-box>
        </draw:frame>
        <presentation:notes draw:style-name="dp2">
          <draw:page-thumbnail draw:style-name="gr2" draw:layer="layout" svg:width="19.798cm" svg:height="11.136cm" svg:x="0.6cm" svg:y="2.257cm" draw:page-number="113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4" draw:style-name="dp1" draw:master-page-name="Predeterminado" presentation:presentation-page-layout-name="AL1T0">
        <draw:frame presentation:style-name="pr122" draw:text-style-name="P35" draw:layer="layout" svg:width="25.099cm" svg:height="1.737cm" svg:x="1.401cm" svg:y="0.628cm" presentation:class="title" presentation:user-transformed="true">
          <draw:text-box>
            <text:p>Hazte socio</text:p>
          </draw:text-box>
        </draw:frame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7" draw:text-style-name="P19" draw:layer="layout" svg:width="25.099cm" svg:height="9.691cm" svg:x="1.429cm" svg:y="3.712cm">
          <draw:text-box>
            <text:list text:style-name="L1">
              <text:list-item>
                <text:p><text:span text:style-name="T183">Y no te olvides de hacerte socio del Grupo Esperanto Valencia en</text:span><text:span text:style-name="T184"> https://valencia.esperanto.es . </text:span></text:p>
                <text:p><text:span text:style-name="T184"><text:s/></text:span></text:p>
              </text:list-item>
              <text:list-item>
                <text:p><text:span text:style-name="T183">Nos reunimos todos los miércoles a las 11 de la mañana para charlar en Esperanto.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14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5" draw:style-name="dp1" draw:master-page-name="Predeterminado" presentation:presentation-page-layout-name="AL1T0"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draw:style-name="gr68" draw:text-style-name="P142" draw:layer="layout" svg:width="25.099cm" svg:height="11.5cm" svg:x="1.5cm" svg:y="3cm">
          <draw:text-box>
            <text:p text:style-name="P6"><text:span text:style-name="T273">Dankon!</text:span></text:p>
            <text:p text:style-name="P6"><text:span text:style-name="T274">kaj ĝis baldaŭ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15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6" draw:style-name="dp1" draw:master-page-name="Predeterminado" presentation:presentation-page-layout-name="AL1T0"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3" draw:layer="layout" svg:width="25.199cm" svg:height="2.629cm" svg:x="1.401cm" svg:y="0.629cm" presentation:class="title" presentation:user-transformed="true">
          <draw:text-box>
            <text:p>Índice 1</text:p>
          </draw:text-box>
        </draw:frame>
        <draw:frame draw:style-name="gr14" draw:layer="layout" svg:width="25.061cm" svg:height="12.239cm" svg:x="1.524cm" svg:y="3.012cm">
          <table:table table:template-name="default" table:use-first-row-styles="true" table:use-banding-rows-styles="true">
            <table:table-column table:style-name="co16"/>
            <table:table-column table:style-name="co17"/>
            <table:table-column table:style-name="co18"/>
            <table:table-column table:style-name="co19"/>
            <table:table-row table:style-name="ro9" table:default-cell-style-name="gray3">
              <table:table-cell>
                <text:p><text:span text:style-name="T275">1</text:span></text:p>
              </table:table-cell>
              <table:table-cell>
                <text:p><text:span text:style-name="T275">Esperanto desde cero</text:span></text:p>
              </table:table-cell>
              <table:table-cell>
                <text:p><text:span text:style-name="T275">16</text:span></text:p>
              </table:table-cell>
              <table:table-cell>
                <text:p><text:span text:style-name="T275">16 reglas del Esperanto</text:span></text:p>
              </table:table-cell>
            </table:table-row>
            <table:table-row table:style-name="ro9" table:default-cell-style-name="gray2">
              <table:table-cell>
                <text:p><text:span text:style-name="T275">2</text:span></text:p>
              </table:table-cell>
              <table:table-cell>
                <text:p><text:span text:style-name="T275">Saluton kaj bonvenon</text:span></text:p>
              </table:table-cell>
              <table:table-cell>
                <text:p><text:span text:style-name="T275">17</text:span></text:p>
              </table:table-cell>
              <table:table-cell>
                <text:p><text:span text:style-name="T275">16 reglas del Esperanto</text:span></text:p>
              </table:table-cell>
            </table:table-row>
            <table:table-row table:style-name="ro9" table:default-cell-style-name="gray1">
              <table:table-cell>
                <text:p><text:span text:style-name="T275">3</text:span></text:p>
              </table:table-cell>
              <table:table-cell>
                <text:p><text:span text:style-name="T275">Presentación</text:span></text:p>
              </table:table-cell>
              <table:table-cell>
                <text:p><text:span text:style-name="T275">18</text:span></text:p>
              </table:table-cell>
              <table:table-cell>
                <text:p><text:span text:style-name="T275">16 reglas del Esperanto</text:span></text:p>
              </table:table-cell>
            </table:table-row>
            <table:table-row table:style-name="ro9" table:default-cell-style-name="gray2">
              <table:table-cell>
                <text:p><text:span text:style-name="T275">4</text:span></text:p>
              </table:table-cell>
              <table:table-cell>
                <text:p><text:span text:style-name="T275">¿Qué es el Esperanto?</text:span></text:p>
              </table:table-cell>
              <table:table-cell>
                <text:p><text:span text:style-name="T275">19</text:span></text:p>
              </table:table-cell>
              <table:table-cell>
                <text:p><text:span text:style-name="T275">El alfabeto</text:span></text:p>
              </table:table-cell>
            </table:table-row>
            <table:table-row table:style-name="ro9" table:default-cell-style-name="gray1">
              <table:table-cell>
                <text:p><text:span text:style-name="T275">5</text:span></text:p>
              </table:table-cell>
              <table:table-cell>
                <text:p><text:span text:style-name="T275">¿Qué es el Esperanto?</text:span></text:p>
              </table:table-cell>
              <table:table-cell>
                <text:p><text:span text:style-name="T275">20</text:span></text:p>
              </table:table-cell>
              <table:table-cell>
                <text:p><text:span text:style-name="T275">Pronunciación</text:span></text:p>
              </table:table-cell>
            </table:table-row>
            <table:table-row table:style-name="ro9" table:default-cell-style-name="gray2">
              <table:table-cell>
                <text:p><text:span text:style-name="T275">6</text:span></text:p>
              </table:table-cell>
              <table:table-cell>
                <text:p><text:span text:style-name="T275">¿Por qué aprender Esperanto?</text:span></text:p>
              </table:table-cell>
              <table:table-cell>
                <text:p><text:span text:style-name="T275">21</text:span></text:p>
              </table:table-cell>
              <table:table-cell>
                <text:p><text:span text:style-name="T275">Pronunciación</text:span></text:p>
              </table:table-cell>
            </table:table-row>
            <table:table-row table:style-name="ro9" table:default-cell-style-name="gray1">
              <table:table-cell>
                <text:p><text:span text:style-name="T275">7</text:span></text:p>
              </table:table-cell>
              <table:table-cell>
                <text:p><text:span text:style-name="T275">¿Por qué aprender Esperanto?</text:span></text:p>
              </table:table-cell>
              <table:table-cell>
                <text:p><text:span text:style-name="T275">22</text:span></text:p>
              </table:table-cell>
              <table:table-cell>
                <text:p><text:span text:style-name="T275">Pronunciación</text:span></text:p>
              </table:table-cell>
            </table:table-row>
            <table:table-row table:style-name="ro9" table:default-cell-style-name="gray2">
              <table:table-cell>
                <text:p><text:span text:style-name="T275">8</text:span></text:p>
              </table:table-cell>
              <table:table-cell>
                <text:p><text:span text:style-name="T275">¿Por qué aprender Esperanto?</text:span></text:p>
              </table:table-cell>
              <table:table-cell>
                <text:p><text:span text:style-name="T275">23</text:span></text:p>
              </table:table-cell>
              <table:table-cell>
                <text:p><text:span text:style-name="T275">Estructura de las palabras</text:span></text:p>
              </table:table-cell>
            </table:table-row>
            <table:table-row table:style-name="ro9" table:default-cell-style-name="gray1">
              <table:table-cell>
                <text:p><text:span text:style-name="T275">9</text:span></text:p>
              </table:table-cell>
              <table:table-cell>
                <text:p><text:span text:style-name="T275">¿Por qué aprender Esperanto?</text:span></text:p>
              </table:table-cell>
              <table:table-cell>
                <text:p><text:span text:style-name="T275">24</text:span></text:p>
              </table:table-cell>
              <table:table-cell>
                <text:p><text:span text:style-name="T275">Estructura de las palabras</text:span></text:p>
              </table:table-cell>
            </table:table-row>
            <table:table-row table:style-name="ro9" table:default-cell-style-name="gray2">
              <table:table-cell>
                <text:p><text:span text:style-name="T275">10</text:span></text:p>
              </table:table-cell>
              <table:table-cell>
                <text:p><text:span text:style-name="T275">¿Por qué aprender Esperanto?</text:span></text:p>
              </table:table-cell>
              <table:table-cell>
                <text:p><text:span text:style-name="T275">25</text:span></text:p>
              </table:table-cell>
              <table:table-cell>
                <text:p><text:span text:style-name="T275">Estructura de las palabras</text:span></text:p>
              </table:table-cell>
            </table:table-row>
            <table:table-row table:style-name="ro9" table:default-cell-style-name="gray1">
              <table:table-cell>
                <text:p><text:span text:style-name="T275">11</text:span></text:p>
              </table:table-cell>
              <table:table-cell>
                <text:p><text:span text:style-name="T275">Pasporta Servo</text:span></text:p>
              </table:table-cell>
              <table:table-cell>
                <text:p><text:span text:style-name="T275">26</text:span></text:p>
              </table:table-cell>
              <table:table-cell>
                <text:p><text:span text:style-name="T275">Artículo determinado</text:span></text:p>
              </table:table-cell>
            </table:table-row>
            <table:table-row table:style-name="ro9" table:default-cell-style-name="gray2">
              <table:table-cell>
                <text:p><text:span text:style-name="T275">12</text:span></text:p>
              </table:table-cell>
              <table:table-cell>
                <text:p><text:span text:style-name="T275">Pasporta Servo</text:span></text:p>
              </table:table-cell>
              <table:table-cell>
                <text:p><text:span text:style-name="T275">27</text:span></text:p>
              </table:table-cell>
              <table:table-cell>
                <text:p><text:span text:style-name="T275">Artículo indeterminado</text:span></text:p>
              </table:table-cell>
            </table:table-row>
            <table:table-row table:style-name="ro9" table:default-cell-style-name="gray1">
              <table:table-cell>
                <text:p><text:span text:style-name="T275">13</text:span></text:p>
              </table:table-cell>
              <table:table-cell>
                <text:p><text:span text:style-name="T275">16 reglas del Esperanto</text:span></text:p>
              </table:table-cell>
              <table:table-cell>
                <text:p><text:span text:style-name="T275">28</text:span></text:p>
              </table:table-cell>
              <table:table-cell>
                <text:p><text:span text:style-name="T275">Sustantivos</text:span></text:p>
              </table:table-cell>
            </table:table-row>
            <table:table-row table:style-name="ro9" table:default-cell-style-name="gray2">
              <table:table-cell>
                <text:p><text:span text:style-name="T275">14</text:span></text:p>
              </table:table-cell>
              <table:table-cell>
                <text:p><text:span text:style-name="T275">16 reglas del Esperanto</text:span></text:p>
              </table:table-cell>
              <table:table-cell>
                <text:p><text:span text:style-name="T275">29</text:span></text:p>
              </table:table-cell>
              <table:table-cell>
                <text:p><text:span text:style-name="T275">Sustantivos</text:span></text:p>
              </table:table-cell>
            </table:table-row>
            <table:table-row table:style-name="ro9" table:default-cell-style-name="gray1">
              <table:table-cell>
                <text:p><text:span text:style-name="T275">15</text:span></text:p>
              </table:table-cell>
              <table:table-cell>
                <text:p><text:span text:style-name="T275">16 reglas del Esperanto</text:span></text:p>
              </table:table-cell>
              <table:table-cell>
                <text:p><text:span text:style-name="T275">30</text:span></text:p>
              </table:table-cell>
              <table:table-cell>
                <text:p><text:span text:style-name="T275">Adjetivos</text:span></text:p>
              </table:table-cell>
            </table:table-row>
          </table:table>
          <draw:image xlink:href="Pictures/TablePreview4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16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7" draw:style-name="dp1" draw:master-page-name="Predeterminado" presentation:presentation-page-layout-name="AL1T0">
        <office:forms form:automatic-focus="false" form:apply-design-mode="false"/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3" draw:layer="layout" svg:width="25.199cm" svg:height="2.629cm" svg:x="1.401cm" svg:y="0.629cm" presentation:class="title" presentation:user-transformed="true">
          <draw:text-box>
            <text:p>Índice 2</text:p>
          </draw:text-box>
        </draw:frame>
        <draw:frame draw:style-name="gr14" draw:layer="layout" svg:width="25.061cm" svg:height="12.239cm" svg:x="1.524cm" svg:y="3.012cm">
          <table:table table:template-name="default" table:use-first-row-styles="true" table:use-banding-rows-styles="true">
            <table:table-column table:style-name="co16"/>
            <table:table-column table:style-name="co17"/>
            <table:table-column table:style-name="co18"/>
            <table:table-column table:style-name="co19"/>
            <table:table-row table:style-name="ro9" table:default-cell-style-name="gray3">
              <table:table-cell>
                <text:p><text:span text:style-name="T275">31</text:span></text:p>
              </table:table-cell>
              <table:table-cell>
                <text:p><text:span text:style-name="T275">Pronombres personales</text:span></text:p>
              </table:table-cell>
              <table:table-cell>
                <text:p><text:span text:style-name="T275">46</text:span></text:p>
              </table:table-cell>
              <table:table-cell>
                <text:p><text:span text:style-name="T275">Palabras y expresiones útiles</text:span></text:p>
              </table:table-cell>
            </table:table-row>
            <table:table-row table:style-name="ro9" table:default-cell-style-name="gray2">
              <table:table-cell>
                <text:p><text:span text:style-name="T275">32</text:span></text:p>
              </table:table-cell>
              <table:table-cell>
                <text:p><text:span text:style-name="T275">Pronombres posesivos</text:span></text:p>
              </table:table-cell>
              <table:table-cell>
                <text:p><text:span text:style-name="T275">47</text:span></text:p>
              </table:table-cell>
              <table:table-cell>
                <text:p><text:span text:style-name="T275">Palabras y expresiones útiles</text:span></text:p>
              </table:table-cell>
            </table:table-row>
            <table:table-row table:style-name="ro9" table:default-cell-style-name="gray1">
              <table:table-cell>
                <text:p><text:span text:style-name="T275">33</text:span></text:p>
              </table:table-cell>
              <table:table-cell>
                <text:p><text:span text:style-name="T275">Verbos</text:span></text:p>
              </table:table-cell>
              <table:table-cell>
                <text:p><text:span text:style-name="T275">48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2">
              <table:table-cell>
                <text:p><text:span text:style-name="T275">34</text:span></text:p>
              </table:table-cell>
              <table:table-cell>
                <text:p><text:span text:style-name="T275">Verbos: Infinitivo</text:span></text:p>
              </table:table-cell>
              <table:table-cell>
                <text:p><text:span text:style-name="T275">49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1">
              <table:table-cell>
                <text:p><text:span text:style-name="T275">35</text:span></text:p>
              </table:table-cell>
              <table:table-cell>
                <text:p><text:span text:style-name="T275">Verbos: Presente</text:span></text:p>
              </table:table-cell>
              <table:table-cell>
                <text:p><text:span text:style-name="T275">50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2">
              <table:table-cell>
                <text:p><text:span text:style-name="T275">36</text:span></text:p>
              </table:table-cell>
              <table:table-cell>
                <text:p><text:span text:style-name="T275">Verbos: Pasado</text:span></text:p>
              </table:table-cell>
              <table:table-cell>
                <text:p><text:span text:style-name="T275">51</text:span></text:p>
              </table:table-cell>
              <table:table-cell>
                <text:p><text:span text:style-name="T275">Preguntas</text:span></text:p>
              </table:table-cell>
            </table:table-row>
            <table:table-row table:style-name="ro9" table:default-cell-style-name="gray1">
              <table:table-cell>
                <text:p><text:span text:style-name="T275">37</text:span></text:p>
              </table:table-cell>
              <table:table-cell>
                <text:p><text:span text:style-name="T275">Verbos: Futuro</text:span></text:p>
              </table:table-cell>
              <table:table-cell>
                <text:p><text:span text:style-name="T275">52</text:span></text:p>
              </table:table-cell>
              <table:table-cell>
                <text:p><text:span text:style-name="T275">Ĉu</text:span></text:p>
              </table:table-cell>
            </table:table-row>
            <table:table-row table:style-name="ro9" table:default-cell-style-name="gray2">
              <table:table-cell>
                <text:p><text:span text:style-name="T275">38</text:span></text:p>
              </table:table-cell>
              <table:table-cell>
                <text:p><text:span text:style-name="T275">Verbos: Condicional</text:span></text:p>
              </table:table-cell>
              <table:table-cell>
                <text:p><text:span text:style-name="T275">53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1">
              <table:table-cell>
                <text:p><text:span text:style-name="T275">39</text:span></text:p>
              </table:table-cell>
              <table:table-cell>
                <text:p><text:span text:style-name="T275">Verbos: Imperativo y Subjuntivo</text:span></text:p>
              </table:table-cell>
              <table:table-cell>
                <text:p><text:span text:style-name="T275">54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2">
              <table:table-cell>
                <text:p><text:span text:style-name="T275">40</text:span></text:p>
              </table:table-cell>
              <table:table-cell>
                <text:p><text:span text:style-name="T275">Verbos compuestos</text:span></text:p>
              </table:table-cell>
              <table:table-cell>
                <text:p><text:span text:style-name="T275">55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1">
              <table:table-cell>
                <text:p><text:span text:style-name="T275">41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56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2">
              <table:table-cell>
                <text:p><text:span text:style-name="T275">42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57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1">
              <table:table-cell>
                <text:p><text:span text:style-name="T275">43</text:span></text:p>
              </table:table-cell>
              <table:table-cell>
                <text:p><text:span text:style-name="T275">Plural</text:span></text:p>
              </table:table-cell>
              <table:table-cell>
                <text:p><text:span text:style-name="T275">58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2">
              <table:table-cell>
                <text:p><text:span text:style-name="T275">44</text:span></text:p>
              </table:table-cell>
              <table:table-cell>
                <text:p><text:span text:style-name="T275">Complemento directo</text:span></text:p>
              </table:table-cell>
              <table:table-cell>
                <text:p><text:span text:style-name="T275">59</text:span></text:p>
              </table:table-cell>
              <table:table-cell>
                <text:p><text:span text:style-name="T275">Números ordinales</text:span></text:p>
              </table:table-cell>
            </table:table-row>
            <table:table-row table:style-name="ro9" table:default-cell-style-name="gray1">
              <table:table-cell>
                <text:p><text:span text:style-name="T275">45</text:span></text:p>
              </table:table-cell>
              <table:table-cell>
                <text:p><text:span text:style-name="T275">Complemento directo</text:span></text:p>
              </table:table-cell>
              <table:table-cell>
                <text:p><text:span text:style-name="T275">60</text:span></text:p>
              </table:table-cell>
              <table:table-cell>
                <text:p><text:span text:style-name="T275">Prefijo mal-</text:span></text:p>
              </table:table-cell>
            </table:table-row>
          </table:table>
          <draw:image xlink:href="Pictures/TablePreview5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17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8" draw:style-name="dp1" draw:master-page-name="Predeterminado" presentation:presentation-page-layout-name="AL1T0">
        <office:forms form:automatic-focus="false" form:apply-design-mode="false"/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3" draw:layer="layout" svg:width="25.199cm" svg:height="2.629cm" svg:x="1.401cm" svg:y="0.629cm" presentation:class="title" presentation:user-transformed="true">
          <draw:text-box>
            <text:p>Índice 3</text:p>
          </draw:text-box>
        </draw:frame>
        <draw:frame draw:style-name="gr14" draw:layer="layout" svg:width="25.061cm" svg:height="12.239cm" svg:x="1.524cm" svg:y="3.012cm">
          <table:table table:template-name="default" table:use-first-row-styles="true" table:use-banding-rows-styles="true">
            <table:table-column table:style-name="co16"/>
            <table:table-column table:style-name="co17"/>
            <table:table-column table:style-name="co18"/>
            <table:table-column table:style-name="co19"/>
            <table:table-row table:style-name="ro9" table:default-cell-style-name="gray3">
              <table:table-cell>
                <text:p><text:span text:style-name="T275">31</text:span></text:p>
              </table:table-cell>
              <table:table-cell>
                <text:p><text:span text:style-name="T275">Pronombres personales</text:span></text:p>
              </table:table-cell>
              <table:table-cell>
                <text:p><text:span text:style-name="T275">46</text:span></text:p>
              </table:table-cell>
              <table:table-cell>
                <text:p><text:span text:style-name="T275">Palabras y expresiones útiles</text:span></text:p>
              </table:table-cell>
            </table:table-row>
            <table:table-row table:style-name="ro9" table:default-cell-style-name="gray2">
              <table:table-cell>
                <text:p><text:span text:style-name="T275">32</text:span></text:p>
              </table:table-cell>
              <table:table-cell>
                <text:p><text:span text:style-name="T275">Pronombres posesivos</text:span></text:p>
              </table:table-cell>
              <table:table-cell>
                <text:p><text:span text:style-name="T275">47</text:span></text:p>
              </table:table-cell>
              <table:table-cell>
                <text:p><text:span text:style-name="T275">Palabras y expresiones útiles</text:span></text:p>
              </table:table-cell>
            </table:table-row>
            <table:table-row table:style-name="ro9" table:default-cell-style-name="gray1">
              <table:table-cell>
                <text:p><text:span text:style-name="T275">33</text:span></text:p>
              </table:table-cell>
              <table:table-cell>
                <text:p><text:span text:style-name="T275">Verbos</text:span></text:p>
              </table:table-cell>
              <table:table-cell>
                <text:p><text:span text:style-name="T275">48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2">
              <table:table-cell>
                <text:p><text:span text:style-name="T275">34</text:span></text:p>
              </table:table-cell>
              <table:table-cell>
                <text:p><text:span text:style-name="T275">Verbos: Infinitivo</text:span></text:p>
              </table:table-cell>
              <table:table-cell>
                <text:p><text:span text:style-name="T275">49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1">
              <table:table-cell>
                <text:p><text:span text:style-name="T275">35</text:span></text:p>
              </table:table-cell>
              <table:table-cell>
                <text:p><text:span text:style-name="T275">Verbos: Presente</text:span></text:p>
              </table:table-cell>
              <table:table-cell>
                <text:p><text:span text:style-name="T275">50</text:span></text:p>
              </table:table-cell>
              <table:table-cell>
                <text:p><text:span text:style-name="T275">El Esperanto es un idioma flexible <text:s/></text:span></text:p>
              </table:table-cell>
            </table:table-row>
            <table:table-row table:style-name="ro9" table:default-cell-style-name="gray2">
              <table:table-cell>
                <text:p><text:span text:style-name="T275">36</text:span></text:p>
              </table:table-cell>
              <table:table-cell>
                <text:p><text:span text:style-name="T275">Verbos: Pasado</text:span></text:p>
              </table:table-cell>
              <table:table-cell>
                <text:p><text:span text:style-name="T275">51</text:span></text:p>
              </table:table-cell>
              <table:table-cell>
                <text:p><text:span text:style-name="T275">Preguntas</text:span></text:p>
              </table:table-cell>
            </table:table-row>
            <table:table-row table:style-name="ro9" table:default-cell-style-name="gray1">
              <table:table-cell>
                <text:p><text:span text:style-name="T275">37</text:span></text:p>
              </table:table-cell>
              <table:table-cell>
                <text:p><text:span text:style-name="T275">Verbos: Futuro</text:span></text:p>
              </table:table-cell>
              <table:table-cell>
                <text:p><text:span text:style-name="T275">52</text:span></text:p>
              </table:table-cell>
              <table:table-cell>
                <text:p><text:span text:style-name="T275">Ĉu</text:span></text:p>
              </table:table-cell>
            </table:table-row>
            <table:table-row table:style-name="ro9" table:default-cell-style-name="gray2">
              <table:table-cell>
                <text:p><text:span text:style-name="T275">38</text:span></text:p>
              </table:table-cell>
              <table:table-cell>
                <text:p><text:span text:style-name="T275">Verbos: Condicional</text:span></text:p>
              </table:table-cell>
              <table:table-cell>
                <text:p><text:span text:style-name="T275">53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1">
              <table:table-cell>
                <text:p><text:span text:style-name="T275">39</text:span></text:p>
              </table:table-cell>
              <table:table-cell>
                <text:p><text:span text:style-name="T275">Verbos: Imperativo y Subjuntivo</text:span></text:p>
              </table:table-cell>
              <table:table-cell>
                <text:p><text:span text:style-name="T275">54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2">
              <table:table-cell>
                <text:p><text:span text:style-name="T275">40</text:span></text:p>
              </table:table-cell>
              <table:table-cell>
                <text:p><text:span text:style-name="T275">Verbos compuestos</text:span></text:p>
              </table:table-cell>
              <table:table-cell>
                <text:p><text:span text:style-name="T275">55</text:span></text:p>
              </table:table-cell>
              <table:table-cell>
                <text:p><text:span text:style-name="T275">Negación</text:span></text:p>
              </table:table-cell>
            </table:table-row>
            <table:table-row table:style-name="ro9" table:default-cell-style-name="gray1">
              <table:table-cell>
                <text:p><text:span text:style-name="T275">41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56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2">
              <table:table-cell>
                <text:p><text:span text:style-name="T275">42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57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1">
              <table:table-cell>
                <text:p><text:span text:style-name="T275">43</text:span></text:p>
              </table:table-cell>
              <table:table-cell>
                <text:p><text:span text:style-name="T275">Plural</text:span></text:p>
              </table:table-cell>
              <table:table-cell>
                <text:p><text:span text:style-name="T275">58</text:span></text:p>
              </table:table-cell>
              <table:table-cell>
                <text:p><text:span text:style-name="T275">Números</text:span></text:p>
              </table:table-cell>
            </table:table-row>
            <table:table-row table:style-name="ro9" table:default-cell-style-name="gray2">
              <table:table-cell>
                <text:p><text:span text:style-name="T275">44</text:span></text:p>
              </table:table-cell>
              <table:table-cell>
                <text:p><text:span text:style-name="T275">Complemento directo</text:span></text:p>
              </table:table-cell>
              <table:table-cell>
                <text:p><text:span text:style-name="T275">59</text:span></text:p>
              </table:table-cell>
              <table:table-cell>
                <text:p><text:span text:style-name="T275">Números ordinales</text:span></text:p>
              </table:table-cell>
            </table:table-row>
            <table:table-row table:style-name="ro9" table:default-cell-style-name="gray1">
              <table:table-cell>
                <text:p><text:span text:style-name="T275">45</text:span></text:p>
              </table:table-cell>
              <table:table-cell>
                <text:p><text:span text:style-name="T275">Complemento directo</text:span></text:p>
              </table:table-cell>
              <table:table-cell>
                <text:p><text:span text:style-name="T275">60</text:span></text:p>
              </table:table-cell>
              <table:table-cell>
                <text:p><text:span text:style-name="T275">Prefijo mal- (contrario)</text:span></text:p>
              </table:table-cell>
            </table:table-row>
          </table:table>
          <draw:image xlink:href="Pictures/TablePreview6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18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9" draw:style-name="dp1" draw:master-page-name="Predeterminado" presentation:presentation-page-layout-name="AL1T0">
        <office:forms form:automatic-focus="false" form:apply-design-mode="false"/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3" draw:layer="layout" svg:width="25.199cm" svg:height="2.629cm" svg:x="1.401cm" svg:y="0.629cm" presentation:class="title" presentation:user-transformed="true">
          <draw:text-box>
            <text:p>Índice 4</text:p>
          </draw:text-box>
        </draw:frame>
        <draw:frame draw:style-name="gr14" draw:layer="layout" svg:width="25.061cm" svg:height="12.794cm" svg:x="1.524cm" svg:y="3.012cm">
          <table:table table:template-name="default" table:use-first-row-styles="true" table:use-banding-rows-styles="true">
            <table:table-column table:style-name="co16"/>
            <table:table-column table:style-name="co17"/>
            <table:table-column table:style-name="co18"/>
            <table:table-column table:style-name="co19"/>
            <table:table-row table:style-name="ro9" table:default-cell-style-name="gray3">
              <table:table-cell>
                <text:p><text:span text:style-name="T275">61</text:span></text:p>
              </table:table-cell>
              <table:table-cell>
                <text:p><text:span text:style-name="T275">Sufijo -ej (lugar)</text:span></text:p>
              </table:table-cell>
              <table:table-cell>
                <text:p><text:span text:style-name="T275">76</text:span></text:p>
              </table:table-cell>
              <table:table-cell>
                <text:p><text:span text:style-name="T275">Preposiciones</text:span></text:p>
              </table:table-cell>
            </table:table-row>
            <table:table-row table:style-name="ro9" table:default-cell-style-name="gray2">
              <table:table-cell>
                <text:p><text:span text:style-name="T275">62</text:span></text:p>
              </table:table-cell>
              <table:table-cell>
                <text:p><text:span text:style-name="T275">Sufijo -in (femenino)</text:span></text:p>
              </table:table-cell>
              <table:table-cell>
                <text:p><text:span text:style-name="T275">77</text:span></text:p>
              </table:table-cell>
              <table:table-cell>
                <text:p><text:span text:style-name="T275">Preposiciones</text:span></text:p>
              </table:table-cell>
            </table:table-row>
            <table:table-row table:style-name="ro9" table:default-cell-style-name="gray1">
              <table:table-cell>
                <text:p><text:span text:style-name="T275">63</text:span></text:p>
              </table:table-cell>
              <table:table-cell>
                <text:p><text:span text:style-name="T275">Sufijo -id (cría)</text:span></text:p>
              </table:table-cell>
              <table:table-cell>
                <text:p><text:span text:style-name="T275">78</text:span></text:p>
              </table:table-cell>
              <table:table-cell>
                <text:p><text:span text:style-name="T275">Uso de "De"</text:span></text:p>
              </table:table-cell>
            </table:table-row>
            <table:table-row table:style-name="ro9" table:default-cell-style-name="gray2">
              <table:table-cell>
                <text:p><text:span text:style-name="T275">64</text:span></text:p>
              </table:table-cell>
              <table:table-cell>
                <text:p><text:span text:style-name="T275">Más sufijos </text:span></text:p>
              </table:table-cell>
              <table:table-cell>
                <text:p><text:span text:style-name="T275">79</text:span></text:p>
              </table:table-cell>
              <table:table-cell>
                <text:p><text:span text:style-name="T275">Uso de "Da"</text:span></text:p>
              </table:table-cell>
            </table:table-row>
            <table:table-row table:style-name="ro9" table:default-cell-style-name="gray1">
              <table:table-cell>
                <text:p><text:span text:style-name="T275">65</text:span></text:p>
              </table:table-cell>
              <table:table-cell>
                <text:p><text:span text:style-name="T275">Más sufijos </text:span></text:p>
              </table:table-cell>
              <table:table-cell>
                <text:p><text:span text:style-name="T275">80</text:span></text:p>
              </table:table-cell>
              <table:table-cell>
                <text:p><text:span text:style-name="T275">Uso de "Je"</text:span></text:p>
              </table:table-cell>
            </table:table-row>
            <table:table-row table:style-name="ro12" table:default-cell-style-name="gray2">
              <table:table-cell>
                <text:p><text:span text:style-name="T275">66</text:span></text:p>
              </table:table-cell>
              <table:table-cell>
                <text:p><text:span text:style-name="T275">Comparación</text:span></text:p>
              </table:table-cell>
              <table:table-cell>
                <text:p><text:span text:style-name="T275">81</text:span></text:p>
              </table:table-cell>
              <table:table-cell>
                <text:p><text:span text:style-name="T275">La terminación -n en lugar </text:span><text:span text:style-name="T275"><text:line-break/></text:span><text:span text:style-name="T275">de una preposición.</text:span></text:p>
              </table:table-cell>
            </table:table-row>
            <table:table-row table:style-name="ro9" table:default-cell-style-name="gray1">
              <table:table-cell>
                <text:p><text:span text:style-name="T275">67</text:span></text:p>
              </table:table-cell>
              <table:table-cell>
                <text:p><text:span text:style-name="T275">Comparación</text:span></text:p>
              </table:table-cell>
              <table:table-cell>
                <text:p><text:span text:style-name="T275">82</text:span></text:p>
              </table:table-cell>
              <table:table-cell>
                <text:p><text:span text:style-name="T275">Dirección con -n </text:span></text:p>
              </table:table-cell>
            </table:table-row>
            <table:table-row table:style-name="ro9" table:default-cell-style-name="gray2">
              <table:table-cell>
                <text:p><text:span text:style-name="T275">68</text:span></text:p>
              </table:table-cell>
              <table:table-cell>
                <text:p><text:span text:style-name="T275">Posesivo</text:span></text:p>
              </table:table-cell>
              <table:table-cell>
                <text:p><text:span text:style-name="T275">83</text:span></text:p>
              </table:table-cell>
              <table:table-cell>
                <text:p><text:span text:style-name="T275">Dirección con -n </text:span></text:p>
              </table:table-cell>
            </table:table-row>
            <table:table-row table:style-name="ro9" table:default-cell-style-name="gray1">
              <table:table-cell>
                <text:p><text:span text:style-name="T275">69</text:span></text:p>
              </table:table-cell>
              <table:table-cell>
                <text:p><text:span text:style-name="T275">Pronombres</text:span></text:p>
              </table:table-cell>
              <table:table-cell>
                <text:p><text:span text:style-name="T275">84</text:span></text:p>
              </table:table-cell>
              <table:table-cell>
                <text:p><text:span text:style-name="T275">Dirección con -n </text:span></text:p>
              </table:table-cell>
            </table:table-row>
            <table:table-row table:style-name="ro9" table:default-cell-style-name="gray2">
              <table:table-cell>
                <text:p><text:span text:style-name="T275">70</text:span></text:p>
              </table:table-cell>
              <table:table-cell table:style-name="ce25">
                <text:p text:style-name="P143"><text:span text:style-name="T276">Si (pronombre reflexivo)</text:span></text:p>
              </table:table-cell>
              <table:table-cell>
                <text:p><text:span text:style-name="T275">85</text:span></text:p>
              </table:table-cell>
              <table:table-cell>
                <text:p><text:span text:style-name="T275">Participios</text:span></text:p>
              </table:table-cell>
            </table:table-row>
            <table:table-row table:style-name="ro9" table:default-cell-style-name="gray1">
              <table:table-cell>
                <text:p><text:span text:style-name="T275">71</text:span></text:p>
              </table:table-cell>
              <table:table-cell>
                <text:p><text:span text:style-name="T275">Oni</text:span></text:p>
              </table:table-cell>
              <table:table-cell>
                <text:p><text:span text:style-name="T275">86</text:span></text:p>
              </table:table-cell>
              <table:table-cell>
                <text:p><text:span text:style-name="T275">Participios activos</text:span></text:p>
              </table:table-cell>
            </table:table-row>
            <table:table-row table:style-name="ro9" table:default-cell-style-name="gray2">
              <table:table-cell>
                <text:p><text:span text:style-name="T275">72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87</text:span></text:p>
              </table:table-cell>
              <table:table-cell>
                <text:p><text:span text:style-name="T275">Participios activos</text:span></text:p>
              </table:table-cell>
            </table:table-row>
            <table:table-row table:style-name="ro9" table:default-cell-style-name="gray1">
              <table:table-cell>
                <text:p><text:span text:style-name="T275">73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88</text:span></text:p>
              </table:table-cell>
              <table:table-cell>
                <text:p><text:span text:style-name="T275">Participios pasivos</text:span></text:p>
              </table:table-cell>
            </table:table-row>
            <table:table-row table:style-name="ro9" table:default-cell-style-name="gray2">
              <table:table-cell>
                <text:p><text:span text:style-name="T275">74</text:span></text:p>
              </table:table-cell>
              <table:table-cell>
                <text:p><text:span text:style-name="T275">Adverbios</text:span></text:p>
              </table:table-cell>
              <table:table-cell>
                <text:p><text:span text:style-name="T275">89</text:span></text:p>
              </table:table-cell>
              <table:table-cell>
                <text:p><text:span text:style-name="T275">Participios pasivos</text:span></text:p>
              </table:table-cell>
            </table:table-row>
            <table:table-row table:style-name="ro9" table:default-cell-style-name="gray1">
              <table:table-cell>
                <text:p><text:span text:style-name="T275">75</text:span></text:p>
              </table:table-cell>
              <table:table-cell>
                <text:p><text:span text:style-name="T275">Preposiciones</text:span></text:p>
              </table:table-cell>
              <table:table-cell>
                <text:p><text:span text:style-name="T275">90</text:span></text:p>
              </table:table-cell>
              <table:table-cell>
                <text:p><text:span text:style-name="T275">Correlativos</text:span></text:p>
              </table:table-cell>
            </table:table-row>
          </table:table>
          <draw:image xlink:href="Pictures/TablePreview7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19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0" draw:style-name="dp1" draw:master-page-name="Predeterminado" presentation:presentation-page-layout-name="AL1T0">
        <office:forms form:automatic-focus="false" form:apply-design-mode="false"/>
        <draw:frame draw:style-name="gr1" draw:text-style-name="P3" draw:layer="layout" svg:width="3cm" svg:height="3.03cm" svg:x="25cm" svg:y="0cm">
          <draw:image xlink:href="Pictures/10000000000004340000043EF0D18A18.jpg" xlink:type="simple" xlink:show="embed" xlink:actuate="onLoad" draw:mime-type="image/jpeg">
            <text:p/>
          </draw:image>
        </draw:frame>
        <draw:frame presentation:style-name="pr123" draw:layer="layout" svg:width="25.199cm" svg:height="2.629cm" svg:x="1.401cm" svg:y="0.629cm" presentation:class="title" presentation:user-transformed="true">
          <draw:text-box>
            <text:p>Índice 5</text:p>
          </draw:text-box>
        </draw:frame>
        <draw:frame draw:style-name="gr14" draw:layer="layout" svg:width="25.061cm" svg:height="12.239cm" svg:x="1.524cm" svg:y="3.012cm">
          <table:table table:template-name="default" table:use-first-row-styles="true" table:use-banding-rows-styles="true">
            <table:table-column table:style-name="co20"/>
            <table:table-column table:style-name="co21"/>
            <table:table-column table:style-name="co22"/>
            <table:table-column table:style-name="co23"/>
            <table:table-row table:style-name="ro9" table:default-cell-style-name="gray3">
              <table:table-cell>
                <text:p><text:span text:style-name="T275">91</text:span></text:p>
              </table:table-cell>
              <table:table-cell>
                <text:p><text:span text:style-name="T275">Correlativos</text:span></text:p>
              </table:table-cell>
              <table:table-cell>
                <text:p><text:span text:style-name="T275">106</text:span></text:p>
              </table:table-cell>
              <table:table-cell>
                <text:p><text:span text:style-name="T275">Sufijos</text:span></text:p>
              </table:table-cell>
            </table:table-row>
            <table:table-row table:style-name="ro9" table:default-cell-style-name="gray2">
              <table:table-cell>
                <text:p><text:span text:style-name="T275">92</text:span></text:p>
              </table:table-cell>
              <table:table-cell>
                <text:p><text:span text:style-name="T275">Tabla de correlativos</text:span></text:p>
              </table:table-cell>
              <table:table-cell>
                <text:p><text:span text:style-name="T275">107</text:span></text:p>
              </table:table-cell>
              <table:table-cell>
                <text:p><text:span text:style-name="T275">Sufijos</text:span></text:p>
              </table:table-cell>
            </table:table-row>
            <table:table-row table:style-name="ro9" table:default-cell-style-name="gray1">
              <table:table-cell>
                <text:p><text:span text:style-name="T275">93</text:span></text:p>
              </table:table-cell>
              <table:table-cell>
                <text:p><text:span text:style-name="T275">Tabla de correlativos</text:span></text:p>
              </table:table-cell>
              <table:table-cell>
                <text:p><text:span text:style-name="T275">108</text:span></text:p>
              </table:table-cell>
              <table:table-cell>
                <text:p><text:span text:style-name="T275">Sufijos</text:span></text:p>
              </table:table-cell>
            </table:table-row>
            <table:table-row table:style-name="ro9" table:default-cell-style-name="gray2">
              <table:table-cell>
                <text:p><text:span text:style-name="T275">94</text:span></text:p>
              </table:table-cell>
              <table:table-cell>
                <text:p><text:span text:style-name="T275">Tabla de correlativos</text:span></text:p>
              </table:table-cell>
              <table:table-cell>
                <text:p><text:span text:style-name="T275">109</text:span></text:p>
              </table:table-cell>
              <table:table-cell>
                <text:p><text:span text:style-name="T275">Sufijos</text:span></text:p>
              </table:table-cell>
            </table:table-row>
            <table:table-row table:style-name="ro9" table:default-cell-style-name="gray1">
              <table:table-cell>
                <text:p><text:span text:style-name="T275">95</text:span></text:p>
              </table:table-cell>
              <table:table-cell>
                <text:p><text:span text:style-name="T275">Ĉi</text:span></text:p>
              </table:table-cell>
              <table:table-cell>
                <text:p><text:span text:style-name="T275">110</text:span></text:p>
              </table:table-cell>
              <table:table-cell>
                <text:p><text:span text:style-name="T275">Sufijos</text:span></text:p>
              </table:table-cell>
            </table:table-row>
            <table:table-row table:style-name="ro9" table:default-cell-style-name="gray2">
              <table:table-cell>
                <text:p><text:span text:style-name="T275">96</text:span></text:p>
              </table:table-cell>
              <table:table-cell>
                <text:p><text:span text:style-name="T275">Ajn</text:span></text:p>
              </table:table-cell>
              <table:table-cell>
                <text:p><text:span text:style-name="T275">111</text:span></text:p>
              </table:table-cell>
              <table:table-cell>
                <text:p><text:span text:style-name="T275">Y ahora ¿qué sigue?</text:span></text:p>
              </table:table-cell>
            </table:table-row>
            <table:table-row table:style-name="ro9" table:default-cell-style-name="gray1">
              <table:table-cell>
                <text:p><text:span text:style-name="T275">97</text:span></text:p>
              </table:table-cell>
              <table:table-cell>
                <text:p><text:span text:style-name="T275">Relativos</text:span></text:p>
              </table:table-cell>
              <table:table-cell>
                <text:p><text:span text:style-name="T275">112</text:span></text:p>
              </table:table-cell>
              <table:table-cell>
                <text:p><text:span text:style-name="T275">Otros sitios de interés</text:span></text:p>
              </table:table-cell>
            </table:table-row>
            <table:table-row table:style-name="ro9" table:default-cell-style-name="gray2">
              <table:table-cell>
                <text:p><text:span text:style-name="T275">98</text:span></text:p>
              </table:table-cell>
              <table:table-cell>
                <text:p><text:span text:style-name="T275">Creando palabras</text:span></text:p>
              </table:table-cell>
              <table:table-cell>
                <text:p><text:span text:style-name="T275">113</text:span></text:p>
              </table:table-cell>
              <table:table-cell>
                <text:p><text:span text:style-name="T275">Otros sitios de interés</text:span></text:p>
              </table:table-cell>
            </table:table-row>
            <table:table-row table:style-name="ro9" table:default-cell-style-name="gray1">
              <table:table-cell>
                <text:p><text:span text:style-name="T275">99</text:span></text:p>
              </table:table-cell>
              <table:table-cell>
                <text:p><text:span text:style-name="T275">Creando palabras</text:span></text:p>
              </table:table-cell>
              <table:table-cell>
                <text:p><text:span text:style-name="T275">114</text:span></text:p>
              </table:table-cell>
              <table:table-cell>
                <text:p><text:span text:style-name="T275">Hazte socio</text:span></text:p>
              </table:table-cell>
            </table:table-row>
            <table:table-row table:style-name="ro9" table:default-cell-style-name="gray2">
              <table:table-cell>
                <text:p><text:span text:style-name="T275">100</text:span></text:p>
              </table:table-cell>
              <table:table-cell>
                <text:p><text:span text:style-name="T275">Creando palabras</text:span></text:p>
              </table:table-cell>
              <table:table-cell>
                <text:p text:style-name="P144"><text:span text:style-name="T277">115</text:span></text:p>
              </table:table-cell>
              <table:table-cell table:style-name="ce26">
                <text:p text:style-name="P145"><text:span text:style-name="T276">Dankon! kaj ĝis baldaŭ</text:span></text:p>
              </table:table-cell>
            </table:table-row>
            <table:table-row table:style-name="ro9" table:default-cell-style-name="gray1">
              <table:table-cell>
                <text:p><text:span text:style-name="T275">101</text:span></text:p>
              </table:table-cell>
              <table:table-cell>
                <text:p><text:span text:style-name="T275">Afijos</text:span></text:p>
              </table:table-cell>
              <table:table-cell>
                <text:p text:style-name="P144"><text:span text:style-name="T277">116</text:span></text:p>
              </table:table-cell>
              <table:table-cell>
                <text:p><text:span text:style-name="T275">Índice 1</text:span></text:p>
              </table:table-cell>
            </table:table-row>
            <table:table-row table:style-name="ro9" table:default-cell-style-name="gray2">
              <table:table-cell>
                <text:p><text:span text:style-name="T275">102</text:span></text:p>
              </table:table-cell>
              <table:table-cell>
                <text:p><text:span text:style-name="T275">Prefijos</text:span></text:p>
              </table:table-cell>
              <table:table-cell>
                <text:p text:style-name="P144"><text:span text:style-name="T277">117</text:span></text:p>
              </table:table-cell>
              <table:table-cell>
                <text:p><text:span text:style-name="T275">Índice 2</text:span></text:p>
              </table:table-cell>
            </table:table-row>
            <table:table-row table:style-name="ro9" table:default-cell-style-name="gray1">
              <table:table-cell>
                <text:p><text:span text:style-name="T275">103</text:span></text:p>
              </table:table-cell>
              <table:table-cell>
                <text:p><text:span text:style-name="T275">Prefijos</text:span></text:p>
              </table:table-cell>
              <table:table-cell>
                <text:p text:style-name="P144"><text:span text:style-name="T277">118</text:span></text:p>
              </table:table-cell>
              <table:table-cell>
                <text:p><text:span text:style-name="T275">Índice 3</text:span></text:p>
              </table:table-cell>
            </table:table-row>
            <table:table-row table:style-name="ro9" table:default-cell-style-name="gray2">
              <table:table-cell>
                <text:p><text:span text:style-name="T275">104</text:span></text:p>
              </table:table-cell>
              <table:table-cell>
                <text:p><text:span text:style-name="T275">Sufijos</text:span></text:p>
              </table:table-cell>
              <table:table-cell>
                <text:p text:style-name="P144"><text:span text:style-name="T277">119</text:span></text:p>
              </table:table-cell>
              <table:table-cell>
                <text:p><text:span text:style-name="T275">Índice 4</text:span></text:p>
              </table:table-cell>
            </table:table-row>
            <table:table-row table:style-name="ro9" table:default-cell-style-name="gray1">
              <table:table-cell>
                <text:p><text:span text:style-name="T275">105</text:span></text:p>
              </table:table-cell>
              <table:table-cell>
                <text:p><text:span text:style-name="T275">Sufijos</text:span></text:p>
              </table:table-cell>
              <table:table-cell>
                <text:p text:style-name="P144"><text:span text:style-name="T277">120</text:span></text:p>
              </table:table-cell>
              <table:table-cell>
                <text:p><text:span text:style-name="T275">Índice 5</text:span></text:p>
              </table:table-cell>
            </table:table-row>
          </table:table>
          <draw:image xlink:href="Pictures/TablePreview8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20" presentation:class="page"/>
          <draw:frame presentation:style-name="pr3" draw:text-style-name="P3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force-manual="true" presentation:mouse-visible="tru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Mangal" svg:font-family="Mangal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, 'Times New Roman PSMT'" style:font-family-generic="roman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Contenido_20_de_20_la_20_tabla" style:display-name="Contenido de la tabla" style:family="graphic">
      <style:paragraph-properties style:text-autospace="none"/>
    </style:style>
    <style:style style:name="Cuerpo_20_de_20_texto" style:display-name="Cuerpo de texto" style:family="graphic">
      <style:paragraph-properties fo:margin-top="0cm" fo:margin-bottom="0.436cm" fo:line-height="120%" style:text-autospace="none"/>
    </style:style>
    <style:style style:name="Default" style:family="graphic">
      <style:paragraph-properties fo:text-align="left" style:text-autospace="none"/>
      <style:text-properties fo:color="#000000" loext:opacity="100%" style:font-name="Times New Roman" fo:font-family="'Times New Roman', 'Times New Roman PSMT'" style:font-family-generic="roman" fo:font-size="12pt" style:font-name-asian="Times New Roman" style:font-family-asian="'Times New Roman', 'Times New Roman PSMT'" style:font-family-generic-asian="roman" style:font-size-asian="12pt" style:font-name-complex="Times New Roman" style:font-family-complex="'Times New Roman', 'Times New Roman PSMT'" style:font-family-generic-complex="roman" style:font-size-complex="12pt"/>
    </style:style>
    <style:style style:name="Destacado" style:family="graphic">
      <style:paragraph-properties style:text-autospace="none"/>
      <style:text-properties fo:font-style="italic" style:font-style-complex="italic"/>
    </style:style>
    <style:style style:name="Destaque_20_mayor" style:display-name="Destaque mayor" style:family="graphic">
      <style:paragraph-properties style:text-autospace="none"/>
      <style:text-properties fo:font-weight="bold" style:font-weight-complex="bold"/>
    </style:style>
    <style:style style:name="Enlace_20_de_20_Internet" style:display-name="Enlace de Internet" style:family="graphic">
      <style:paragraph-properties style:text-autospace="none"/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eyenda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Lista" style:family="graphic">
      <style:paragraph-properties fo:margin-top="0cm" fo:margin-bottom="0.436cm" fo:line-height="120%" style:text-autospace="none"/>
      <style:text-properties style:font-name-complex="Mangal1" style:font-family-complex="Mangal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fo:font-size="12pt" fo:language="en" fo:country="U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Mangal" style:font-family-complex="Mangal" style:font-pitch-complex="variable" style:font-size-complex="12pt" style:language-complex="hi" style:country-complex="IN"/>
    </style:style>
    <style:style style:name="Símbolos_20_de_20_numeración" style:display-name="Símbolos de numeración" style:family="graphic">
      <style:paragraph-properties style:text-autospace="none"/>
      <style:text-properties style:font-name="Arial" fo:font-family="Arial" style:font-family-generic="swiss" style:font-pitch="variable" fo:font-size="11pt" style:font-name-complex="Arial" style:font-family-complex="Arial" style:font-family-generic-complex="swiss" style:font-pitch-complex="variable" style:font-size-complex="11pt"/>
    </style:style>
    <style:style style:name="Título_20_1" style:display-name="Título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NSimSun" style:font-family-asian="NSimSun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Título_20_3" style:display-name="Título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NSimSun" style:font-family-asian="NSimSun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Título_20_de_20_la_20_tabla" style:display-name="Título de la tabla" style:family="graphic">
      <style:paragraph-properties fo:text-align="center" style:text-autospace="none"/>
      <style:text-properties fo:font-weight="bold" style:font-weight-asian="bold" style:font-weight-complex="bold"/>
    </style:style>
    <style:style style:name="Índice" style:family="graphic">
      <style:paragraph-properties style:text-autospace="none"/>
      <style:text-properties style:font-name-complex="Mangal1" style:font-family-complex="Mangal"/>
    </style:style>
    <style:style style:name="default" style:family="table-cell">
      <loext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 fo:border="0.03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Microsoft YaHei" style:font-family-asian="'Microsoft YaHei'" style:font-family-generic-asian="system" style:font-pitch-asian="variable" style:font-size-asian="18pt" style:font-name-complex="Arial1" style:font-family-complex="Arial" style:font-family-generic-complex="system" style:font-pitch-complex="variable" style:font-size-complex="18pt"/>
    </style:style>
    <style:style style:name="gray1" style:family="table-cell" style:parent-style-name="default">
      <loext:graphic-properties draw:fill="solid" draw:fill-color="#e6e6e6"/>
    </style:style>
    <style:style style:name="gray2" style:family="table-cell" style:parent-style-name="default">
      <loext:graphic-properties draw:fill="solid" draw:fill-color="#cccccc"/>
    </style:style>
    <style:style style:name="gray3" style:family="table-cell" style:parent-style-name="default">
      <loext:graphic-properties draw:fill="solid" draw:fill-color="#b3b3b3"/>
    </style:style>
    <table:table-template table:name="default">
      <table:first-row table:style-name="gray3"/>
      <table:last-row table:style-name="gray3"/>
      <table:first-column table:style-name="gray3"/>
      <table:last-column table:style-name="gray3"/>
      <table:body table:style-name="gray1"/>
      <table:odd-rows table:style-name="gray2"/>
      <table:odd-columns table:style-name="gray2"/>
    </table:table-template>
    <style:style style:name="Predeterminado-background" style:family="presentation">
      <style:graphic-properties draw:stroke="none" draw:fill="none"/>
      <style:text-properties style:letter-kerning="true"/>
    </style:style>
    <style:style style:name="Predeterminad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o-outline1" style:family="presentation">
      <style:graphic-properties draw:stroke="none" draw:fill="none" draw:auto-grow-height="false" draw:fit-to-size="false" style:shrink-to-fit="true">
        <text:list-style style:name="Predetermina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o-outline2" style:family="presentation" style:parent-style-name="Predeterminado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Predeterminado-outline3" style:family="presentation" style:parent-style-name="Predeterminado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Predeterminado-outline4" style:family="presentation" style:parent-style-name="Predeterminado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Predeterminado-outline5" style:family="presentation" style:parent-style-name="Predeterminado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terminado-outline6" style:family="presentation" style:parent-style-name="Predeterminado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terminado-outline7" style:family="presentation" style:parent-style-name="Predeterminado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terminado-outline8" style:family="presentation" style:parent-style-name="Predeterminado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terminado-outline9" style:family="presentation" style:parent-style-name="Predeterminado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Predeterminado-subtitle" style:family="presentation">
      <style:graphic-properties draw:stroke="none" draw:fill="none" draw:textarea-vertical-align="middle">
        <text:list-style style:name="Predeterminad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o-title" style:family="presentation">
      <style:graphic-properties draw:stroke="none" draw:fill="none" draw:textarea-vertical-align="middle">
        <text:list-style style:name="Predeterminad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Predeterminado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Predeterminad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Predeterminad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Predeterminado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o-title" draw:layer="backgroundobjects" svg:width="25.199cm" svg:height="2.629cm" svg:x="1.4cm" svg:y="0.628cm" presentation:class="title" presentation:placeholder="true">
        <draw:text-box/>
      </draw:frame>
      <draw:frame presentation:style-name="Predeterminado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draw:page-thumbnail presentation:style-name="Predeterminado-title" draw:layer="backgroundobjects" svg:width="19.798cm" svg:height="11.136cm" svg:x="0.6cm" svg:y="2.257cm" presentation:class="page"/>
        <draw:frame presentation:style-name="Predeterminad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1-12-16T22:04:57.791000000</meta:creation-date>
    <dc:date>2026-06-05T17:39:43.283310100</dc:date>
    <meta:editing-duration>P1DT2H40M35S</meta:editing-duration>
    <meta:editing-cycles>225</meta:editing-cycles>
    <meta:generator>LibreOffice/26.2.1.2$Windows_X86_64 LibreOffice_project/620$Build-2</meta:generator>
    <meta:print-date>2026-06-05T17:10:33.560130100</meta:print-date>
    <meta:printed-by>Archivos PDF</meta:printed-by>
    <meta:document-statistic meta:object-count="676"/>
  </office:meta>
</office:document-meta>
</file>